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06ec8e21305ac97ac652d5a1bf5b24.png"/>
  <manifest:file-entry manifest:media-type="image/png" manifest:full-path="Pictures/50fcf0219e6f9a6c20e905a835142c35.png"/>
  <manifest:file-entry manifest:media-type="image/png" manifest:full-path="Pictures/60434a12187753a7ec504811bb6b8e59.png"/>
  <manifest:file-entry manifest:media-type="image/png" manifest:full-path="Pictures/07c4a694ae9a28b024b588a4cf5e0e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"/><text:bookmark-start text:name="__RefHeading___アナログデータロガー_1"/><text:bookmark-start text:name="アナログデータロガー"/>アナログデータロガー<text:bookmark-end text:name="__RefHeading___アナログデータロガー_1"/><text:bookmark-end text:name="アナログデータロガー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とても簡易（ハードウエアもソフトウエアも共に）なデータロガーです。
アナログデータ（2チャンネル）を約1秒周期で収集しRS232C経由ででPCに送るものです。
アナログデータは、10ビット（1024）の精度でA/D変換されます。
尚、1ビットあたりは約5mVの精度となります。（5V÷1024）
PCに送る際には、バー表示で送るモードと数値表示で送るモードの選択がSWで出来ます。
バー表示はちょっとしたレベルメータ代わりに使えるのではと考えました。
<draw:frame draw:style-name="media" draw:name="0" text:anchor-type="as-char" draw:z-index="0" svg:width="13.229166666667cm" svg:height="9.921875cm"><draw:image xlink:href="Pictures/ec06ec8e21305ac97ac652d5a1bf5b24.png" xlink:type="simple" xlink:show="embed" xlink:actuate="onLoad"/></draw:frame>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<draw:frame draw:style-name="media" draw:name="1" text:anchor-type="as-char" draw:z-index="1" svg:width="16.933333333333cm" svg:height="13.229166666667cm"><draw:image xlink:href="Pictures/50fcf0219e6f9a6c20e905a835142c35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GPIO.<text:span text:style-name="highlight_me1">F4</text:span> <text:span text:style-name="highlight_sy0">=</text:span> ~GPIO.<text:span text:style-name="highlight_me1">F4</text:span><text:span text:style-name="highlight_sy0">;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void</text:span><text:tab/>initCcp<text:span text:style-name="highlight_br0">(</text:span><text:span text:style-name="highlight_br0">)</text:span><text:line-break/><text:span text:style-name="highlight_br0">{</text:span><text:line-break/><text:tab/>CCP1CON <text:span text:style-name="highlight_sy0">=</text:span> <text:span text:style-name="highlight_nu6">0b00001100</text:span><text:span text:style-name="highlight_sy0">;</text:span><text:line-break/><text:tab/>PR2 <text:span text:style-name="highlight_sy0">=</text:span> <text:span text:style-name="highlight_nu12">0xFF</text:span><text:span text:style-name="highlight_sy0">;</text:span><text:line-break/><text:tab/>T2CON <text:span text:style-name="highlight_sy0">=</text:span> <text:span text:style-name="highlight_nu6">0b00000101</text:span><text:span text:style-name="highlight_sy0">;</text:span><text:line-break/><text:tab/>CCPR1L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kw4">void</text:span><text:tab/>buzzer<text:span text:style-name="highlight_br0">(</text:span><text:span text:style-name="highlight_br0">)</text:span><text:line-break/><text:span text:style-name="highlight_br0">{</text:span><text:line-break/><text:tab/>CCPR1L <text:span text:style-name="highlight_sy0">=</text:span> <text:span text:style-name="highlight_nu12">0x7F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line-break/><text:tab/>CCPR1L <text:span text:style-name="highlight_sy0">=</text:span> <text:span text:style-name="highlight_nu12">0x00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line-break/><text:tab/>CCPR1L <text:span text:style-name="highlight_sy0">=</text:span> <text:span text:style-name="highlight_nu12">0x7F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line-break/><text:tab/>CCPR1L <text:span text:style-name="highlight_sy0">=</text:span> <text:span text:style-name="highlight_nu12">0x00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line-break/><text:tab/>CCPR1L <text:span text:style-name="highlight_sy0">=</text:span> <text:span text:style-name="highlight_nu12">0x7F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line-break/><text:tab/>CCPR1L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kw4">void</text:span><text:tab/><text:a xlink:type="simple" xlink:href="http://www.opengroup.org/onlinepubs/009695399/functions/itoa.html" text:style-name="Internet_20_link" text:visited-style-name="Visited_20_Internet_20_Link"><text:span text:style-name="highlight_kw3">itoa</text:span></text:a><text:span text:style-name="highlight_br0">(</text:span><text:span text:style-name="highlight_kw4">char</text:span> <text:span text:style-name="highlight_sy0">*</text:span>buf<text:span text:style-name="highlight_sy0">,</text:span> <text:span text:style-name="highlight_kw4">int</text:span> val<text:span text:style-name="highlight_br0">)</text:span><text:line-break/><text:span text:style-name="highlight_br0">{</text:span><text:line-break/><text:tab/><text:span text:style-name="highlight_kw4">unsigned</text:span><text:s text:c="7"/>a<text:span text:style-name="highlight_sy0">,</text:span> b<text:span text:style-name="highlight_sy0">,</text:span> c<text:span text:style-name="highlight_sy0">,</text:span> d<text:span text:style-name="highlight_sy0">;</text:span><text:line-break/><text:tab/>a <text:span text:style-name="highlight_sy0">=</text:span> val <text:span text:style-name="highlight_sy0">/</text:span> <text:span text:style-name="highlight_nu0">1000</text:span><text:span text:style-name="highlight_sy0">;</text:span><text:line-break/><text:tab/>b <text:span text:style-name="highlight_sy0">=</text:span> <text:span text:style-name="highlight_br0">(</text:span>val <text:span text:style-name="highlight_sy0">-</text:span> <text:span text:style-name="highlight_br0">(</text:span>a <text:span text:style-name="highlight_sy0">*</text:span> <text:span text:style-name="highlight_nu0">1000</text:span><text:span text:style-name="highlight_br0">)</text:span><text:span text:style-name="highlight_br0">)</text:span> <text:span text:style-name="highlight_sy0">/</text:span> <text:span text:style-name="highlight_nu0">100</text:span><text:span text:style-name="highlight_sy0">;</text:span><text:line-break/><text:tab/>c <text:span text:style-name="highlight_sy0">=</text:span> <text:span text:style-name="highlight_br0">(</text:span>val <text:span text:style-name="highlight_sy0">-</text:span> <text:span text:style-name="highlight_br0">(</text:span>a <text:span text:style-name="highlight_sy0">*</text:span> <text:span text:style-name="highlight_nu0">1000</text:span><text:span text:style-name="highlight_br0">)</text:span> <text:span text:style-name="highlight_sy0">-</text:span> <text:span text:style-name="highlight_br0">(</text:span>b <text:span text:style-name="highlight_sy0">*</text:span> <text:span text:style-name="highlight_nu0">100</text:span><text:span text:style-name="highlight_br0">)</text:span><text:span text:style-name="highlight_br0">)</text:span> <text:span text:style-name="highlight_sy0">/</text:span> <text:span text:style-name="highlight_nu0">10</text:span><text:span text:style-name="highlight_sy0">;</text:span><text:line-break/><text:tab/>d <text:span text:style-name="highlight_sy0">=</text:span> val <text:span text:style-name="highlight_sy0">-</text:span> <text:span text:style-name="highlight_br0">(</text:span>a <text:span text:style-name="highlight_sy0">*</text:span> <text:span text:style-name="highlight_nu0">1000</text:span><text:span text:style-name="highlight_br0">)</text:span> <text:span text:style-name="highlight_sy0">-</text:span> <text:span text:style-name="highlight_br0">(</text:span>b <text:span text:style-name="highlight_sy0">*</text:span> <text:span text:style-name="highlight_nu0">100</text:span><text:span text:style-name="highlight_br0">)</text:span> <text:span text:style-name="highlight_sy0">-</text:span> <text:span text:style-name="highlight_br0">(</text:span>c <text:span text:style-name="highlight_sy0">*</text:span> <text:span text:style-name="highlight_nu0">10</text:span><text:span text:style-name="highlight_br0">)</text:span><text:span text:style-name="highlight_sy0">;</text:span><text:line-break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st0">'0'</text:span> <text:span text:style-name="highlight_sy0">+</text:span> a<text:span text:style-name="highlight_sy0">;</text:span><text:line-break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st0">'0'</text:span> <text:span text:style-name="highlight_sy0">+</text:span> b<text:span text:style-name="highlight_sy0">;</text:span><text:line-break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st0">'0'</text:span> <text:span text:style-name="highlight_sy0">+</text:span> c<text:span text:style-name="highlight_sy0">;</text:span><text:line-break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st0">'0'</text:span> <text:span text:style-name="highlight_sy0">+</text:span> d<text:span text:style-name="highlight_sy0">;</text:span><text:line-break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Soft_U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int</text:span><text:s text:c="5"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INTCON.<text:span text:style-name="highlight_me1">GIE</text:span> <text:span text:style-name="highlight_sy0">=</text:span> <text:span text:style-name="highlight_nu0">0</text:span><text:span text:style-name="highlight_sy0">;</text:span><text:line-break/><text:tab/><text:tab/>Soft_U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span text:style-name="highlight_kw4">unsigned</text:span><text:tab/><text:span text:style-name="highlight_kw4">char</text:span><text:tab/><text:span text:style-name="highlight_sy0">*</text:span>text <text:span text:style-name="highlight_sy0">=</text:span> <text:span text:style-name="highlight_st0">"&lt;A/D converter&gt; R1<text:span text:style-name="highlight_es1">\r</text:span><text:span text:style-name="highlight_es1">\n</text:span>"</text:span><text:span text:style-name="highlight_sy0">;</text:span><text:line-break/><text:span text:style-name="highlight_kw4">unsigned</text:span><text:tab/><text:span text:style-name="highlight_kw4">int</text:span><text:tab/><text:tab/>ad0<text:span text:style-name="highlight_sy0">,</text:span> ad1<text:span text:style-name="highlight_sy0">,</text:span> cnt<text:span text:style-name="highlight_sy0">;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CMCON0 <text:span text:style-name="highlight_sy0">=</text:span> <text:span text:style-name="highlight_nu6">0b00000111</text:span><text:span text:style-name="highlight_sy0">;</text:span><text:line-break/><text:tab/>ANSEL <text:span text:style-name="highlight_sy0">=</text:span> <text:span text:style-name="highlight_nu6">0b00000011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OPTION_REG <text:span text:style-name="highlight_sy0">=</text:span> <text:span text:style-name="highlight_nu6">0b10000111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110001</text:span><text:span text:style-name="highlight_sy0">;</text:span><text:line-break/><text:tab/>INTCON <text:span text:style-name="highlight_sy0">=</text:span> <text:span text:style-name="highlight_nu6">0b11100000</text:span><text:span text:style-name="highlight_sy0">;</text:span><text:line-break/><text:tab/>initCcp<text:span text:style-name="highlight_br0">(</text:span><text:span text:style-name="highlight_br0">)</text:span><text:span text:style-name="highlight_sy0">;</text:span><text:line-break/><text:tab/>buzzer<text:span text:style-name="highlight_br0">(</text:span><text:span text:style-name="highlight_br0">)</text:span><text:span text:style-name="highlight_sy0">;</text:span><text:line-break/><text:tab/>Soft_Uart_Init<text:span text:style-name="highlight_br0">(</text:span>GPIO<text:span text:style-name="highlight_sy0">,</text:span> <text:span text:style-name="highlight_nu0">3</text:span><text:span text:style-name="highlight_sy0">,</text:span> <text:span text:style-name="highlight_nu0">5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Soft_Uart_Write_String<text:span text:style-name="highlight_br0">(</text:span>text<text:span text:style-name="highlight_br0">)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ad1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kw1">if</text:span> <text:span text:style-name="highlight_br0">(</text:span>GPIO.<text:span text:style-name="highlight_me1">F3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ad0 <text:span text:style-name="highlight_sy0">/</text:span> <text:span text:style-name="highlight_nu0">50</text:span><text:span text:style-name="highlight_br0">)</text:span><text:span text:style-name="highlight_sy0">;</text:span> cnt<text:span text:style-name="highlight_sy0">++</text:span><text:span text:style-name="highlight_br0">)</text:span><text:line-break/><text:tab/><text:tab/><text:tab/><text:tab/>Soft_Uart_Write_String<text:span text:style-name="highlight_br0">(</text:span><text:span text:style-name="highlight_st0">"*"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<text:span text:style-name="highlight_br0">(</text:span><text:span text:style-name="highlight_nu0">1023</text:span> <text:span text:style-name="highlight_sy0">/</text:span> <text:span text:style-name="highlight_nu0">50</text:span><text:span text:style-name="highlight_br0">)</text:span> <text:span text:style-name="highlight_sy0">-</text:span> <text:span text:style-name="highlight_br0">(</text:span>ad0 <text:span text:style-name="highlight_sy0">/</text:span> <text:span text:style-name="highlight_nu0">50</text:span><text:span text:style-name="highlight_br0">)</text:span> <text:span text:style-name="highlight_sy0">+</text:span> <text:span text:style-name="highlight_nu0">5</text:span><text:span text:style-name="highlight_br0">)</text:span><text:span text:style-name="highlight_sy0">;</text:span> cnt<text:span text:style-name="highlight_sy0">++</text:span><text:span text:style-name="highlight_br0">)</text:span><text:line-break/><text:tab/><text:tab/><text:tab/><text:tab/>Soft_Uart_Write_String<text:span text:style-name="highlight_br0">(</text:span><text:span text:style-name="highlight_st0">" "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ad1 <text:span text:style-name="highlight_sy0">/</text:span> <text:span text:style-name="highlight_nu0">50</text:span><text:span text:style-name="highlight_br0">)</text:span><text:span text:style-name="highlight_sy0">;</text:span> cnt<text:span text:style-name="highlight_sy0">++</text:span><text:span text:style-name="highlight_br0">)</text:span><text:line-break/><text:tab/><text:tab/><text:tab/><text:tab/>Soft_Uart_Write_String<text:span text:style-name="highlight_br0">(</text:span><text:span text:style-name="highlight_st0">"*"</text:span><text:span text:style-name="highlight_br0">)</text:span><text:span text:style-name="highlight_sy0">;</text:span><text:line-break/><text:tab/><text:tab/><text:tab/><text:tab/>Soft_Uart_Write_String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a xlink:type="simple" xlink:href="http://www.opengroup.org/onlinepubs/009695399/functions/itoa.html" text:style-name="Internet_20_link" text:visited-style-name="Visited_20_Internet_20_Link"><text:span text:style-name="highlight_kw3">itoa</text:span></text:a><text:span text:style-name="highlight_br0">(</text:span>buf<text:span text:style-name="highlight_sy0">,</text:span> ad0 <text:span text:style-name="highlight_sy0">*</text:span> <text:span text:style-name="highlight_nu0">5</text:span><text:span text:style-name="highlight_br0">)</text:span><text:span text:style-name="highlight_sy0">;</text:span><text:line-break/><text:tab/><text:tab/><text:tab/>Soft_Uart_Write_String<text:span text:style-name="highlight_br0">(</text:span><text:span text:style-name="highlight_st0">"CH0="</text:span><text:span text:style-name="highlight_br0">)</text:span><text:span text:style-name="highlight_sy0">;</text:span><text:line-break/><text:tab/><text:tab/><text:tab/>Soft_Uart_Write_String<text:span text:style-name="highlight_br0">(</text:span>buf<text:span text:style-name="highlight_br0">)</text:span><text:span text:style-name="highlight_sy0">;</text:span><text:line-break/><text:tab/><text:tab/><text:tab/>Soft_Uart_Write_String<text:span text:style-name="highlight_br0">(</text:span><text:span text:style-name="highlight_st0">"mV<text:s text:c="2"/>CH1="</text:span><text:span text:style-name="highlight_br0">)</text:span><text:span text:style-name="highlight_sy0">;</text:span><text:line-break/><text:tab/><text:tab/><text:tab/><text:a xlink:type="simple" xlink:href="http://www.opengroup.org/onlinepubs/009695399/functions/itoa.html" text:style-name="Internet_20_link" text:visited-style-name="Visited_20_Internet_20_Link"><text:span text:style-name="highlight_kw3">itoa</text:span></text:a><text:span text:style-name="highlight_br0">(</text:span>buf<text:span text:style-name="highlight_sy0">,</text:span> ad1 <text:span text:style-name="highlight_sy0">*</text:span> <text:span text:style-name="highlight_nu0">5</text:span><text:span text:style-name="highlight_br0">)</text:span><text:span text:style-name="highlight_sy0">;</text:span><text:line-break/><text:tab/><text:tab/><text:tab/>Soft_Uart_Write_String<text:span text:style-name="highlight_br0">(</text:span>buf<text:span text:style-name="highlight_br0">)</text:span><text:span text:style-name="highlight_sy0">;</text:span><text:line-break/><text:tab/><text:tab/><text:tab/>Soft_Uart_Write_String<text:span text:style-name="highlight_br0">(</text:span><text:span text:style-name="highlight_st0">"mV<text:span text:style-name="highlight_es1">\r</text:span><text:span text:style-name="highlight_es1">\n</text:span>"</text:span><text:span text:style-name="highlight_br0">)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PCのハイパータミナルを使って動作確認をしました。
＜数値表示＞
<draw:frame draw:style-name="media" draw:name="2" text:anchor-type="as-char" draw:z-index="2" svg:width="13.229166666667cm" svg:height="21.189088983051cm"><draw:image xlink:href="Pictures/60434a12187753a7ec504811bb6b8e59.png" xlink:type="simple" xlink:show="embed" xlink:actuate="onLoad"/></draw:frame>
＜バー表示＞
<draw:frame draw:style-name="media" draw:name="3" text:anchor-type="as-char" draw:z-index="3" svg:width="13.229166666667cm" svg:height="18.540383825944cm"><draw:image xlink:href="Pictures/07c4a694ae9a28b024b588a4cf5e0ef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3:03</meta:creation-date>
    <dc:creator>Generated</dc:creator>
    <dc:date>2026-09-14T10::03:03</dc:date>
    <dc:language>en-US</dc:language>
    <meta:editing-cycles>1</meta:editing-cycles>
    <meta:editing-duration>PT0S</meta:editing-duration>
    <dc:title>elechobby:picdic:pic12f683:2</dc:title>
  </office:meta>
</office:document-meta>
</file>