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9b4c13e54d1317727cb0446c3d157df.png"/>
  <manifest:file-entry manifest:media-type="image/png" manifest:full-path="Pictures/1cca66dcc01b3620350295f5ca62d4ae.png"/>
  <manifest:file-entry manifest:media-type="image/png" manifest:full-path="Pictures/6a4010840ddeea18973f75148b3fb790.png"/>
  <manifest:file-entry manifest:media-type="image/png" manifest:full-path="Pictures/959087b9e9766cb587f01cf957918cbd.png"/>
  <manifest:file-entry manifest:media-type="image/png" manifest:full-path="Pictures/8a117d5f285fe1c2aa11db5573e49525.png"/>
  <manifest:file-entry manifest:media-type="image/png" manifest:full-path="Pictures/1c5a747bb9c01ec585d552ebcdea803f.png"/>
  <manifest:file-entry manifest:media-type="image/png" manifest:full-path="Pictures/3fb1ae07fec2e1054676073129a16888.png"/>
  <manifest:file-entry manifest:media-type="image/png" manifest:full-path="Pictures/243fdf1e76c4fbc5ab01f03957ccc6b5.png"/>
  <manifest:file-entry manifest:media-type="image/png" manifest:full-path="Pictures/e3579ee1059c52cf36dd32b3f307bca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lechobby:picdic:pic12f683:19"/><text:bookmark-start text:name="__RefHeading___ミニ湿度スイッチ_1"/><text:bookmark-start text:name="ミニ湿度スイッチ"/>ミニ湿度スイッチ<text:bookmark-end text:name="__RefHeading___ミニ湿度スイッチ_1"/><text:bookmark-end text:name="ミニ湿度スイッチ"/></text:h>
      <text:h text:style-name="Heading_20_2" text:outline-level="2"><text:bookmark-start text:name="__RefHeading___概要_2"/><text:bookmark-start text:name="概要"/>概要<text:bookmark-end text:name="__RefHeading___概要_2"/><text:bookmark-end text:name="概要"/></text:h>
      <text:p text:style-name="Text_20_body">以前にも、湿度の値を表示する、簡易湿度計を製作しました。
今回は、単三電池2本で動作する、湿度スイッチを製作しました。</text:p>
      <text:p text:style-name="Text_20_body">湿度スイッチとは、</text:p>
      <text:list text:style-name="List_20_1" text:continue-numbering="false">
        <text:list-item>
          <text:p text:style-name="List_20_1_Content_First"> 現時点の湿度を閾値として設定することにより、</text:p>
        </text:list-item>
        <text:list-item>
          <text:p text:style-name="List_20_1_Content"> 動作モード(高)の場合、<text:line-break/>設定された閾値よりも湿度が高くなった場合にスイッチ(LED、リレーなど)をONしたり、</text:p>
        </text:list-item>
        <text:list-item>
          <text:p text:style-name="List_20_1_Content_Last"> 動作モード(低)の場合、<text:line-break/>設定された閾値よりも湿度が低くなった場合にスイッチ(LED、リレーなど)をONしたり、</text:p>
        </text:list-item>
      </text:list>
      <text:p text:style-name="Text_20_body">するものです。</text:p>
      <text:p text:style-name="Text_20_body">これを応用すると、現湿度(閾値設定時の湿度)からの相対値によって、モーターやヒーター等をON/OFF
する事が可能となります。</text:p>
      <text:h text:style-name="Heading_20_2" text:outline-level="2"><text:bookmark-start text:name="__RefHeading___動作原理_3"/><text:bookmark-start text:name="動作原理"/>動作原理<text:bookmark-end text:name="__RefHeading___動作原理_3"/><text:bookmark-end text:name="動作原理"/></text:h>
      <text:p text:style-name="Text_20_body">今回の仕組みは、大きく、湿度データの取り込みと湿度スイッチとしての制御で構成されます。
&lt;湿度データの取り込み&gt;</text:p>
      <text:list text:style-name="Numbering_20_1" text:continue-numbering="false">
        <text:list-item>
          <text:p text:style-name="Numbering_20_1_Content_First"> PICのPWMモジュールで、約1kHzの信号を発生させる。</text:p>
        </text:list-item>
        <text:list-item>
          <text:p text:style-name="Numbering_20_1_Content"> その信号をボリュームで、約1Vp-pにし、オペアンプの反転回路に加える。</text:p>
        </text:list-item>
        <text:list-item>
          <text:p text:style-name="Numbering_20_1_Content"> オペアンプの反転回路のフィードバック部分に、温度センサー(HS-15P)を接続する。</text:p>
        </text:list-item>
        <text:list-item>
          <text:p text:style-name="Numbering_20_1_Content"> HS-15Pは、湿度が高くなると抵抗が低くなり、湿度が低くなると抵抗が高くなるため、</text:p>
        </text:list-item>
        <text:list-item>
          <text:p text:style-name="Numbering_20_1_Content"> 湿度の状況によって、反転回路の増幅率が変化することになります。</text:p>
        </text:list-item>
        <text:list-item>
          <text:p text:style-name="Numbering_20_1_Content"> 増幅された信号を、抵抗とコンデンサで平滑します。</text:p>
        </text:list-item>
        <text:list-item>
          <text:p text:style-name="Numbering_20_1_Content_Last"> 滑された信号を、PICのA/D変換で値を取り込みます。</text:p>
        </text:list-item>
      </text:list>
      <text:p text:style-name="Text_20_body">&lt;湿度スイッチとしての制御&gt;</text:p>
      <text:list text:style-name="Numbering_20_1" text:continue-numbering="false">
        <text:list-item>
          <text:p text:style-name="Numbering_20_1_Content_First"> SW1を押下することにより、現在の湿度値を閾値として設定します。</text:p>
        </text:list-item>
        <text:list-item>
          <text:p text:style-name="Numbering_20_1_Content"> SW2がOFFの状態では、測定した湿度値が、閾値よりも低くなる(湿度が高い)とスイッチをONします。</text:p>
        </text:list-item>
        <text:list-item>
          <text:p text:style-name="Numbering_20_1_Content_Last"> SW2がONの状態では、測定した湿度値が、閾値よりも高くなる(湿度が低い)とスイッチをONします。<text:line-break/>※スイッチのONとは、LEDやリレーを駆動させることを意味します。<text:line-break/>※閾値と比較する場合には、ヒステリシスを持たせ、制御が、バタツクのを防いでいます。</text:p>
        </text:list-item>
      </text:list>
      <text:p text:style-name="Text_20_body">&lt;電源電圧&gt;
PICのクロックを4MHzとし、単三電池2本(2V~3V)で駆動可能としました。</text:p>
      <text:p text:style-name="Text_20_body">&lt;閾値の保存&gt;
閾値を毎回設定するのは、煩わしいので、PIC内臓のEEPROMへ保存し、起動時に自動で読み込みます。</text:p>
      <text:h text:style-name="Heading_20_2" text:outline-level="2"><text:bookmark-start text:name="__RefHeading___回路図_4"/><text:bookmark-start text:name="回路図"/>回路図<text:bookmark-end text:name="__RefHeading___回路図_4"/><text:bookmark-end text:name="回路図"/></text:h>
      <text:p text:style-name="Text_20_body"><draw:frame draw:style-name="media" draw:name="0" text:anchor-type="as-char" draw:z-index="0" svg:width="16.933333333333cm" svg:height="13.229166666667cm"><draw:image xlink:href="Pictures/d9b4c13e54d1317727cb0446c3d157df.png" xlink:type="simple" xlink:show="embed" xlink:actuate="onLoad"/></draw:frame></text:p>
      <text:h text:style-name="Heading_20_2" text:outline-level="2"><text:bookmark-start text:name="__RefHeading___ソースコード_5"/><text:bookmark-start text:name="ソースコード"/>ソースコード<text:bookmark-end text:name="__RefHeading___ソースコード_5"/><text:bookmark-end text:name="ソースコード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1">//********************************************************************** </text:span><text:line-break/><text:span text:style-name="highlight_coMULTI">/*<text:line-break/>　　＜湿度スイッチ＞ <text:line-break/>*/</text:span><text:line-break/><text:span text:style-name="highlight_co1">//********************************************************************** </text:span><text:line-break/> <text:line-break/><text:span text:style-name="highlight_co2">#define<text:tab/><text:tab/>LED<text:tab/><text:tab/><text:tab/><text:tab/>GPIO.F5</text:span><text:line-break/><text:span text:style-name="highlight_co2">#define<text:tab/><text:tab/>SET_SW<text:tab/><text:tab/><text:tab/>GPIO.F4</text:span><text:line-break/><text:span text:style-name="highlight_co2">#define<text:tab/><text:tab/>MODE_SW<text:tab/><text:tab/><text:tab/>GPIO.F3</text:span><text:line-break/> <text:line-break/><text:span text:style-name="highlight_co2">#define<text:tab/><text:tab/>ON<text:tab/><text:tab/><text:tab/><text:tab/>1</text:span><text:line-break/><text:span text:style-name="highlight_co2">#define<text:tab/><text:tab/>OFF<text:tab/><text:tab/><text:tab/><text:tab/>0</text:span><text:line-break/> <text:line-break/><text:span text:style-name="highlight_co2">#define<text:tab/><text:tab/>UPPER<text:tab/><text:tab/><text:tab/>1</text:span><text:line-break/><text:span text:style-name="highlight_co2">#define<text:tab/><text:tab/>LOWER<text:tab/><text:tab/><text:tab/>0</text:span><text:line-break/> <text:line-break/><text:span text:style-name="highlight_co1">//********************************************************************** </text:span><text:line-break/> <text:line-break/><text:span text:style-name="highlight_kw4">void</text:span><text:tab/>Pwm_Change_DutyEx<text:span text:style-name="highlight_br0">(</text:span><text:span text:style-name="highlight_kw4">unsigned</text:span> <text:span text:style-name="highlight_kw4">int</text:span> duty_ratio<text:span text:style-name="highlight_br0">)</text:span><text:line-break/><text:span text:style-name="highlight_br0">{</text:span><text:line-break/><text:s text:c="4"/>CCPR1L <text:span text:style-name="highlight_sy0">=</text:span> duty_ratio <text:span text:style-name="highlight_sy0">&gt;&gt;</text:span> <text:span text:style-name="highlight_nu0">2</text:span><text:span text:style-name="highlight_sy0">;</text:span><text:line-break/><text:s text:c="4"/>CCP1CON.<text:span text:style-name="highlight_me1">F6</text:span> <text:span text:style-name="highlight_sy0">=</text:span> duty_ratio <text:span text:style-name="highlight_sy0">&amp;</text:span> <text:span text:style-name="highlight_nu6">0b00000001</text:span><text:span text:style-name="highlight_sy0">;</text:span><text:line-break/><text:s text:c="4"/>CCP1CON.<text:span text:style-name="highlight_me1">F7</text:span> <text:span text:style-name="highlight_sy0">=</text:span> <text:span text:style-name="highlight_br0">(</text:span>duty_ratio <text:span text:style-name="highlight_sy0">&amp;</text:span> <text:span text:style-name="highlight_nu6">0b00000010</text:span><text:span text:style-name="highlight_br0">)</text:span> <text:span text:style-name="highlight_sy0">&gt;&gt;</text:span> <text:span text:style-name="highlight_nu0">1</text:span><text:span text:style-name="highlight_sy0">;</text:span> 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 main<text:span text:style-name="highlight_br0">(</text:span><text:span text:style-name="highlight_br0">)</text:span><text:line-break/><text:span text:style-name="highlight_br0">{</text:span><text:line-break/><text:tab/><text:span text:style-name="highlight_kw4">static</text:span><text:tab/><text:span text:style-name="highlight_kw4">unsigned</text:span><text:tab/><text:span text:style-name="highlight_kw4">short</text:span><text:tab/>cnt<text:span text:style-name="highlight_sy0">;</text:span><text:line-break/><text:tab/><text:span text:style-name="highlight_kw4">static</text:span><text:tab/><text:span text:style-name="highlight_kw4">unsigned</text:span><text:tab/><text:span text:style-name="highlight_kw4">int</text:span><text:tab/><text:tab/>ad<text:span text:style-name="highlight_sy0">,</text:span> threshold<text:span text:style-name="highlight_sy0">;</text:span><text:line-break/><text:tab/><text:span text:style-name="highlight_co1">//</text:span><text:line-break/><text:tab/>OSCCON <text:span text:style-name="highlight_sy0">=</text:span> <text:span text:style-name="highlight_nu6">0b01100000</text:span><text:span text:style-name="highlight_sy0">;</text:span><text:tab/><text:span text:style-name="highlight_co1">// クロックは4Mhz </text:span><text:line-break/><text:tab/>CMCON0 <text:span text:style-name="highlight_sy0">=</text:span> <text:span text:style-name="highlight_nu6">0b00000111</text:span><text:span text:style-name="highlight_sy0">;</text:span><text:tab/><text:span text:style-name="highlight_co1">// コンパレータは使用しない。 </text:span><text:line-break/><text:tab/>ANSEL<text:s text:c="2"/><text:span text:style-name="highlight_sy0">=</text:span> <text:span text:style-name="highlight_nu6">0b00000001</text:span><text:span text:style-name="highlight_sy0">;</text:span><text:tab/><text:span text:style-name="highlight_co1">// Ａ／Ｄ変換を使用する。 </text:span><text:line-break/><text:tab/>TRISIO <text:span text:style-name="highlight_sy0">=</text:span> <text:span text:style-name="highlight_nu6">0b00011011</text:span><text:span text:style-name="highlight_sy0">;</text:span><text:line-break/><text:tab/><text:span text:style-name="highlight_co1">//</text:span><text:line-break/><text:tab/>Pwm_Init<text:span text:style-name="highlight_br0">(</text:span><text:span text:style-name="highlight_nu0">1000</text:span><text:span text:style-name="highlight_br0">)</text:span><text:span text:style-name="highlight_sy0">;</text:span><text:line-break/><text:tab/>Pwm_Change_DutyEx<text:span text:style-name="highlight_br0">(</text:span><text:span text:style-name="highlight_br0">(</text:span>PR2 <text:span text:style-name="highlight_sy0">*</text:span> <text:span text:style-name="highlight_nu0">4</text:span><text:span text:style-name="highlight_br0">)</text:span> <text:span text:style-name="highlight_sy0">/</text:span> <text:span text:style-name="highlight_nu0">2</text:span><text:span text:style-name="highlight_br0">)</text:span><text:span text:style-name="highlight_sy0">;</text:span><text:line-break/><text:tab/>Pwm_Start<text:span text:style-name="highlight_br0">(</text:span><text:span text:style-name="highlight_br0">)</text:span><text:span text:style-name="highlight_sy0">;</text:span><text:line-break/><text:tab/><text:span text:style-name="highlight_co1">//　保存されている閾値の取り込み </text:span><text:line-break/><text:tab/>threshold <text:span text:style-name="highlight_sy0">=</text:span> Eeprom_Read<text:span text:style-name="highlight_br0">(</text:span><text:span text:style-name="highlight_nu0">1</text:span><text:span text:style-name="highlight_br0">)</text:span><text:span text:style-name="highlight_sy0">;</text:span><text:line-break/><text:tab/>threshold <text:span text:style-name="highlight_sy0">=</text:span> threshold <text:span text:style-name="highlight_sy0">&lt;&lt;</text:span> <text:span text:style-name="highlight_nu0">8</text:span><text:span text:style-name="highlight_sy0">;</text:span><text:line-break/><text:tab/>threshold <text:span text:style-name="highlight_sy0">=</text:span> threshold <text:span text:style-name="highlight_sy0">|</text:span> Eeprom_Read<text:span text:style-name="highlight_br0">(</text:span><text:span text:style-name="highlight_nu0">0</text:span><text:span text:style-name="highlight_br0">)</text:span><text:span text:style-name="highlight_sy0">;</text:span><text:line-break/><text:tab/><text:span text:style-name="highlight_co1">//</text:span><text:line-break/><text:tab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tab/><text:tab/>ad <text:span text:style-name="highlight_sy0">=</text:span> <text:span text:style-name="highlight_nu0">0</text:span><text:span text:style-name="highlight_sy0">;</text:span><text:line-break/><text:tab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50</text:span><text:span text:style-name="highlight_sy0">;</text:span> cnt<text:span text:style-name="highlight_sy0">++</text:span><text:span text:style-name="highlight_br0">)</text:span> <text:span text:style-name="highlight_br0">{</text:span><text:line-break/><text:tab/><text:tab/><text:tab/>ad <text:span text:style-name="highlight_sy0">+=</text:span> Adc_read<text:span text:style-name="highlight_br0">(</text:span><text:span text:style-name="highlight_nu0">0</text:span><text:span text:style-name="highlight_br0">)</text:span><text:span text:style-name="highlight_sy0">;</text:span><text:line-break/><text:tab/><text:tab/><text:span text:style-name="highlight_br0">}</text:span><text:line-break/><text:tab/><text:tab/>ad <text:span text:style-name="highlight_sy0">=</text:span> ad <text:span text:style-name="highlight_sy0">/</text:span> <text:span text:style-name="highlight_nu0">50</text:span><text:span text:style-name="highlight_sy0">;</text:span><text:line-break/><text:tab/><text:tab/><text:span text:style-name="highlight_co1">//</text:span><text:line-break/><text:tab/><text:tab/><text:span text:style-name="highlight_kw1">if</text:span> <text:span text:style-name="highlight_br0">(</text:span>SET_SW <text:span text:style-name="highlight_sy0">==</text:span> <text:span text:style-name="highlight_nu0">0</text:span><text:span text:style-name="highlight_br0">)</text:span> <text:span text:style-name="highlight_br0">{</text:span><text:line-break/><text:tab/><text:tab/><text:tab/>threshold <text:span text:style-name="highlight_sy0">=</text:span> ad<text:span text:style-name="highlight_sy0">;</text:span><text:line-break/><text:tab/><text:tab/><text:tab/><text:span text:style-name="highlight_co1">//　閾値の保存 </text:span><text:line-break/><text:tab/><text:tab/><text:tab/>Eeprom_Write<text:span text:style-name="highlight_br0">(</text:span><text:span text:style-name="highlight_nu0">0</text:span><text:span text:style-name="highlight_sy0">,</text:span> <text:span text:style-name="highlight_br0">(</text:span>threshold <text:span text:style-name="highlight_sy0">&amp;</text:span> <text:span text:style-name="highlight_nu12">0xFF</text:span><text:span text:style-name="highlight_br0">)</text:span><text:span text:style-name="highlight_br0">)</text:span><text:span text:style-name="highlight_sy0">;</text:span><text:line-break/><text:tab/><text:tab/><text:tab/>Delay_ms<text:span text:style-name="highlight_br0">(</text:span><text:span text:style-name="highlight_nu0">20</text:span><text:span text:style-name="highlight_br0">)</text:span><text:span text:style-name="highlight_sy0">;</text:span><text:line-break/><text:tab/><text:tab/><text:tab/>Eeprom_Write<text:span text:style-name="highlight_br0">(</text:span><text:span text:style-name="highlight_nu0">1</text:span><text:span text:style-name="highlight_sy0">,</text:span> <text:span text:style-name="highlight_br0">(</text:span><text:span text:style-name="highlight_br0">(</text:span>threshold <text:span text:style-name="highlight_sy0">&gt;&gt;</text:span> <text:span text:style-name="highlight_nu0">8</text:span><text:span text:style-name="highlight_br0">)</text:span> <text:span text:style-name="highlight_sy0">&amp;</text:span> <text:span text:style-name="highlight_nu12">0xFF</text:span><text:span text:style-name="highlight_br0">)</text:span><text:span text:style-name="highlight_br0">)</text:span><text:span text:style-name="highlight_sy0">;</text:span><text:line-break/><text:tab/><text:tab/><text:tab/>Delay_ms<text:span text:style-name="highlight_br0">(</text:span><text:span text:style-name="highlight_nu0">20</text:span><text:span text:style-name="highlight_br0">)</text:span><text:span text:style-name="highlight_sy0">;</text:span><text:line-break/><text:tab/><text:tab/><text:span text:style-name="highlight_br0">}</text:span><text:line-break/><text:tab/><text:tab/><text:span text:style-name="highlight_co1">//</text:span><text:line-break/><text:tab/><text:tab/><text:span text:style-name="highlight_kw1">if</text:span> <text:span text:style-name="highlight_br0">(</text:span>MODE_SW <text:span text:style-name="highlight_sy0">==</text:span> UPPER<text:span text:style-name="highlight_br0">)</text:span> <text:span text:style-name="highlight_br0">{</text:span><text:line-break/><text:tab/><text:tab/><text:tab/><text:span text:style-name="highlight_kw1">if</text:span> <text:span text:style-name="highlight_br0">(</text:span><text:span text:style-name="highlight_br0">(</text:span>threshold <text:span text:style-name="highlight_sy0">+</text:span> <text:span text:style-name="highlight_nu0">5</text:span><text:span text:style-name="highlight_br0">)</text:span> <text:span text:style-name="highlight_sy0">&gt;</text:span> ad<text:span text:style-name="highlight_br0">)</text:span> <text:span text:style-name="highlight_br0">{</text:span><text:tab/><text:span text:style-name="highlight_co1">//閾値よりも湿度が高い時にLED→ON</text:span><text:line-break/><text:tab/><text:tab/><text:tab/><text:tab/>LED <text:span text:style-name="highlight_sy0">=</text:span> ON<text:span text:style-name="highlight_sy0">;</text:span><text:line-break/><text:tab/><text:tab/><text:tab/><text:span text:style-name="highlight_br0">}</text:span> <text:span text:style-name="highlight_kw1">else</text:span> <text:span text:style-name="highlight_br0">{</text:span><text:line-break/><text:tab/><text:tab/><text:tab/><text:tab/>LED <text:span text:style-name="highlight_sy0">=</text:span> OFF<text:span text:style-name="highlight_sy0">;</text:span><text:line-break/><text:tab/><text:tab/><text:tab/><text:span text:style-name="highlight_br0">}</text:span><text:line-break/><text:tab/><text:tab/><text:span text:style-name="highlight_br0">}</text:span> <text:span text:style-name="highlight_kw1">else</text:span> <text:span text:style-name="highlight_br0">{</text:span><text:line-break/><text:tab/><text:tab/><text:tab/><text:span text:style-name="highlight_kw1">if</text:span> <text:span text:style-name="highlight_br0">(</text:span><text:span text:style-name="highlight_br0">(</text:span>threshold <text:span text:style-name="highlight_sy0">-</text:span> <text:span text:style-name="highlight_nu0">5</text:span><text:span text:style-name="highlight_br0">)</text:span> <text:span text:style-name="highlight_sy0">&lt;</text:span> ad<text:span text:style-name="highlight_br0">)</text:span> <text:span text:style-name="highlight_br0">{</text:span><text:tab/><text:span text:style-name="highlight_co1">//閾値よりも湿度が低い時にLED→ON </text:span><text:line-break/><text:tab/><text:tab/><text:tab/><text:tab/>LED <text:span text:style-name="highlight_sy0">=</text:span> ON<text:span text:style-name="highlight_sy0">;</text:span><text:line-break/><text:tab/><text:tab/><text:tab/><text:span text:style-name="highlight_br0">}</text:span> <text:span text:style-name="highlight_kw1">else</text:span> <text:span text:style-name="highlight_br0">{</text:span><text:line-break/><text:tab/><text:tab/><text:tab/><text:tab/>LED <text:span text:style-name="highlight_sy0">=</text:span> OFF<text:span text:style-name="highlight_sy0">;</text:span><text:line-break/><text:tab/><text:tab/><text:tab/><text:span text:style-name="highlight_br0">}</text:span><text:line-break/><text:tab/><text:tab/><text:span text:style-name="highlight_br0">}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</text:span></text:p>
          </table:table-cell>
        </table:table-row>
      </table:table>
      <text:h text:style-name="Heading_20_2" text:outline-level="2"><text:bookmark-start text:name="__RefHeading___動作確認_6"/><text:bookmark-start text:name="動作確認"/>動作確認<text:bookmark-end text:name="__RefHeading___動作確認_6"/><text:bookmark-end text:name="動作確認"/></text:h>
      <text:p text:style-name="Text_20_body"><draw:frame draw:style-name="media" draw:name="1" text:anchor-type="as-char" draw:z-index="1" svg:width="13.229166666667cm" svg:height="9.921875cm"><draw:image xlink:href="Pictures/1cca66dcc01b3620350295f5ca62d4ae.png" xlink:type="simple" xlink:show="embed" xlink:actuate="onLoad"/></draw:frame>
左側:オペアンプ(LM358)
右側:PIC12F683
<draw:frame draw:style-name="media" draw:name="2" text:anchor-type="as-char" draw:z-index="2" svg:width="13.229166666667cm" svg:height="9.921875cm"><draw:image xlink:href="Pictures/6a4010840ddeea18973f75148b3fb790.png" xlink:type="simple" xlink:show="embed" xlink:actuate="onLoad"/></draw:frame>
左側:湿度センサー(HS-15P)
右側:単三電池2本
<draw:frame draw:style-name="media" draw:name="3" text:anchor-type="as-char" draw:z-index="3" svg:width="9.525cm" style:rel-width="100%" svg:height="7.14375cm" style:rel-height="scale"><draw:image xlink:href="Pictures/959087b9e9766cb587f01cf957918cbd.png" xlink:type="simple" xlink:show="embed" xlink:actuate="onLoad"/></draw:frame><draw:frame draw:style-name="media" draw:name="4" text:anchor-type="as-char" draw:z-index="4" svg:width="9.525cm" style:rel-width="100%" svg:height="7.14375cm" style:rel-height="scale"><draw:image xlink:href="Pictures/8a117d5f285fe1c2aa11db5573e49525.png" xlink:type="simple" xlink:show="embed" xlink:actuate="onLoad"/></draw:frame>
湿度スイッチがOFFの状態
<draw:frame draw:style-name="media" draw:name="5" text:anchor-type="as-char" draw:z-index="5" svg:width="13.229166666667cm" svg:height="9.921875cm"><draw:image xlink:href="Pictures/1c5a747bb9c01ec585d552ebcdea803f.png" xlink:type="simple" xlink:show="embed" xlink:actuate="onLoad"/></draw:frame>
湿度が閾値よりも高くなったため、湿度スイッチがONになった状態
<draw:frame draw:style-name="media" draw:name="6" text:anchor-type="as-char" draw:z-index="6" svg:width="13.229166666667cm" svg:height="9.921875cm"><draw:image xlink:href="Pictures/3fb1ae07fec2e1054676073129a16888.png" xlink:type="simple" xlink:show="embed" xlink:actuate="onLoad"/></draw:frame>
湿度が閾値よりも低くなったため、湿度スイッチがONになった状態
<draw:frame draw:style-name="media" draw:name="7" text:anchor-type="as-char" draw:z-index="7" svg:width="13.229166666667cm" svg:height="9.921875cm"><draw:image xlink:href="Pictures/243fdf1e76c4fbc5ab01f03957ccc6b5.png" xlink:type="simple" xlink:show="embed" xlink:actuate="onLoad"/></draw:frame>
（編者注：おそらくOFFになった写真を載せたかったらしいのですが、ONの写真が2個並んでいました）
如何ですか?
これを応用すると、例えば、屋外の湿度が低いとき(乾燥状態)に、家の床下に設置した床下ファンを回して、
空気を循環させることにより、床下乾燥(シロアリ駆除等)に役立てることが出来ます。
&lt;床下ファンの例&gt;
<draw:frame draw:style-name="media" draw:name="8" text:anchor-type="as-char" draw:z-index="8" svg:width="4.0745833333333cm" style:rel-width="100%" svg:height="3.7041666666667cm" style:rel-height="scale"><draw:image xlink:href="Pictures/e3579ee1059c52cf36dd32b3f307bca1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4T09::17:09</meta:creation-date>
    <dc:creator>Generated</dc:creator>
    <dc:date>2026-09-14T09::17:09</dc:date>
    <dc:language>en-US</dc:language>
    <meta:editing-cycles>1</meta:editing-cycles>
    <meta:editing-duration>PT0S</meta:editing-duration>
    <dc:title>elechobby:picdic:pic12f683:19</dc:title>
  </office:meta>
</office:document-meta>
</file>