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8820f9b4e3a3a46ca7d5cf1dbffdfc.png"/>
  <manifest:file-entry manifest:media-type="image/png" manifest:full-path="Pictures/bd1d611c4a1d6868289c3e8a28682e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18"/><text:bookmark-start text:name="__RefHeading___温度データロガーv3_1"/><text:bookmark-start text:name="温度データロガーv3"/>温度データロガーV3<text:bookmark-end text:name="__RefHeading___温度データロガーv3_1"/><text:bookmark-end text:name="温度データロガーv3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温度データロガーV2を改良しました。
&lt;改良ポイント&gt;</text:p>
      <text:list text:style-name="List_20_1" text:continue-numbering="false">
        <text:list-item>
          <text:p text:style-name="List_20_1_Content_First"> 測定周期の時間間隔を、1秒または1分の選択を可能とする。</text:p>
        </text:list-item>
        <text:list-item>
          <text:p text:style-name="List_20_1_Content_Last"> 測定周期の時間精度を、実用上問題ないレベルに上げ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PIC12F683は、ピン数が少ないので、起動時のスイッチの状態で、測定周期を選択させるようにしました。</text:p>
      <text:list text:style-name="List_20_1" text:continue-numbering="false">
        <text:list-item>
          <text:p text:style-name="List_20_1_Content_First"> 測定周期1分:スイッチを押さずに電源を入れる。</text:p>
        </text:list-item>
        <text:list-item>
          <text:p text:style-name="List_20_1_Content_Last"> 測定周期1秒:スイッチを押しながら電源を入れる。</text:p>
        </text:list-item>
      </text:list>
      <text:p text:style-name="Text_20_body">測定周期の精度を上げるために、リアルタイムクロックモジュール[RTC-8564NB]を搭載しました。</text:p>
      <text:list text:style-name="List_20_1" text:continue-numbering="false">
        <text:list-item>
          <text:p text:style-name="LastListParagraph_List_20_1_Content_First"> 秒データまたは分データの変化を検出します。</text:p>
        </text:list-item>
      </text:list>
      <text:p text:style-name="Text_20_body">&lt;処理の流れ&gt;</text:p>
      <text:list text:style-name="Numbering_20_1" text:continue-numbering="false">
        <text:list-item>
          <text:p text:style-name="Numbering_20_1_Content_First"> 内臓モジュールを初期化する。</text:p>
        </text:list-item>
        <text:list-item>
          <text:p text:style-name="Numbering_20_1_Content"> スイッチが押された状態(0)であれば、測定周期を1秒とする。</text:p>
        </text:list-item>
        <text:list-item>
          <text:p text:style-name="Numbering_20_1_Content"> スイッチが離された状態(1)であれば、測定周期を1分とする。</text:p>
        </text:list-item>
        <text:list-item>
          <text:p text:style-name="Numbering_20_1_Content"> スイッチが押されるのを待つ。</text:p>
        </text:list-item>
        <text:list-item>
          <text:p text:style-name="Numbering_20_1_Content"> 温度を100回測定し、その平均を求める。</text:p>
        </text:list-item>
        <text:list-item>
          <text:p text:style-name="Numbering_20_1_Content"> 結果をEEPROMに書き込む。<text:line-break/>※格納フォーマットは、1データ8バイト構成で、次のようになります。<text:line-break/>“29.8”+CR+LF<text:line-break/>“-12.4”+CR+LF</text:p>
        </text:list-item>
        <text:list-item>
          <text:p text:style-name="Numbering_20_1_Content"> 正確な測定周期(1秒または1分)を得る。※下記参照</text:p>
        </text:list-item>
        <text:list-item>
          <text:p text:style-name="Numbering_20_1_Content"> スイッチが押されるまで、3.5.を繰り返す。</text:p>
        </text:list-item>
        <text:list-item>
          <text:p text:style-name="Numbering_20_1_Content_Last"> スイッチが押されると測定を停止し、4.に戻る。</text:p>
        </text:list-item>
      </text:list>
      <text:p text:style-name="Text_20_body">&lt;正確な測定周期(1秒または1分)を得る方法&gt;</text:p>
      <text:list text:style-name="Numbering_20_1" text:continue-numbering="false">
        <text:list-item>
          <text:p text:style-name="Numbering_20_1_Content_First"> RTCより、秒データを取得する(S1)</text:p>
        </text:list-item>
        <text:list-item>
          <text:p text:style-name="Numbering_20_1_Content"> RTCより、秒データを取得する(S2)</text:p>
        </text:list-item>
        <text:list-item>
          <text:p text:style-name="Numbering_20_1_Content"> S1とS2が同じ値であれば、2.に戻る。</text:p>
        </text:list-item>
        <text:list-item>
          <text:p text:style-name="Numbering_20_1_Content_Last"> S1とS2が異なる値であれば、1秒経過したとみな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前回製作した、温度データロガーV2に、[RTC-8564NB]を、I2C接続しただけです。
<draw:frame draw:style-name="media" draw:name="0" text:anchor-type="as-char" draw:z-index="0" svg:width="16.933333333333cm" svg:height="10.583333333333cm"><draw:image xlink:href="Pictures/208820f9b4e3a3a46ca7d5cf1dbffdfc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『温度データロガー(ThermoLoggerV2)』<text:line-break/>　■概要<text:line-break/>　　1分周期：スイッチ（SW)を押さずに起動する。<text:line-break/>　　　　約11日間の温度データを記録します。<text:line-break/>　　　　　１３１０７２バイト÷8バイト÷60分÷24時間 <text:line-break/> <text:line-break/>　　1秒周期：スイッチ（SW)を押しながら起動する。 <text:line-break/>　　　　約4.5時間の温度データを記録します。<text:line-break/>　　　　　１３１０７２バイト÷8バイト÷3600秒 <text:line-break/> <text:line-break/>　　格納フォーマットは、1データ8バイト構成で、次のようになります。 <text:line-break/>　　　　”△△２９．８”＋CR＋LF <text:line-break/>　　　　”△－１２．４”＋CR＋LF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GPIO.F3</text:span><text:line-break/><text:span text:style-name="highlight_co2">#define<text:tab/><text:tab/>LED<text:tab/><text:tab/>GPIO.F2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 <text:line-break/><text:span text:style-name="highlight_co2">#define<text:tab/><text:tab/>ACK<text:tab/><text:tab/>1</text:span><text:line-break/><text:span text:style-name="highlight_co2">#define<text:tab/><text:tab/>NO_ACK<text:tab/>0</text:span><text:line-break/> <text:line-break/><text:span text:style-name="highlight_co2">#define<text:tab/><text:tab/>STAT_START<text:tab/><text:tab/>1</text:span><text:line-break/><text:span text:style-name="highlight_co2">#define<text:tab/><text:tab/>STAT_STOP<text:tab/><text:tab/>0</text:span><text:line-break/> <text:line-break/><text:span text:style-name="highlight_co2">#define<text:tab/><text:tab/>CYCLE_SEC<text:tab/><text:tab/>1</text:span><text:line-break/><text:span text:style-name="highlight_co2">#define<text:tab/><text:tab/>CYCLE_MIN<text:tab/><text:tab/>60</text:span><text:line-break/> <text:line-break/><text:span text:style-name="highlight_co1">//********************************************************************** </text:span><text:line-break/> <text:line-break/><text:span text:style-name="highlight_kw4">unsigned</text:span> <text:span text:style-name="highlight_kw4">short</text:span><text:tab/>RTC_8564_Read<text:span text:style-name="highlight_br0">(</text:span><text:span text:style-name="highlight_kw4">unsigned</text:span> <text:span text:style-name="highlight_kw4">short</text:span> addr<text:span text:style-name="highlight_br0">)</text:span><text:line-break/><text:span text:style-name="highlight_br0">{</text:span><text:line-break/><text:tab/><text:span text:style-name="highlight_kw4">unsigned</text:span> <text:span text:style-name="highlight_kw4">short</text:span> da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2</text:span><text:span text:style-name="highlight_br0">)</text:span><text:span text:style-name="highlight_sy0">;</text:span><text:line-break/><text:tab/>Soft_I2C_Write<text:span text:style-name="highlight_br0">(</text:span>addr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3</text:span><text:span text:style-name="highlight_br0">)</text:span><text:span text:style-name="highlight_sy0">;</text:span><text:line-break/><text:tab/>dat <text:span text:style-name="highlight_sy0">=</text:span> Soft_I2C_Read<text:span text:style-name="highlight_br0">(</text:span>NO_ACK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TC_8564_Write<text:span text:style-name="highlight_br0">(</text:span><text:span text:style-name="highlight_kw4">unsigned</text:span> <text:span text:style-name="highlight_kw4">short</text:span> addr<text:span text:style-name="highlight_sy0">,</text:span> <text:span text:style-name="highlight_kw4">unsigned</text:span> <text:span text:style-name="highlight_kw4">short</text:span> dat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Soft_I2C_Write<text:span text:style-name="highlight_br0">(</text:span><text:span text:style-name="highlight_nu12">0xA2</text:span><text:span text:style-name="highlight_br0">)</text:span><text:span text:style-name="highlight_sy0">;</text:span><text:line-break/><text:tab/>Soft_I2C_Write<text:span text:style-name="highlight_br0">(</text:span>addr<text:span text:style-name="highlight_br0">)</text:span><text:span text:style-name="highlight_sy0">;</text:span><text:line-break/><text:tab/>Soft_I2C_Write<text:span text:style-name="highlight_br0">(</text:span>dat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double</text:span><text:tab/>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oldDat<text:span text:style-name="highlight_sy0">,</text:span> newDat<text:span text:style-name="highlight_sy0">,</text:span> runStatus<text:span text:style-name="highlight_sy0">,</text:span> cycleMode<text:span text:style-name="highlight_sy0">;</text:span><text:line-break/><text:tab/><text:span text:style-name="highlight_co1">//</text:span><text:line-break/><text:tab/>CMCON0 <text:span text:style-name="highlight_sy0">=</text:span> <text:span text:style-name="highlight_nu6">0b00000111</text:span><text:span text:style-name="highlight_sy0">;</text:span><text:line-break/><text:tab/>ANSEL.<text:span text:style-name="highlight_me1">ANS0</text:span> <text:span text:style-name="highlight_sy0">=</text:span> <text:span text:style-name="highlight_nu0">1</text:span><text:span text:style-name="highlight_sy0">;</text:span><text:line-break/><text:tab/>ANSEL.<text:span text:style-name="highlight_me1">ANS1</text:span> <text:span text:style-name="highlight_sy0">=</text:span> <text:span text:style-name="highlight_nu0">0</text:span><text:span text:style-name="highlight_sy0">;</text:span><text:line-break/><text:tab/>ANSEL.<text:span text:style-name="highlight_me1">ANS2</text:span> <text:span text:style-name="highlight_sy0">=</text:span> <text:span text:style-name="highlight_nu0">0</text:span><text:span text:style-name="highlight_sy0">;</text:span><text:line-break/><text:tab/>ANSEL.<text:span text:style-name="highlight_me1">ANS3</text:span> <text:span text:style-name="highlight_sy0">=</text:span> <text:span text:style-name="highlight_nu0">0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011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RTC_8564_Write<text:span text:style-name="highlight_br0">(</text:span><text:span text:style-name="highlight_nu12">0x00</text:span><text:span text:style-name="highlight_sy0">,</text:span> <text:span text:style-name="highlight_nu12">0x00</text:span><text:span text:style-name="highlight_br0">)</text:span><text:span text:style-name="highlight_sy0">;</text:span><text:line-break/><text:tab/><text:span text:style-name="highlight_co1">//</text:span><text:line-break/><text:tab/>runStatus <text:span text:style-name="highlight_sy0">=</text:span> STAT_STOP<text:span text:style-name="highlight_sy0">;</text:span><text:line-break/><text:tab/><text:span text:style-name="highlight_kw1">if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cycleMode <text:span text:style-name="highlight_sy0">=</text:span> CYCLE_MIN<text:span text:style-name="highlight_sy0">;</text:span><text:line-break/><text:tab/><text:span text:style-name="highlight_kw1">else</text:span><text:line-break/><text:tab/><text:tab/>cycleMode <text:span text:style-name="highlight_sy0">=</text:span> CYCLE_SEC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スイッチが押されるのを待つ。 </text:span><text:line-break/><text:tab/><text:tab/><text:span text:style-name="highlight_kw1">while</text:span> <text:span text:style-name="highlight_br0">(</text:span>SW <text:span text:style-name="highlight_sy0">==</text:span> <text:span text:style-name="highlight_nu0">1</text:span><text:span text:style-name="highlight_br0">)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runStatus <text:span text:style-name="highlight_sy0">=</text:span> STAT_START<text:span text:style-name="highlight_sy0">;</text:span><text:line-break/><text:tab/><text:tab/><text:span text:style-name="highlight_co1">//RTCの秒または時間を取得する。 </text:span><text:line-break/><text:tab/><text:tab/><text:span text:style-name="highlight_kw1">if</text:span> <text:span text:style-name="highlight_br0">(</text:span>cycleMode <text:span text:style-name="highlight_sy0">==</text:span> CYCLE_MIN<text:span text:style-name="highlight_br0">)</text:span><text:line-break/><text:tab/><text:tab/><text:tab/>oldDat <text:span text:style-name="highlight_sy0">=</text:span> RTC_8564_Read<text:span text:style-name="highlight_br0">(</text:span><text:span text:style-name="highlight_nu12">0x03</text:span><text:span text:style-name="highlight_br0">)</text:span><text:span text:style-name="highlight_sy0">;</text:span><text:line-break/><text:tab/><text:tab/><text:span text:style-name="highlight_kw1">else</text:span><text:line-break/><text:tab/><text:tab/><text:tab/>oldDat <text:span text:style-name="highlight_sy0">=</text:span> RTC_8564_Read<text:span text:style-name="highlight_br0">(</text:span><text:span text:style-name="highlight_nu12">0x02</text:span><text:span text:style-name="highlight_br0">)</text:span><text:span text:style-name="highlight_sy0">;</text:span><text:line-break/><text:tab/><text:tab/>addr <text:span text:style-name="highlight_sy0">=</text:span> <text:span text:style-name="highlight_nu0">0</text:span><text:span text:style-name="highlight_sy0">;</text:span><text:line-break/><text:tab/><text:tab/><text:span text:style-name="highlight_kw1">while</text:span> <text:span text:style-name="highlight_br0">(</text:span>runStatus <text:span text:style-name="highlight_sy0">==</text:span> STAT_START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<text:span text:style-name="highlight_co1">//温度を100回測定し、その平均を求める。 </text:span><text:line-break/><text:tab/><text:tab/><text:tab/>ad <text:span text:style-name="highlight_sy0">=</text:span> <text:span text:style-name="highlight_nu0">0</text:span><text:span text:style-name="highlight_sy0">;</text:span><text:line-break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ad <text:span text:style-name="highlight_sy0">=</text:span> ad <text:span text:style-name="highlight_sy0">/</text:span> <text:span text:style-name="highlight_nu16">100.0</text:span><text:span text:style-name="highlight_sy0">;</text:span><text:line-break/><text:tab/><text:tab/><text:tab/>ad <text:span text:style-name="highlight_sy0">=</text:span> <text:span text:style-name="highlight_br0">(</text:span><text:span text:style-name="highlight_br0">(</text:span><text:span text:style-name="highlight_br0">(</text:span><text:span text:style-name="highlight_br0">(</text:span>ad <text:span text:style-name="highlight_sy0">*</text:span> <text:span text:style-name="highlight_nu16">2.4365234375</text:span><text:span text:style-name="highlight_br0">)</text:span> <text:span text:style-name="highlight_sy0">-</text:span> <text:span text:style-name="highlight_nu16">268.0</text:span><text:span text:style-name="highlight_br0">)</text:span> <text:span text:style-name="highlight_sy0">/</text:span> <text:span text:style-name="highlight_nu16">6.25</text:span><text:span text:style-name="highlight_br0">)</text:span> <text:span text:style-name="highlight_sy0">-</text:span> <text:span text:style-name="highlight_nu16">25.0</text:span><text:span text:style-name="highlight_br0">)</text:span> <text:span text:style-name="highlight_sy0">*</text:span> <text:span text:style-name="highlight_nu16">10.0</text:span><text:span text:style-name="highlight_sy0">;</text:span><text:line-break/><text:tab/><text:tab/><text:tab/><text:span text:style-name="highlight_co1">//結果をEEPROMに書き込む。 </text:span><text:line-break/><text:tab/><text:tab/><text:tab/>IntToStr<text:span text:style-name="highlight_br0">(</text:span>ad<text:span text:style-name="highlight_sy0">,</text:span> buf<text:span text:style-name="highlight_br0">)</text:span><text:span text:style-name="highlight_sy0">;</text:span><text:line-break/><text:tab/><text:tab/><text:tab/>buf<text:span text:style-name="highlight_br0">[</text:span><text:span text:style-name="highlight_nu0">6</text:span><text:span text:style-name="highlight_br0">]</text:span> <text:span text:style-name="highlight_sy0">=</text:span> buf<text:span text:style-name="highlight_br0">[</text:span><text:span text:style-name="highlight_nu0">5</text:span><text:span text:style-name="highlight_br0">]</text:span><text:span text:style-name="highlight_sy0">;</text:span><text:line-break/><text:tab/><text:tab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buf<text:span text:style-name="highlight_br0">[</text:span><text:span text:style-name="highlight_nu0">7</text:span><text:span text:style-name="highlight_br0">]</text:span> <text:span text:style-name="highlight_sy0">=</text:span> CR<text:span text:style-name="highlight_sy0">;</text:span><text:line-break/><text:tab/><text:tab/><text:tab/>buf<text:span text:style-name="highlight_br0">[</text:span><text:span text:style-name="highlight_nu0">8</text:span><text:span text:style-name="highlight_br0">]</text:span> <text:span text:style-name="highlight_sy0">=</text:span> LF<text:span text:style-name="highlight_sy0">;</text:span><text:line-break/><text:tab/><text:tab/><text:tab/>EEPROM_24LC1025_Page_Write<text:span text:style-name="highlight_br0">(</text:span>addr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sy0">,</text:span> <text:span text:style-name="highlight_nu0">8</text:span><text:span text:style-name="highlight_br0">)</text:span><text:span text:style-name="highlight_sy0">;</text:span><text:line-break/><text:tab/><text:tab/><text:tab/>addr <text:span text:style-name="highlight_sy0">+=</text:span> <text:span text:style-name="highlight_nu0">8</text:span><text:span text:style-name="highlight_sy0">;</text:span><text:line-break/><text:tab/><text:tab/><text:tab/><text:span text:style-name="highlight_kw1">if</text:span> <text:span text:style-name="highlight_br0">(</text:span>addr <text:span text:style-name="highlight_sy0">&gt;=</text:span><text:span text:style-name="highlight_nu12">0x20000</text:span><text:span text:style-name="highlight_br0">)</text:span><text:line-break/><text:tab/><text:tab/><text:tab/><text:tab/><text:span text:style-name="highlight_kw2">break</text:span><text:span text:style-name="highlight_sy0">;</text:span><text:line-break/><text:tab/><text:tab/><text:tab/><text:span text:style-name="highlight_co1">//RTCの秒または分が変化したかをチェックする。 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cycleMode <text:span text:style-name="highlight_sy0">==</text:span> CYCLE_MIN<text:span text:style-name="highlight_br0">)</text:span><text:line-break/><text:tab/><text:tab/><text:tab/><text:tab/><text:tab/>newDat <text:span text:style-name="highlight_sy0">=</text:span> RTC_8564_Read<text:span text:style-name="highlight_br0">(</text:span><text:span text:style-name="highlight_nu12">0x03</text:span><text:span text:style-name="highlight_br0">)</text:span><text:span text:style-name="highlight_sy0">;</text:span><text:line-break/><text:tab/><text:tab/><text:tab/><text:tab/><text:span text:style-name="highlight_kw1">else</text:span><text:line-break/><text:tab/><text:tab/><text:tab/><text:tab/><text:tab/>newDat <text:span text:style-name="highlight_sy0">=</text:span> RTC_8564_Read<text:span text:style-name="highlight_br0">(</text:span><text:span text:style-name="highlight_nu12">0x02</text:span><text:span text:style-name="highlight_br0">)</text:span><text:span text:style-name="highlight_sy0">;</text:span><text:line-break/><text:tab/><text:tab/><text:tab/><text:tab/><text:span text:style-name="highlight_kw1">if</text:span> <text:span text:style-name="highlight_br0">(</text:span>oldDat <text:span text:style-name="highlight_sy0">!=</text:span> newDat<text:span text:style-name="highlight_br0">)</text:span> <text:span text:style-name="highlight_br0">{</text:span><text:line-break/><text:tab/><text:tab/><text:tab/><text:tab/><text:tab/>oldDat <text:span text:style-name="highlight_sy0">=</text:span> newDat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co1">//</text:span><text:line-break/><text:tab/><text:tab/><text:tab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runStatus <text:span text:style-name="highlight_sy0">=</text:span> STAT_STOP<text:span text:style-name="highlight_sy0">;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br0">}</text:span><text:line-break/><text:tab/><text:tab/><text:tab/><text:tab/><text:span text:style-name="highlight_co1">// </text:span><text:line-break/><text:tab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 <text:span text:style-name="highlight_sy0">=</text:span> ON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の、 [RTC-8564NB]を搭載した以外は、前回製作した、温度データロガーV2と同じです。
<draw:frame draw:style-name="media" draw:name="1" text:anchor-type="as-char" draw:z-index="1" svg:width="13.229166666667cm" svg:height="9.921875cm"><draw:image xlink:href="Pictures/bd1d611c4a1d6868289c3e8a28682e50.png" xlink:type="simple" xlink:show="embed" xlink:actuate="onLoad"/></draw:frame>
※測定周期の精度が向上したので、実用性がかなり向上しまし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4:14</meta:creation-date>
    <dc:creator>Generated</dc:creator>
    <dc:date>2026-09-15T09::04:14</dc:date>
    <dc:language>en-US</dc:language>
    <meta:editing-cycles>1</meta:editing-cycles>
    <meta:editing-duration>PT0S</meta:editing-duration>
    <dc:title>elechobby:picdic:pic12f683:18</dc:title>
  </office:meta>
</office:document-meta>
</file>