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cab9525755249b0439adeae3a8402f.png"/>
  <manifest:file-entry manifest:media-type="image/png" manifest:full-path="Pictures/58819540dfa06acef2182472f7898241.png"/>
  <manifest:file-entry manifest:media-type="image/png" manifest:full-path="Pictures/d04fa61bc0055ba9f480eb170049c04a.png"/>
  <manifest:file-entry manifest:media-type="image/png" manifest:full-path="Pictures/e9340b91a750b7dcb69e436a084ec90f.png"/>
  <manifest:file-entry manifest:media-type="image/png" manifest:full-path="Pictures/dddd6f4e5b3068b7fa0ff65d3b8d9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7"/><text:bookmark-start text:name="__RefHeading___温度データロガーv2_1"/><text:bookmark-start text:name="温度データロガーv2"/>温度データロガーV2<text:bookmark-end text:name="__RefHeading___温度データロガーv2_1"/><text:bookmark-end text:name="温度データロガー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温度データロガーは、PIC12F683と高精度温度センサー「S8100B (SEIKO)」を使用したもので
測定結果は、RS232Cでパソコンに送信するものでした。</text:p>
      <text:p text:style-name="Text_20_body">今回は、PIC12F683と高精度温度センサー「LM60」を使用し、測定結果は、EEPROM「24LC1025」に記録しまし
た。記録したデータは、前回製作した、EEPROM/reader&amp;writer(SDカード)を使って、SDカードにファイルとし
て抜き出します。そして、パソコン上のExcelを使って、グラフ表示しました。</text:p>
      <text:p text:style-name="Text_20_body">&lt;仕様&gt;</text:p>
      <text:list text:style-name="List_20_1" text:continue-numbering="false">
        <text:list-item>
          <text:p text:style-name="List_20_1_Content_First"> 温度測定範囲は、-25℃~+99℃とする。<text:line-break/>※LM60の測定範囲は、-25℃~+125℃、1℃当たり6.25mV</text:p>
        </text:list-item>
        <text:list-item>
          <text:p text:style-name="List_20_1_Content"> 測定周期は、1秒とする。</text:p>
        </text:list-item>
        <text:list-item>
          <text:p text:style-name="List_20_1_Content"> 記録は、最大16384件とする。(約4.5時間分:131072バイト÷8バイト÷3600秒)</text:p>
        </text:list-item>
        <text:list-item>
          <text:p text:style-name="List_20_1_Content"> A/D変換の、基準電圧は、2.495Vとする。(最小分解能2.4mV)</text:p>
        </text:list-item>
        <text:list-item>
          <text:p text:style-name="List_20_1_Content_Last"> 測定精度は、約0.4℃(2.4mV÷6.25mV)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Numbering_20_1" text:continue-numbering="false">
        <text:list-item>
          <text:p text:style-name="Numbering_20_1_Content_First"> 内臓モジュールを初期化する。</text:p>
        </text:list-item>
        <text:list-item>
          <text:p text:style-name="Numbering_20_1_Content"> スイッチが押されるのを待つ。</text:p>
        </text:list-item>
        <text:list-item>
          <text:p text:style-name="Numbering_20_1_Content"> 温度を100回測定し、その平均を求める。</text:p>
        </text:list-item>
        <text:list-item>
          <text:p text:style-name="Numbering_20_1_Content"> 結果をEEPROMに書き込む。<text:line-break/>※格納フォーマットは、1データ8バイト構成で、次のようになります。<text:line-break/>“29.8”+CR+LF<text:line-break/>“-12.4”+CR+LF</text:p>
        </text:list-item>
        <text:list-item>
          <text:p text:style-name="Numbering_20_1_Content"> 測定周期が、約1秒になるようにスリープ(遅延:delay)する。</text:p>
        </text:list-item>
        <text:list-item>
          <text:p text:style-name="Numbering_20_1_Content"> スイッチが押されると測定を停止する。</text:p>
        </text:list-item>
        <text:list-item>
          <text:p text:style-name="Numbering_20_1_Content_Last"> 1.に戻る。</text:p>
        </text:list-item>
      </text:list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温度データロガー(ThermoLoggerV2)』<text:line-break/>　■概要<text:line-break/>　　約4.5時間の温度データを記録します。<text:line-break/>　　　　 １３１０７２バイト÷8バイト <text:line-break/>　　格納フォーマットは、1データ8バイト構成で、次のようになります。 <text:line-break/>　　　　”△△２９．８”＋CR＋LF <text:line-break/>　　　　”△－１２．４”＋CR＋LF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GPIO.F3</text:span><text:line-break/><text:span text:style-name="highlight_co2">#define<text:tab/><text:tab/>LED<text:tab/><text:tab/>GPIO.F2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double</text:span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1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のを待つ。 </text:span><text:line-break/><text:tab/><text:tab/><text:span text:style-name="highlight_kw1">while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co1">//</text:span><text:line-break/><text:tab/><text:tab/>addr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~LED<text:span text:style-name="highlight_sy0">;</text:span><text:line-break/><text:tab/><text:tab/><text:tab/><text:span text:style-name="highlight_co1">//温度を100回測定し、その平均を求める。 </text:span><text:line-break/><text:tab/><text:tab/><text:tab/>a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<text:tab/>ad <text:span text:style-name="highlight_sy0">=</text:span> <text:span text:style-name="highlight_br0">(</text:span><text:span text:style-name="highlight_br0">(</text:span><text:span text:style-name="highlight_br0">(</text:span><text:span text:style-name="highlight_br0">(</text:span>ad <text:span text:style-name="highlight_sy0">*</text:span> <text:span text:style-name="highlight_nu16">2.4365234375</text:span><text:span text:style-name="highlight_br0">)</text:span> <text:span text:style-name="highlight_sy0">-</text:span> <text:span text:style-name="highlight_nu16">268.0</text:span><text:span text:style-name="highlight_br0">)</text:span> <text:span text:style-name="highlight_sy0">/</text:span> <text:span text:style-name="highlight_nu16">6.25</text:span><text:span text:style-name="highlight_br0">)</text:span> <text:span text:style-name="highlight_sy0">-</text:span> <text:span text:style-name="highlight_nu16">25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<text:tab/><text:span text:style-name="highlight_co1">//結果をEEPROMに書き込む。 </text:span><text:line-break/><text:tab/><text:tab/><text:tab/>IntToStr<text:span text:style-name="highlight_br0">(</text:span>ad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LF<text:span text:style-name="highlight_sy0">;</text:span><text:line-break/><text:tab/><text:tab/><text:tab/>EEPROM_24LC1025_Page_Write<text:span text:style-name="highlight_br0">(</text:span>addr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addr <text:span text:style-name="highlight_sy0">+=</text:span> <text:span text:style-name="highlight_nu0">8</text:span><text:span text:style-name="highlight_sy0">;</text:span><text:line-break/><text:tab/><text:tab/><text:tab/><text:span text:style-name="highlight_kw1">if</text:span> <text:span text:style-name="highlight_br0">(</text:span>addr <text:span text:style-name="highlight_sy0">&gt;=</text:span><text:span text:style-name="highlight_nu12">0x2000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<text:span text:style-name="highlight_co1">//約850msecの遅延（遅延内でスイッチが押されると停止する） 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7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 <text:span text:style-name="highlight_sy0">!=</text:span> <text:span text:style-name="highlight_nu0">17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0" text:anchor-type="as-char" draw:z-index="0" svg:width="13.229166666667cm" svg:height="9.921875cm"><draw:image xlink:href="Pictures/b1cab9525755249b0439adeae3a8402f.png" xlink:type="simple" xlink:show="embed" xlink:actuate="onLoad"/></draw:frame>
左側から、LED、LM60、TL431、PIC12F683、24LC1025、スイッチの順です。
<draw:frame draw:style-name="media" draw:name="1" text:anchor-type="as-char" draw:z-index="1" svg:width="13.229166666667cm" svg:height="9.921875cm"><draw:image xlink:href="Pictures/58819540dfa06acef2182472f7898241.png" xlink:type="simple" xlink:show="embed" xlink:actuate="onLoad"/></draw:frame>
夜中の23時から約4.5時間測定してみました。
その時の記録データです。(最初の部分)
<draw:frame draw:style-name="media" draw:name="2" text:anchor-type="as-char" draw:z-index="2" svg:width="6.4029166666667cm" style:rel-width="100%" svg:height="13.255625cm" style:rel-height="scale"><draw:image xlink:href="Pictures/d04fa61bc0055ba9f480eb170049c04a.png" xlink:type="simple" xlink:show="embed" xlink:actuate="onLoad"/></draw:frame>
その時の記録データ(16384件)です。(最後の部分)
<draw:frame draw:style-name="media" draw:name="3" text:anchor-type="as-char" draw:z-index="3" svg:width="7.1172916666667cm" style:rel-width="100%" svg:height="14.657916666667cm" style:rel-height="scale"><draw:image xlink:href="Pictures/e9340b91a750b7dcb69e436a084ec90f.png" xlink:type="simple" xlink:show="embed" xlink:actuate="onLoad"/></draw:frame>
測定データを、Excelでグラフ表示させて見ました。
23時~3時30分にかけて、徐々(1時間に1℃の割合で)に温度が下がっています。
<draw:frame draw:style-name="media" draw:name="4" text:anchor-type="as-char" draw:z-index="4" svg:width="13.229166666667cm" svg:height="11.03989863272cm"><draw:image xlink:href="Pictures/dddd6f4e5b3068b7fa0ff65d3b8d91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6:30</meta:creation-date>
    <dc:creator>Generated</dc:creator>
    <dc:date>2026-09-14T08::56:30</dc:date>
    <dc:language>en-US</dc:language>
    <meta:editing-cycles>1</meta:editing-cycles>
    <meta:editing-duration>PT0S</meta:editing-duration>
    <dc:title>elechobby:picdic:pic12f683:17</dc:title>
  </office:meta>
</office:document-meta>
</file>