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65e0e023685d15aa64a132b3630806.png"/>
  <manifest:file-entry manifest:media-type="image/png" manifest:full-path="Pictures/2248ec01a9d5df488b6ef436f6ed8da2.png"/>
  <manifest:file-entry manifest:media-type="image/png" manifest:full-path="Pictures/64600296fcc0aa6a57fd832bca4713a4.png"/>
  <manifest:file-entry manifest:media-type="image/png" manifest:full-path="Pictures/1e4a139c5e4c0f3b6bbb0eb9fa6fb8b3.png"/>
  <manifest:file-entry manifest:media-type="image/png" manifest:full-path="Pictures/b3a2217bc1c44b203522ed88f73287ce.png"/>
  <manifest:file-entry manifest:media-type="image/png" manifest:full-path="Pictures/e089d84b577823f143e666e295304f97.png"/>
  <manifest:file-entry manifest:media-type="image/png" manifest:full-path="Pictures/9982baff5d45fa3dfee4b6e160344aab.png"/>
  <manifest:file-entry manifest:media-type="image/png" manifest:full-path="Pictures/e2742042348a20f3f6e122212038b8b4.png"/>
  <manifest:file-entry manifest:media-type="image/png" manifest:full-path="Pictures/1071263966aef1caad40160565460035.png"/>
  <manifest:file-entry manifest:media-type="image/png" manifest:full-path="Pictures/db0789f2be5e7168784e973c82c7d831.png"/>
  <manifest:file-entry manifest:media-type="image/png" manifest:full-path="Pictures/192338cc25bb07388e26cc9e6020dbf1.png"/>
  <manifest:file-entry manifest:media-type="image/png" manifest:full-path="Pictures/8d69c0a1e2142c8e14c64544b53c6d83.png"/>
  <manifest:file-entry manifest:media-type="image/png" manifest:full-path="Pictures/3ea69264ad5e78f4a84f58c2dd1330c7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3"/><text:bookmark-start text:name="__RefHeading___受光_発光_1個のled_1"/><text:bookmark-start text:name="受光_発光_1個のled"/>受光＆発光（1個のLED）<text:bookmark-end text:name="__RefHeading___受光_発光_1個のled_1"/><text:bookmark-end text:name="受光_発光_1個のled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発光ダイオード（LED：Light Emitting Diode）は、順方向に電圧を加えた際に発光する半導体素子です。
その逆に、このLEDに光を当てると電圧が発生するという現象があるようです。</text:p>
      <text:p text:style-name="Text_20_body">この現象を利用して、1本のLEDのみで、</text:p>
      <text:list text:style-name="Numbering_20_1" text:continue-numbering="false">
        <text:list-item>
          <text:p text:style-name="Numbering_20_1_Content_First"> 明るさを検出し、</text:p>
        </text:list-item>
        <text:list-item>
          <text:p text:style-name="Numbering_20_1_Content"> 周りが暗くなると点灯、</text:p>
        </text:list-item>
        <text:list-item>
          <text:p text:style-name="Numbering_20_1_Content_Last"> 明るくなると消灯する。</text:p>
        </text:list-item>
      </text:list>
      <text:p text:style-name="Text_20_body">ユニットを作成してみました。</text:p>
      <text:p text:style-name="Text_20_body">先ずは、この現象を確認してみました。（回路図A）
オペアンプは単純に高インピーダンスのバッファーとして動作するだけです。（ボルテージフォロア）
LEDによって出力電圧に若干のばらつきがありますが、無負荷状態ではそこそこの電圧が出ています。
これなら利用できそうです。</text:p>
      <text:p text:style-name="Text_20_body">＜一般的なLED＞
<draw:frame draw:style-name="media" draw:name="0" text:anchor-type="as-char" draw:z-index="0" svg:width="8.9958333333333cm" style:rel-width="100%" svg:height="6.746875cm" style:rel-height="scale"><draw:image xlink:href="Pictures/b965e0e023685d15aa64a132b3630806.png" xlink:type="simple" xlink:show="embed" xlink:actuate="onLoad"/></draw:frame><draw:frame draw:style-name="media" draw:name="1" text:anchor-type="as-char" draw:z-index="1" svg:width="8.9958333333333cm" style:rel-width="100%" svg:height="6.746875cm" style:rel-height="scale"><draw:image xlink:href="Pictures/2248ec01a9d5df488b6ef436f6ed8da2.png" xlink:type="simple" xlink:show="embed" xlink:actuate="onLoad"/></draw:frame>
＜大き目のLED＞
<draw:frame draw:style-name="media" draw:name="2" text:anchor-type="as-char" draw:z-index="2" svg:width="8.9958333333333cm" style:rel-width="100%" svg:height="6.746875cm" style:rel-height="scale"><draw:image xlink:href="Pictures/64600296fcc0aa6a57fd832bca4713a4.png" xlink:type="simple" xlink:show="embed" xlink:actuate="onLoad"/></draw:frame><draw:frame draw:style-name="media" draw:name="3" text:anchor-type="as-char" draw:z-index="3" svg:width="8.9958333333333cm" style:rel-width="100%" svg:height="6.746875cm" style:rel-height="scale"><draw:image xlink:href="Pictures/1e4a139c5e4c0f3b6bbb0eb9fa6fb8b3.png" xlink:type="simple" xlink:show="embed" xlink:actuate="onLoad"/></draw:frame>
＜一般的な赤色LED＞
<draw:frame draw:style-name="media" draw:name="4" text:anchor-type="as-char" draw:z-index="4" svg:width="8.9958333333333cm" style:rel-width="100%" svg:height="6.746875cm" style:rel-height="scale"><draw:image xlink:href="Pictures/b3a2217bc1c44b203522ed88f73287ce.png" xlink:type="simple" xlink:show="embed" xlink:actuate="onLoad"/></draw:frame><draw:frame draw:style-name="media" draw:name="5" text:anchor-type="as-char" draw:z-index="5" svg:width="8.9958333333333cm" style:rel-width="100%" svg:height="6.746875cm" style:rel-height="scale"><draw:image xlink:href="Pictures/e089d84b577823f143e666e295304f97.png" xlink:type="simple" xlink:show="embed" xlink:actuate="onLoad"/></draw:frame>
＜赤外線発光LED＞
<draw:frame draw:style-name="media" draw:name="6" text:anchor-type="as-char" draw:z-index="6" svg:width="8.9958333333333cm" style:rel-width="100%" svg:height="6.746875cm" style:rel-height="scale"><draw:image xlink:href="Pictures/9982baff5d45fa3dfee4b6e160344aab.png" xlink:type="simple" xlink:show="embed" xlink:actuate="onLoad"/></draw:frame><draw:frame draw:style-name="media" draw:name="7" text:anchor-type="as-char" draw:z-index="7" svg:width="8.9958333333333cm" style:rel-width="100%" svg:height="6.746875cm" style:rel-height="scale"><draw:image xlink:href="Pictures/e2742042348a20f3f6e122212038b8b4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■LEDの出力電圧を取り込む方法</text:p>
      <text:list text:style-name="List_20_1" text:continue-numbering="false">
        <text:list-item>
          <text:p text:style-name="List_20_1_Content_First"> LEDが接続されているPICのポートを入力モードに設定する。</text:p>
        </text:list-item>
        <text:list-item>
          <text:p text:style-name="List_20_1_Content"> LEDの出力電圧を高インピーダンスのオペアンプでインピーダンス変換する。</text:p>
        </text:list-item>
        <text:list-item>
          <text:p text:style-name="List_20_1_Content"> 電圧が安定するまで、少しスリープ（約50msec）する。</text:p>
        </text:list-item>
        <text:list-item>
          <text:p text:style-name="List_20_1_Content_Last"> A/D変換を1msec間隔で50回取り込み、その平均電圧を求める。</text:p>
        </text:list-item>
      </text:list>
      <text:p text:style-name="Text_20_body">■LEDの点灯／消灯方法</text:p>
      <text:list text:style-name="List_20_1" text:continue-numbering="false">
        <text:list-item>
          <text:p text:style-name="List_20_1_Content_First"> LEDが接続されているPICのポートを出力モードに設定する。</text:p>
        </text:list-item>
        <text:list-item>
          <text:p text:style-name="List_20_1_Content_Last"> 点灯（ポートを“1”にする）、消灯（ポートを“0”にする）</text:p>
        </text:list-item>
      </text:list>
      <text:p text:style-name="Text_20_body">■処理の流れ</text:p>
      <text:list text:style-name="Numbering_20_1" text:continue-numbering="false">
        <text:list-item>
          <text:p text:style-name="Numbering_20_1_Content_First"> スイッチが押されると、明るさを判断するための基準電圧（LEDの出力電圧）V1を取り込む。</text:p>
        </text:list-item>
        <text:list-item>
          <text:p text:style-name="Numbering_20_1_Content"> 現時点の明るさの電圧（LEDの出力電圧）V2を取り込む。</text:p>
        </text:list-item>
        <text:list-item>
          <text:p text:style-name="Numbering_20_1_Content"> V1とV2を比較し、V2が小さければLEDを点灯させる。</text:p>
        </text:list-item>
        <text:list-item>
          <text:p text:style-name="Numbering_20_1_Content_Last"> 1.に戻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8" text:anchor-type="as-char" draw:z-index="8" svg:width="16.933333333333cm" svg:height="10.583333333333cm"><draw:image xlink:href="Pictures/1071263966aef1caad40160565460035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threshold<text:span text:style-name="highlight_sy0">;</text:span><text:line-break/><text:tab/><text:span text:style-name="highlight_kw4">unsigned</text:span><text:tab/><text:span text:style-name="highlight_kw4">char</text:span><text:tab/>cnt<text:span text:style-name="highlight_sy0">;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00010</text:span><text:span text:style-name="highlight_sy0">;</text:span><text:tab/><text:span text:style-name="highlight_co1">// AN1を使用する。 </text:span><text:line-break/><text:tab/>TRISIO <text:span text:style-name="highlight_sy0">=</text:span> <text:span text:style-name="highlight_nu6">0b00000011</text:span><text:span text:style-name="highlight_sy0">;</text:span><text:line-break/><text:tab/>GPIO<text:s text:c="3"/><text:span text:style-name="highlight_sy0">=</text:span> <text:span text:style-name="highlight_nu6">0b00000000</text:span><text:span text:style-name="highlight_sy0">;</text:span><text:line-break/><text:span text:style-name="highlight_co1">//<text:tab/>OPTION_REG = 0b10000000;</text:span><text:line-break/><text:span text:style-name="highlight_co1">//<text:tab/>WPU.F1 = 1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GPIO.<text:span text:style-name="highlight_me1">F0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RISIO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threshold <text:span text:style-name="highlight_sy0">=</text:span> <text:span text:style-name="highlight_nu0">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tab/><text:tab/>threshold <text:span text:style-name="highlight_sy0">+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threshold <text:span text:style-name="highlight_sy0">=</text:span> threshold <text:span text:style-name="highlight_sy0">/</text:span> <text:span text:style-name="highlight_nu0">50</text:span><text:span text:style-name="highlight_sy0">;</text:span><text:line-break/><text:tab/><text:tab/><text:tab/>TRISIO.<text:span text:style-name="highlight_me1">F2</text:span>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TRISIO.<text:span text:style-name="highlight_me1">F2</text:span>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ad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tab/>ad <text:span text:style-name="highlight_sy0">+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 <text:span text:style-name="highlight_sy0">/</text:span> <text:span text:style-name="highlight_nu0">50</text:span><text:span text:style-name="highlight_sy0">;</text:span><text:line-break/><text:tab/><text:tab/>TRISIO.<text:span text:style-name="highlight_me1">F2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ad <text:span text:style-name="highlight_sy0">&lt;=</text:span> threshold<text:span text:style-name="highlight_br0">)</text:span> <text:span text:style-name="highlight_br0">{</text:span><text:line-break/><text:tab/><text:tab/><text:tab/>GPIO.<text:span text:style-name="highlight_me1">F2</text:span> <text:span text:style-name="highlight_sy0">=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GPIO.<text:span text:style-name="highlight_me1">F2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周りが明るくなると､LEDは消灯状態になります｡
左の黄色いスイッチが､基準電圧の取り込みスイッチです｡
中央のICがPIC､その右横のICがオペアンプです｡
右の透明なLEDが受光&amp;発光を行わせるLEDです｡
<draw:frame draw:style-name="media" draw:name="9" text:anchor-type="as-char" draw:z-index="9" svg:width="13.229166666667cm" svg:height="9.921875cm"><draw:image xlink:href="Pictures/db0789f2be5e7168784e973c82c7d831.png" xlink:type="simple" xlink:show="embed" xlink:actuate="onLoad"/></draw:frame>
その時の、LEDの電圧の波形です。
消灯状態なので、通常は0Vです。
LEDの電圧を取り込む瞬間(約100msec)だけ、ポートを入力モードにするので、LEDが発電した電圧を
A/D変換で読み込むことが出来ます。
<draw:frame draw:style-name="media" draw:name="10" text:anchor-type="as-char" draw:z-index="10" svg:width="13.229166666667cm" svg:height="9.921875cm"><draw:image xlink:href="Pictures/192338cc25bb07388e26cc9e6020dbf1.png" xlink:type="simple" xlink:show="embed" xlink:actuate="onLoad"/></draw:frame>
周りが暗くなると、LEDは点灯状態になります。
<draw:frame draw:style-name="media" draw:name="11" text:anchor-type="as-char" draw:z-index="11" svg:width="13.229166666667cm" svg:height="9.921875cm"><draw:image xlink:href="Pictures/8d69c0a1e2142c8e14c64544b53c6d83.png" xlink:type="simple" xlink:show="embed" xlink:actuate="onLoad"/></draw:frame>
その時の、LEDの電圧の波形です。
点灯状態なので、通常は約2Vです。
LEDの電圧を取り込む瞬間(約100msec)だけ、ポートを入力モードにするので、LEDが発電した電圧を
A/D変換で読み込むことが出来ます。
<draw:frame draw:style-name="media" draw:name="12" text:anchor-type="as-char" draw:z-index="12" svg:width="13.229166666667cm" svg:height="9.921875cm"><draw:image xlink:href="Pictures/3ea69264ad5e78f4a84f58c2dd1330c7.png" xlink:type="simple" xlink:show="embed" xlink:actuate="onLoad"/></draw:frame>
如何ですか?
1本のLEDだけで、受光と発光が出来るので部品点数が少なくて済みますね。<draw:frame draw:style-name="media" draw:name="13" text:anchor-type="as-char" draw:z-index="13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03:45</meta:creation-date>
    <dc:creator>Generated</dc:creator>
    <dc:date>2026-09-14T10::03:45</dc:date>
    <dc:language>en-US</dc:language>
    <meta:editing-cycles>1</meta:editing-cycles>
    <meta:editing-duration>PT0S</meta:editing-duration>
    <dc:title>elechobby:picdic:pic12f683:13</dc:title>
  </office:meta>
</office:document-meta>
</file>