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cc2071499c4b24dcb766698c97d0dd.png"/>
  <manifest:file-entry manifest:media-type="image/png" manifest:full-path="Pictures/66555f6688677d624ad6972a785754cf.png"/>
  <manifest:file-entry manifest:media-type="image/png" manifest:full-path="Pictures/eb1aeffde90f4838909f6fe65ddfefb8.png"/>
  <manifest:file-entry manifest:media-type="image/png" manifest:full-path="Pictures/c717d11d58d446137cda69389f636ace.png"/>
  <manifest:file-entry manifest:media-type="image/png" manifest:full-path="Pictures/678dedc04e62b9b4fdc25801290bdf2c.png"/>
  <manifest:file-entry manifest:media-type="image/png" manifest:full-path="Pictures/ec1a306633912cdb70641a0d0aff6d84.png"/>
  <manifest:file-entry manifest:media-type="image/png" manifest:full-path="Pictures/c1a99b227b864c43ed10a3750d224aaf.png"/>
  <manifest:file-entry manifest:media-type="image/png" manifest:full-path="Pictures/bb1047a2efd3d687750df54245481523.png"/>
  <manifest:file-entry manifest:media-type="image/png" manifest:full-path="Pictures/a14fdb4c6ea95778c29628087422e0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9"/><text:bookmark-start text:name="__RefHeading___簡易waveplayer_pic18f2620_1"/><text:bookmark-start text:name="簡易waveplayer_pic18f2620"/>簡易WavePlayer(PIC18F2620)<text:bookmark-end text:name="__RefHeading___簡易waveplayer_pic18f2620_1"/><text:bookmark-end text:name="簡易waveplayer_pic18f26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迄、音声を記録したり、再生したりするものを製作したことがありません。
そこで今回は、音声を再生することだけに注力した、“簡易WavePlayer“なるものを製作してみました。</text:p>
      <text:p text:style-name="Text_20_body">今回製作した、“簡易WavePlayer”には、当初、SDCに保存した、Waveファイルを再生するだけの機能を搭載する予定でしたが、SDC接続に向かないPIC(例えば、PIC12F683など)では音声が扱えないことになってしまいます。</text:p>
      <text:p text:style-name="Text_20_body">そこで、Waveファイルの音声データ(PCM)部だけを、EEPROMに記録し、再生することが出来る機能も付加しました。</text:p>
      <text:p text:style-name="Text_20_body">&lt;仕様&gt;</text:p>
      <text:list text:style-name="List_20_1" text:continue-numbering="false">
        <text:list-item>
          <text:p text:style-name="List_20_1_Content_First"> SDCに記録されたWaveファイルを再生します。<text:line-break/>※Wave形式は、PCM(無圧縮)、8kHz、8ビット、モノラルのみとします。</text:p>
        </text:list-item>
        <text:list-item>
          <text:p text:style-name="List_20_1_Content"> SDCに記録されたWaveファイルのPCMデータ部をEEPROMに保存します。<text:line-break/>※EEPROMの記憶容量は、約131kバイトです。</text:p>
        </text:list-item>
        <text:list-item>
          <text:p text:style-name="List_20_1_Content"> EEPROMに記録されたPCMデータを再生します。</text:p>
        </text:list-item>
        <text:list-item>
          <text:p text:style-name="List_20_1_Content_Last"> Waveファイルは、パソコン上のツール(サウンドレコーダーなど)で作成します。</text:p>
        </text:list-item>
      </text:list>
      <text:p text:style-name="Text_20_body"><draw:frame draw:style-name="media" draw:name="0" text:anchor-type="as-char" draw:z-index="0" svg:width="13.229166666667cm" svg:height="14.469401041667cm"><draw:image xlink:href="Pictures/09cc2071499c4b24dcb766698c97d0dd.png" xlink:type="simple" xlink:show="embed" xlink:actuate="onLoad"/></draw:frame></text:p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◎電源電圧
3.3Vの単一電源による駆動とします。</text:p>
      <text:p text:style-name="Text_20_body">◎SDC
FAT16(最大2Gバイト)に対応します。
Waveファイル名は、“wave.wav“固定とします。
Wave形式は、PCM(無圧縮)、8kHz、8ビット、モノラルのみとします。</text:p>
      <text:p text:style-name="Text_20_body">◎EEPROM
約131kバイトの記憶容量を持つ、マイクロチップ社の、“24LC1025”を使用します。</text:p>
      <text:p text:style-name="Text_20_body">◎LCD
16文字2行のLCDを使用します。
LCDを動作させるために、PICのPWM信号を利用して、“負電圧“を発生させ、LCDに供給します。</text:p>
      <text:p text:style-name="Text_20_body">◎再生信号出力
PICのPWMとローパスフィルタを使用して、アナログ信号に変換します。
微弱な信号なので、アンプを接続し、スピーカを駆動します。※実験ではクリスタルイヤホンを使用しました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p text:style-name="Text_20_body">◎SDCに記録されたWaveファイルの再生(SW1)
Waveファイルのフォーマットの詳細については、公開サイトが多くありますので、其方を参考にしてください。
Waveファイルの最初の58バイトには、以下に示すように、各種情報が記載されています。</text:p>
      <text:p text:style-name="Text_20_body">本来は、この58バイトについてもチェックを行い、該当するデータかどうかを判断する必要があります。
今回は、これらのチェックを省略(58バイト読み飛ばす)しています。
59バイト以降のPCMデータを順次読み出しPWMに出力します。</text:p>
      <text:p text:style-name="Text_20_body">尚、Waveファイルの作成ツールは、フリーソフトも含めいろいろ公開されています。
最も簡単な方法は、Windows標準の“サウンドレコーダー”を使って作成する方法です。</text:p>
      <text:p text:style-name="Text_20_body">◎SDCに記録されたWaveファイルのPCMデータ部のEEPROMへの保存(SW3)
Waveファイルの59バイト以降のデータを、EEPROMに書き込みます。
EEPROMの容量を超えるデータは無視されます。</text:p>
      <text:p text:style-name="Text_20_body">◎EEPROMに記録されたPCMデータの再生(SW2)
EEPROMに保存された、PCMデータを順次読み出しPWMに出力します。</text:p>
      <text:p text:style-name="Text_20_body">◎停止(SW4)
上記の処理を停止する場合には、SW4を押下します。</text:p>
      <text:p text:style-name="Preformatted_20_Text">&lt;WAVEファイルのフォーマット(例)&gt;<text:line-break/> 0 : 52 49 46 46 B2 38 01 00 57 41 56 45 66 6D 74 20<text:line-break/> 1 : 12 00 00 00 01 00 01 00 40 1F 00 00 40 1F 00 00<text:line-break/> 2 : 01 00 08 00 00 00 66 61 63 74 04 00 00 00 80 38<text:line-break/> 3 : 01 00 64 61 74 61 80 38 01 00 80 80 7F 80 7F 80<text:line-break/> 4 : 7F 80 7F 80 7F 84 85 85 85 85 85 85 85 85 85 85<text:line-break/> 5 : 85 85 85 85 85 85 85 85 85 85 85 85 85 85 85 85<text:line-break/> 6 : 85 85 85 85 85 85 85 85 85 85 85 85 85 85 85 85<text:line-break/> 7 : 85 85 85 85 85 85 85 85 85 85 85 85 85 85 85 85<text:line-break/> 8 : 85 85 85 85 85 85 85 85 85 85 85 85 85 85 85 85<text:line-break/><text:line-break/>4バイト:52 49 46 46:“RIFF"<text:line-break/>4バイト:B2 38 01 00:RIFFデータサイズ<text:line-break/>4バイト:57 41 56 45:“WAVE"<text:line-break/>4バイト:66 6D 74 20:“fmt"<text:line-break/>4バイト:12 00 00 00:fmtサイズ<text:line-break/>2バイト:01 00:フォーマットID<text:line-break/>2バイト:01 00:チャネル数<text:line-break/>4バイト:40 1F 00 00:サンプリングレート<text:line-break/>4バイト:40 1F 00 00:データ速度<text:line-break/>2バイト:01 00:ブロックサイズ<text:line-break/>2バイト:08 00:サンプルあたりのビット数<text:line-break/>2バイト:00 00:拡張部分のサイズ<text:line-break/>4バイト:66 61 63 74:“fact"<text:line-break/>4バイト:04 00 00 00:factサイズ<text:line-break/>4バイト:80 38 01 00:factデータ<text:line-break/>4バイト:64 61 74 61:“data"<text:line-break/>4バイト:80 38 01 00:dataサイズ<text:line-break/>(計58バイト)<text:line-break/>※59バイト以降がPCMデータになります。</text:p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1" text:anchor-type="as-char" draw:z-index="1" svg:width="19.05cm" style:rel-width="100%" svg:height="15.875cm" style:rel-height="scale"><draw:image xlink:href="Pictures/66555f6688677d624ad6972a785754cf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ｗａｖｅ－ｐｌａｙｅｒ』<text:line-break/>*/</text:span><text:line-break/><text:span text:style-name="highlight_co1">//********************************************************************** </text:span><text:line-break/><text:span text:style-name="highlight_co1">//■マクロの定義 </text:span><text:line-break/><text:span text:style-name="highlight_co2">#define<text:s text:c="4"/>BYTE<text:s text:c="14"/>unsigned<text:s text:c="2"/>short</text:span><text:line-break/><text:span text:style-name="highlight_co2">#define<text:s text:c="4"/>WORD<text:s text:c="14"/>unsigned<text:s text:c="2"/>int</text:span><text:line-break/><text:span text:style-name="highlight_co2">#define<text:s text:c="4"/>WWORD<text:s text:c="13"/>unsigned<text:s text:c="2"/>long</text:span><text:line-break/> <text:line-break/><text:span text:style-name="highlight_co2">#define<text:s text:c="4"/>SW_PLAY_SDC<text:s text:c="7"/>PORTB.B7</text:span><text:line-break/><text:span text:style-name="highlight_co2">#define<text:s text:c="4"/>SW_PLAY_EEPROM<text:s text:c="4"/>PORTB.B6</text:span><text:line-break/><text:span text:style-name="highlight_co2">#define<text:s text:c="4"/>SW_LOAD<text:s text:c="11"/>PORTB.B5</text:span><text:line-break/><text:span text:style-name="highlight_co2">#define<text:s text:c="4"/>SW_STOP<text:s text:c="11"/>PORTB.B4</text:span><text:line-break/> <text:line-break/><text:span text:style-name="highlight_co2">#define<text:s text:c="4"/>LED<text:s text:c="15"/>PORTB.B3</text:span><text:line-break/> <text:line-break/><text:span text:style-name="highlight_co2">#define<text:s text:c="4"/>ACK<text:s text:c="15"/>1</text:span><text:line-break/><text:span text:style-name="highlight_co2">#define<text:s text:c="4"/>NO_ACK<text:s text:c="12"/>0</text:span><text:line-break/> <text:line-break/><text:span text:style-name="highlight_co2">#define<text:s text:c="4"/>WRITE_CYCLE_TIME<text:s text:c="2"/>5</text:span><text:line-break/> <text:line-break/><text:span text:style-name="highlight_co1">//********************************************************************** </text:span><text:line-break/><text:span text:style-name="highlight_co1">//■関数および変数の宣言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lcd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sd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ccp_compar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i2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EEPROM_24LC1025_Page_Write<text:span text:style-name="highlight_br0">(</text:span>WWORD addr<text:span text:style-name="highlight_sy0">,</text:span> BYTE <text:span text:style-name="highlight_sy0">*</text:span>msg<text:span text:style-name="highlight_sy0">,</text:span> WORD len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EEPROM_24LC1025_Page_Read<text:span text:style-name="highlight_br0">(</text:span>WWORD addr<text:span text:style-name="highlight_sy0">,</text:span> BYTE <text:span text:style-name="highlight_sy0">*</text:span>msg<text:span text:style-name="highlight_sy0">,</text:span> WORD len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play_sd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play_eeprom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oad_sdc2eeprom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グローバル変数の定義 </text:span><text:line-break/><text:span text:style-name="highlight_kw4">char</text:span><text:s text:c="4"/>buf<text:span text:style-name="highlight_br0">[</text:span><text:span text:style-name="highlight_nu0">500</text:span><text:span text:style-name="highlight_br0">]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です。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co1">//ポートの設定 </text:span><text:line-break/><text:s text:c="8"/>TRISA <text:span text:style-name="highlight_sy0">=</text:span> <text:span text:style-name="highlight_nu6">0b11111111</text:span><text:span text:style-name="highlight_sy0">;</text:span><text:line-break/><text:s text:c="8"/>TRISB <text:span text:style-name="highlight_sy0">=</text:span> <text:span text:style-name="highlight_nu6">0b11110000</text:span><text:span text:style-name="highlight_sy0">;</text:span><text:line-break/><text:s text:c="8"/>TRISC <text:span text:style-name="highlight_sy0">=</text:span> <text:span text:style-name="highlight_nu6">0b00000000</text:span><text:span text:style-name="highlight_sy0">;</text:span><text:line-break/><text:s text:c="8"/>ADCON1.<text:span text:style-name="highlight_me1">PCFG3</text:span> <text:span text:style-name="highlight_sy0">=</text:span> <text:span text:style-name="highlight_nu0">1</text:span><text:span text:style-name="highlight_sy0">;</text:span><text:line-break/><text:s text:c="8"/>ADCON1.<text:span text:style-name="highlight_me1">PCFG2</text:span> <text:span text:style-name="highlight_sy0">=</text:span> <text:span text:style-name="highlight_nu0">1</text:span><text:span text:style-name="highlight_sy0">;</text:span><text:line-break/><text:s text:c="8"/>ADCON1.<text:span text:style-name="highlight_me1">PCFG1</text:span> <text:span text:style-name="highlight_sy0">=</text:span> <text:span text:style-name="highlight_nu0">1</text:span><text:span text:style-name="highlight_sy0">;</text:span><text:line-break/><text:s text:c="8"/>ADCON1.<text:span text:style-name="highlight_me1">PCFG0</text:span> <text:span text:style-name="highlight_sy0">=</text:span> <text:span text:style-name="highlight_nu0">1</text:span><text:span text:style-name="highlight_sy0">;</text:span><text:line-break/><text:s text:c="8"/><text:span text:style-name="highlight_co1">//ＰＷＭの初期化（１）→ＷＡＶＥ再生用に使用します。 </text:span><text:line-break/><text:s text:c="8"/>PWM1_Init<text:span text:style-name="highlight_br0">(</text:span><text:span text:style-name="highlight_nu0">100000</text:span><text:span text:style-name="highlight_br0">)</text:span><text:span text:style-name="highlight_sy0">;</text:span><text:s text:c="8"/><text:span text:style-name="highlight_co1">//100kHz</text:span><text:line-break/><text:s text:c="8"/>PR2 <text:span text:style-name="highlight_sy0">=</text:span> <text:span text:style-name="highlight_nu12">0xFF</text:span><text:span text:style-name="highlight_sy0">;</text:span><text:line-break/><text:s text:c="8"/>PWM1_Set_Duty<text:span text:style-name="highlight_br0">(</text:span>PR2 <text:span text:style-name="highlight_sy0">/</text:span> <text:span text:style-name="highlight_nu0">2</text:span><text:span text:style-name="highlight_br0">)</text:span><text:span text:style-name="highlight_sy0">;</text:span><text:line-break/><text:s text:c="8"/>PWM1_Start<text:span text:style-name="highlight_br0">(</text:span><text:span text:style-name="highlight_br0">)</text:span><text:span text:style-name="highlight_sy0">;</text:span><text:line-break/><text:s text:c="8"/><text:span text:style-name="highlight_co1">//ＰＷＭの初期化（２）→ＬＣＤの輝度電圧（負電圧発生）に使用します。 </text:span><text:line-break/><text:s text:c="8"/>PWM2_Init<text:span text:style-name="highlight_br0">(</text:span><text:span text:style-name="highlight_nu0">100000</text:span><text:span text:style-name="highlight_br0">)</text:span><text:span text:style-name="highlight_sy0">;</text:span><text:s text:c="8"/><text:span text:style-name="highlight_co1">//100kHz</text:span><text:line-break/><text:s text:c="8"/>PR2 <text:span text:style-name="highlight_sy0">=</text:span> <text:span text:style-name="highlight_nu12">0xFF</text:span><text:span text:style-name="highlight_sy0">;</text:span><text:line-break/><text:s text:c="8"/>PWM2_Set_Duty<text:span text:style-name="highlight_br0">(</text:span>PR2 <text:span text:style-name="highlight_sy0">/</text:span> <text:span text:style-name="highlight_nu0">2</text:span><text:span text:style-name="highlight_br0">)</text:span><text:span text:style-name="highlight_sy0">;</text:span><text:line-break/><text:s text:c="8"/>PWM2_Start<text:span text:style-name="highlight_br0">(</text:span><text:span text:style-name="highlight_br0">)</text:span><text:span text:style-name="highlight_sy0">;</text:span><text:line-break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co1">//ＬＣＤの初期化 </text:span><text:line-break/><text:s text:c="8"/>init_lcd<text:span text:style-name="highlight_br0">(</text:span><text:span text:style-name="highlight_br0">)</text:span><text:span text:style-name="highlight_sy0">;</text:span><text:line-break/><text:s text:c="8"/><text:span text:style-name="highlight_co1">//ＳＤＣの初期化 </text:span><text:line-break/><text:s text:c="8"/>init_sdc<text:span text:style-name="highlight_br0">(</text:span><text:span text:style-name="highlight_br0">)</text:span><text:span text:style-name="highlight_sy0">;</text:span><text:line-break/><text:s text:c="8"/><text:span text:style-name="highlight_co1">//Ｉ２Ｃの初期化 </text:span><text:line-break/><text:s text:c="8"/>init_i2c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RUN MODE ?"</text:span>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SW_PLAY_SDC <text:span text:style-name="highlight_sy0">==</text:span> <text:span text:style-name="highlight_nu0">0</text:span><text:span text:style-name="highlight_br0">)</text:span> <text:span text:style-name="highlight_br0">{</text:span><text:line-break/><text:s text:c="24"/>Lcd_Cmd<text:span text:style-name="highlight_br0">(</text:span>_LCD_CLEAR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LAY SDC"</text:span><text:span text:style-name="highlight_br0">)</text:span><text:span text:style-name="highlight_sy0">;</text:span><text:line-break/><text:s text:c="24"/>play_sdc<text:span text:style-name="highlight_br0">(</text:span>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<text:s text:c="4"/>"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Lcd_Cmd<text:span text:style-name="highlight_br0">(</text:span>_LCD_CLEAR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SW_PLAY_EEPROM <text:span text:style-name="highlight_sy0">==</text:span> <text:span text:style-name="highlight_nu0">0</text:span><text:span text:style-name="highlight_br0">)</text:span> <text:span text:style-name="highlight_br0">{</text:span><text:line-break/><text:s text:c="24"/>Lcd_Cmd<text:span text:style-name="highlight_br0">(</text:span>_LCD_CLEAR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LAY EEPROM"</text:span><text:span text:style-name="highlight_br0">)</text:span><text:span text:style-name="highlight_sy0">;</text:span><text:line-break/><text:s text:c="24"/>play_eeprom<text:span text:style-name="highlight_br0">(</text:span>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<text:s text:c="7"/>"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Lcd_Cmd<text:span text:style-name="highlight_br0">(</text:span>_LCD_CLEAR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SW_LOAD <text:span text:style-name="highlight_sy0">==</text:span> <text:span text:style-name="highlight_nu0">0</text:span><text:span text:style-name="highlight_br0">)</text:span> <text:span text:style-name="highlight_br0">{</text:span><text:line-break/><text:s text:c="24"/>Lcd_Cmd<text:span text:style-name="highlight_br0">(</text:span>_LCD_CLEAR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OAD SDC-&gt;EEPROM"</text:span><text:span text:style-name="highlight_br0">)</text:span><text:span text:style-name="highlight_sy0">;</text:span><text:line-break/><text:s text:c="24"/>load_sdc2eeprom<text:span text:style-name="highlight_br0">(</text:span>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<text:s text:c="12"/>"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Lcd_Cmd<text:span text:style-name="highlight_br0">(</text:span>_LCD_CLEAR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ＳＤＣのＷＡＶＥファイルの内容を再生する関数です。 </text:span><text:line-break/><text:span text:style-name="highlight_kw4">void</text:span><text:s text:c="4"/>play_sdc<text:span text:style-name="highlight_br0">(</text:span><text:span text:style-name="highlight_br0">)</text:span><text:line-break/><text:span text:style-name="highlight_br0">{</text:span><text:line-break/><text:s text:c="8"/>WWORD<text:s text:c="3"/>fsize<text:span text:style-name="highlight_sy0">,</text:span> length<text:span text:style-name="highlight_sy0">,</text:span> cnt<text:span text:style-name="highlight_sy0">,</text:span> addr<text:span text:style-name="highlight_sy0">;</text:span><text:line-break/><text:s text:c="8"/><text:span text:style-name="highlight_kw4">char</text:span><text:s text:c="4"/>character<text:span text:style-name="highlight_sy0">;</text:span><text:line-break/><text:s text:c="8"/><text:span text:style-name="highlight_co1">//</text:span><text:line-break/><text:s text:c="8"/>Mmc_Fat_Assign<text:span text:style-name="highlight_br0">(</text:span><text:span text:style-name="highlight_st0">"wave.wav"</text:span><text:span text:style-name="highlight_sy0">,</text:span> <text:span text:style-name="highlight_nu0">0</text:span><text:span text:style-name="highlight_br0">)</text:span><text:span text:style-name="highlight_sy0">;</text:span><text:line-break/><text:s text:c="8"/>Mmc_Fat_Reset<text:span text:style-name="highlight_br0">(</text:span><text:span text:style-name="highlight_sy0">&amp;</text:span>fsize<text:span text:style-name="highlight_br0">)</text:span><text:span text:style-name="highlight_sy0">;</text:span><text:line-break/><text:s text:c="8"/>length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Mmc_Fat_Read<text:span text:style-name="highlight_br0">(</text:span><text:span text:style-name="highlight_sy0">&amp;</text:span>character<text:span text:style-name="highlight_br0">)</text:span><text:span text:style-name="highlight_sy0">;</text:span><text:line-break/><text:s text:c="8"/><text:span text:style-name="highlight_br0">}</text:span><text:line-break/><text:s text:c="8"/>length <text:span text:style-name="highlight_sy0">+=</text:span> <text:span text:style-name="highlight_nu0">58</text:span><text:span text:style-name="highlight_sy0">;</text:span><text:line-break/><text:s text:c="8"/>addr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br0">(</text:span>length <text:span text:style-name="highlight_sy0">&lt;</text:span> fsize<text:span text:style-name="highlight_br0">)</text:span> <text:span text:style-name="highlight_sy0">&amp;&amp;</text:span> <text:span text:style-name="highlight_br0">(</text:span>SW_STOP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16"/>Mmc_Fat_Read<text:span text:style-name="highlight_br0">(</text:span><text:span text:style-name="highlight_sy0">&amp;</text:span>character<text:span text:style-name="highlight_br0">)</text:span><text:span text:style-name="highlight_sy0">;</text:span><text:line-break/><text:s text:c="16"/>PWM1_Set_Duty<text:span text:style-name="highlight_br0">(</text:span>character<text:span text:style-name="highlight_br0">)</text:span><text:span text:style-name="highlight_sy0">;</text:span><text:line-break/><text:s text:c="16"/>length<text:span text:style-name="highlight_sy0">++;</text:span><text:line-break/><text:s text:c="16"/>Delay_us<text:span text:style-name="highlight_br0">(</text:span><text:span text:style-name="highlight_nu0">7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ＥＥＰＲＯＭの内容を再生する関数です。 </text:span><text:line-break/><text:span text:style-name="highlight_kw4">void</text:span><text:s text:c="4"/>play_eeprom<text:span text:style-name="highlight_br0">(</text:span><text:span text:style-name="highlight_br0">)</text:span><text:line-break/><text:span text:style-name="highlight_br0">{</text:span><text:line-break/><text:s text:c="8"/>WWORD<text:s text:c="3"/>addr<text:span text:style-name="highlight_sy0">;</text:span><text:line-break/><text:s text:c="8"/><text:span text:style-name="highlight_co1">//</text:span><text:line-break/><text:s text:c="8"/>addr <text:span text:style-name="highlight_sy0">=</text:span> <text:span text:style-name="highlight_nu0">0</text:span><text:span text:style-name="highlight_sy0">;</text:span><text:line-break/><text:s text:c="8"/>Soft_I2C_Start<text:span text:style-name="highlight_br0">(</text:span><text:span text:style-name="highlight_br0">)</text:span><text:span text:style-name="highlight_sy0">;</text:span><text:line-break/><text:s text:c="8"/>Soft_I2C_Write<text:span text:style-name="highlight_br0">(</text:span><text:span text:style-name="highlight_nu12">0xA0</text:span><text:span text:style-name="highlight_br0">)</text:span><text:span text:style-name="highlight_sy0">;</text:span><text:line-break/><text:s text:c="8"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Start<text:span text:style-name="highlight_br0">(</text:span><text:span text:style-name="highlight_br0">)</text:span><text:span text:style-name="highlight_sy0">;</text:span><text:line-break/><text:s text:c="8"/>Soft_I2C_Write<text:span text:style-name="highlight_br0">(</text:span><text:span text:style-name="highlight_nu12">0xA1</text:span><text:span text:style-name="highlight_br0">)</text:span><text:span text:style-name="highlight_sy0">;</text:span><text:line-break/><text:s text:c="8"/><text:span text:style-name="highlight_kw1">while</text:span> <text:span text:style-name="highlight_br0">(</text:span>addr <text:span text:style-name="highlight_sy0">&lt;</text:span> <text:span text:style-name="highlight_nu12">0x10000</text:span><text:span text:style-name="highlight_br0">)</text:span> <text:span text:style-name="highlight_br0">{</text:span><text:line-break/><text:s text:c="16"/>PWM1_Set_Duty<text:span text:style-name="highlight_br0">(</text:span>Soft_I2C_Read<text:span text:style-name="highlight_br0">(</text:span>ACK<text:span text:style-name="highlight_br0">)</text:span><text:span text:style-name="highlight_br0">)</text:span><text:span text:style-name="highlight_sy0">;</text:span><text:line-break/><text:s text:c="16"/>addr<text:span text:style-name="highlight_sy0">++;</text:span><text:line-break/><text:s text:c="16"/>Delay_us<text:span text:style-name="highlight_br0">(</text:span><text:span text:style-name="highlight_nu0">50</text:span><text:span text:style-name="highlight_br0">)</text:span><text:span text:style-name="highlight_sy0">;</text:span><text:line-break/><text:s text:c="16"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 <text:span text:style-name="highlight_br0">{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PWM1_Set_Duty<text:span text:style-name="highlight_br0">(</text:span>Soft_I2C_Read<text:span text:style-name="highlight_br0">(</text:span>NO_ACK<text:span text:style-name="highlight_br0">)</text:span><text:span text:style-name="highlight_br0">)</text:span><text:span text:style-name="highlight_sy0">;</text:span><text:line-break/><text:s text:c="8"/>Soft_I2C_Stop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addr <text:span text:style-name="highlight_sy0">=</text:span> <text:span text:style-name="highlight_nu0">0</text:span><text:span text:style-name="highlight_sy0">;</text:span><text:line-break/><text:s text:c="8"/>Soft_I2C_Start<text:span text:style-name="highlight_br0">(</text:span><text:span text:style-name="highlight_br0">)</text:span><text:span text:style-name="highlight_sy0">;</text:span><text:line-break/><text:s text:c="8"/>Soft_I2C_Write<text:span text:style-name="highlight_br0">(</text:span><text:span text:style-name="highlight_nu12">0xA8</text:span><text:span text:style-name="highlight_br0">)</text:span><text:span text:style-name="highlight_sy0">;</text:span><text:line-break/><text:s text:c="8"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Start<text:span text:style-name="highlight_br0">(</text:span><text:span text:style-name="highlight_br0">)</text:span><text:span text:style-name="highlight_sy0">;</text:span><text:line-break/><text:s text:c="8"/>Soft_I2C_Write<text:span text:style-name="highlight_br0">(</text:span><text:span text:style-name="highlight_nu12">0xA9</text:span><text:span text:style-name="highlight_br0">)</text:span><text:span text:style-name="highlight_sy0">;</text:span><text:line-break/><text:s text:c="8"/><text:span text:style-name="highlight_kw1">while</text:span> <text:span text:style-name="highlight_br0">(</text:span>addr <text:span text:style-name="highlight_sy0">&lt;</text:span> <text:span text:style-name="highlight_nu12">0x10000</text:span><text:span text:style-name="highlight_br0">)</text:span> <text:span text:style-name="highlight_br0">{</text:span><text:line-break/><text:s text:c="16"/>PWM1_Set_Duty<text:span text:style-name="highlight_br0">(</text:span>Soft_I2C_Read<text:span text:style-name="highlight_br0">(</text:span>ACK<text:span text:style-name="highlight_br0">)</text:span><text:span text:style-name="highlight_br0">)</text:span><text:span text:style-name="highlight_sy0">;</text:span><text:line-break/><text:s text:c="16"/>addr<text:span text:style-name="highlight_sy0">++;</text:span><text:line-break/><text:s text:c="16"/>Delay_us<text:span text:style-name="highlight_br0">(</text:span><text:span text:style-name="highlight_nu0">50</text:span><text:span text:style-name="highlight_br0">)</text:span><text:span text:style-name="highlight_sy0">;</text:span><text:line-break/><text:s text:c="16"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 <text:span text:style-name="highlight_br0">{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PWM1_Set_Duty<text:span text:style-name="highlight_br0">(</text:span>Soft_I2C_Read<text:span text:style-name="highlight_br0">(</text:span>NO_ACK<text:span text:style-name="highlight_br0">)</text:span><text:span text:style-name="highlight_br0">)</text:span><text:span text:style-name="highlight_sy0">;</text:span><text:line-break/><text:s text:c="8"/>Soft_I2C_Stop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ＳＤＣのＷＡＶＥファイルの内容をＥＥＰＲＯＭに書き込む関数です。 </text:span><text:line-break/><text:span text:style-name="highlight_kw4">void</text:span><text:s text:c="4"/>load_sdc2eeprom<text:span text:style-name="highlight_br0">(</text:span><text:span text:style-name="highlight_br0">)</text:span><text:line-break/><text:span text:style-name="highlight_br0">{</text:span><text:line-break/><text:s text:c="8"/>WWORD<text:s text:c="3"/>fsize<text:span text:style-name="highlight_sy0">,</text:span> length<text:span text:style-name="highlight_sy0">,</text:span> cnt<text:span text:style-name="highlight_sy0">,</text:span> addr<text:span text:style-name="highlight_sy0">;</text:span><text:line-break/><text:s text:c="8"/><text:span text:style-name="highlight_kw4">char</text:span><text:s text:c="4"/>character<text:span text:style-name="highlight_sy0">;</text:span><text:line-break/><text:s text:c="8"/><text:span text:style-name="highlight_co1">//</text:span><text:line-break/><text:s text:c="8"/>Mmc_Fat_Assign<text:span text:style-name="highlight_br0">(</text:span><text:span text:style-name="highlight_st0">"wave.wav"</text:span><text:span text:style-name="highlight_sy0">,</text:span> <text:span text:style-name="highlight_nu0">0</text:span><text:span text:style-name="highlight_br0">)</text:span><text:span text:style-name="highlight_sy0">;</text:span><text:line-break/><text:s text:c="8"/>Mmc_Fat_Reset<text:span text:style-name="highlight_br0">(</text:span><text:span text:style-name="highlight_sy0">&amp;</text:span>fsize<text:span text:style-name="highlight_br0">)</text:span><text:span text:style-name="highlight_sy0">;</text:span><text:line-break/><text:s text:c="8"/>length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Mmc_Fat_Read<text:span text:style-name="highlight_br0">(</text:span><text:span text:style-name="highlight_sy0">&amp;</text:span>character<text:span text:style-name="highlight_br0">)</text:span><text:span text:style-name="highlight_sy0">;</text:span><text:line-break/><text:s text:c="8"/><text:span text:style-name="highlight_br0">}</text:span><text:line-break/><text:s text:c="8"/>length <text:span text:style-name="highlight_sy0">+=</text:span> <text:span text:style-name="highlight_nu0">58</text:span><text:span text:style-name="highlight_sy0">;</text:span><text:line-break/><text:s text:c="8"/>addr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br0">(</text:span>length <text:span text:style-name="highlight_sy0">&lt;</text:span> fsize<text:span text:style-name="highlight_br0">)</text:span> <text:span text:style-name="highlight_sy0">&amp;&amp;</text:span> <text:span text:style-name="highlight_br0">(</text:span>addr <text:span text:style-name="highlight_sy0">&lt;</text:span> <text:span text:style-name="highlight_nu12">0x20000</text:span><text:span text:style-name="highlight_br0">)</text:span> <text:span text:style-name="highlight_sy0">&amp;&amp;</text:span> <text:span text:style-name="highlight_br0">(</text:span>SW_STOP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28</text:span><text:span text:style-name="highlight_sy0">;</text:span> cnt<text:span text:style-name="highlight_sy0">++</text:span><text:span text:style-name="highlight_br0">)</text:span> <text:span text:style-name="highlight_br0">{</text:span><text:line-break/><text:s text:c="24"/>Mmc_Fat_Read<text:span text:style-name="highlight_br0">(</text:span><text:span text:style-name="highlight_sy0">&amp;</text:span>character<text:span text:style-name="highlight_br0">)</text:span><text:span text:style-name="highlight_sy0">;</text:span> <text:span text:style-name="highlight_co1">//1個データを飛ばします。 </text:span><text:line-break/><text:s text:c="24"/>Mmc_Fat_Read<text:span text:style-name="highlight_br0">(</text:span><text:span text:style-name="highlight_sy0">&amp;</text:span>character<text:span text:style-name="highlight_br0">)</text:span><text:span text:style-name="highlight_sy0">;</text:span><text:line-break/><text:s text:c="24"/>buf<text:span text:style-name="highlight_br0">[</text:span>cnt<text:span text:style-name="highlight_br0">]</text:span> <text:span text:style-name="highlight_sy0">=</text:span> character<text:span text:style-name="highlight_sy0">;</text:span><text:line-break/><text:s text:c="16"/><text:span text:style-name="highlight_br0">}</text:span><text:line-break/><text:s text:c="16"/>EEPROM_24LC1025_Page_Write<text:span text:style-name="highlight_br0">(</text:span>addr<text:span text:style-name="highlight_sy0">,</text:span> buf<text:span text:style-name="highlight_sy0">,</text:span> <text:span text:style-name="highlight_nu0">128</text:span><text:span text:style-name="highlight_br0">)</text:span><text:span text:style-name="highlight_sy0">;</text:span><text:line-break/><text:s text:c="16"/>addr <text:span text:style-name="highlight_sy0">+=</text:span> <text:span text:style-name="highlight_nu0">128</text:span><text:span text:style-name="highlight_sy0">;</text:span><text:line-break/><text:s text:c="16"/>fsize <text:span text:style-name="highlight_sy0">+=</text:span> <text:span text:style-name="highlight_nu0">128</text:span><text:span text:style-name="highlight_sy0">;</text:span><text:line-break/><text:s text:c="16"/>LongWordToStr<text:span text:style-name="highlight_br0">(</text:span>addr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ＬＣＤを初期化する関数です。 </text:span><text:line-break/>sbit LCD_RS at RA5_bit<text:span text:style-name="highlight_sy0">;</text:span><text:line-break/>sbit LCD_EN at RA4_bit<text:span text:style-name="highlight_sy0">;</text:span><text:line-break/>sbit LCD_D7 at RA0_bit<text:span text:style-name="highlight_sy0">;</text:span><text:line-break/>sbit LCD_D6 at RA1_bit<text:span text:style-name="highlight_sy0">;</text:span><text:line-break/>sbit LCD_D5 at RA2_bit<text:span text:style-name="highlight_sy0">;</text:span><text:line-break/>sbit LCD_D4 at RA3_bit<text:span text:style-name="highlight_sy0">;</text:span><text:line-break/>sbit LCD_RS_Direction at TRISA5_bit<text:span text:style-name="highlight_sy0">;</text:span><text:line-break/>sbit LCD_EN_Direction at TRISA4_bit<text:span text:style-name="highlight_sy0">;</text:span><text:line-break/>sbit LCD_D7_Direction at TRISA0_bit<text:span text:style-name="highlight_sy0">;</text:span><text:line-break/>sbit LCD_D6_Direction at TRISA1_bit<text:span text:style-name="highlight_sy0">;</text:span><text:line-break/>sbit LCD_D5_Direction at TRISA2_bit<text:span text:style-name="highlight_sy0">;</text:span><text:line-break/>sbit LCD_D4_Direction at TRISA3_bit<text:span text:style-name="highlight_sy0">;</text:span><text:line-break/> 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wave player v1.0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ＳＤＣを初期化する関数です。 </text:span><text:line-break/>sfr<text:s text:c="2"/>sbit<text:s text:c="2"/>Mmc_Chip_Select<text:s text:c="12"/>at<text:s text:c="2"/>RC6_bit<text:span text:style-name="highlight_sy0">;</text:span><text:line-break/>sfr<text:s text:c="2"/>sbit<text:s text:c="2"/>Mmc_Chip_Select_Direction<text:s text:c="2"/>at<text:s text:c="2"/>TRISC6_bit<text:span text:style-name="highlight_sy0">;</text:span><text:line-break/> <text:line-break/><text:span text:style-name="highlight_kw4">void</text:span><text:s text:c="4"/>init_sdc<text:span text:style-name="highlight_br0">(</text:span><text:span text:style-name="highlight_br0">)</text:span><text:line-break/><text:span text:style-name="highlight_br0">{</text:span><text:line-break/><text:s text:c="8"/>SPI1_Init_Advanced<text:span text:style-name="highlight_br0">(</text:span>_SPI_MASTER_OSC_DIV64<text:span text:style-name="highlight_sy0">,</text:span> _SPI_DATA_SAMPLE_MIDDLE<text:span text:style-name="highlight_sy0">,</text:span> _SPI_CLK_IDLE_LOW<text:span text:style-name="highlight_sy0">,</text:span> _SPI_LOW_2_HIGH<text:span text:style-name="highlight_br0">)</text:span><text:span text:style-name="highlight_sy0">;</text:span><text:line-break/><text:s text:c="8"/><text:span text:style-name="highlight_kw1">if</text:span> <text:span text:style-name="highlight_br0">(</text:span>Mmc_Fat_Init<text:span text:style-name="highlight_br0">(</text:span><text:span text:style-name="highlight_br0">)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SDC error!"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10"/>"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s text:c="8"/><text:line-break/><text:s text:c="8"/>SPI1_Init_Advanced<text:span text:style-name="highlight_br0">(</text:span>_SPI_MASTER_OSC_DIV4<text:span text:style-name="highlight_sy0">,</text:span> _SPI_DATA_SAMPLE_MIDDLE<text:span text:style-name="highlight_sy0">,</text:span> _SPI_CLK_IDLE_LOW<text:span text:style-name="highlight_sy0">,</text:span> _SPI_LOW_2_HIGH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SDC complete!"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Ｉ２Ｃを初期化する関数です。 </text:span><text:line-break/>sbit<text:s text:c="2"/>Soft_I2C_Scl<text:s text:c="12"/>at<text:s text:c="2"/>RC0_bit<text:span text:style-name="highlight_sy0">;</text:span><text:line-break/>sbit<text:s text:c="2"/>Soft_I2C_Sda<text:s text:c="12"/>at<text:s text:c="2"/>RC1_bit<text:span text:style-name="highlight_sy0">;</text:span><text:line-break/>sbit<text:s text:c="2"/>Soft_I2C_Scl_Direction<text:s text:c="2"/>at<text:s text:c="2"/>TRISC0_bit<text:span text:style-name="highlight_sy0">;</text:span><text:line-break/>sbit<text:s text:c="2"/>Soft_I2C_Sda_Direction<text:s text:c="2"/>at<text:s text:c="2"/>TRISC1_bit<text:span text:style-name="highlight_sy0">;</text:span><text:line-break/> <text:line-break/><text:span text:style-name="highlight_kw4">void</text:span><text:s text:c="4"/>init_i2c<text:span text:style-name="highlight_br0">(</text:span><text:span text:style-name="highlight_br0">)</text:span><text:line-break/><text:span text:style-name="highlight_br0">{</text:span><text:line-break/><text:s text:c="8"/>Soft_I2C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ＥＥＰＲＯＭにページ単位でデータを書き込む関数です。 </text:span><text:line-break/><text:span text:style-name="highlight_kw4">void</text:span><text:s text:c="4"/>EEPROM_24LC1025_Page_Write<text:span text:style-name="highlight_br0">(</text:span>WWORD addr<text:span text:style-name="highlight_sy0">,</text:span> BYTE <text:span text:style-name="highlight_sy0">*</text:span>msg<text:span text:style-name="highlight_sy0">,</text:span> WORD len<text:span text:style-name="highlight_br0">)</text:span><text:line-break/><text:span text:style-name="highlight_br0">{</text:span><text:line-break/><text:s text:c="8"/><text:span text:style-name="highlight_kw4">int</text:span><text:s text:c="5"/>cnt<text:span text:style-name="highlight_sy0">;</text:span><text:line-break/><text:s text:c="8"/><text:span text:style-name="highlight_co1">//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s text:c="16"/>Soft_I2C_Write<text:span text:style-name="highlight_br0">(</text:span><text:span text:style-name="highlight_nu12">0xA0</text:span><text:span text:style-name="highlight_br0">)</text:span><text:span text:style-name="highlight_sy0">;</text:span><text:line-break/><text:s text:c="8"/><text:span text:style-name="highlight_kw1">else</text:span><text:line-break/><text:s text:c="16"/>Soft_I2C_Write<text:span text:style-name="highlight_br0">(</text:span><text:span text:style-name="highlight_nu12">0xA8</text:span><text:span text:style-name="highlight_br0">)</text:span><text:span text:style-name="highlight_sy0">;</text:span><text:line-break/><text:s text:c="8"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s text:c="16"/>Soft_I2C_Write<text:span text:style-name="highlight_br0">(</text:span>msg<text:span text:style-name="highlight_br0">[</text:span>cnt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Soft_I2C_Stop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Delay_ms<text:span text:style-name="highlight_br0">(</text:span>WRITE_CYCLE_TI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<text:span text:style-name="highlight_co1">//■ＥＥＰＲＯＭからページ単位でデータを読み込む関数です。 </text:span><text:line-break/><text:span text:style-name="highlight_kw4">void</text:span><text:s text:c="4"/>EEPROM_24LC1025_Page_Read<text:span text:style-name="highlight_br0">(</text:span>WWORD addr<text:span text:style-name="highlight_sy0">,</text:span> BYTE <text:span text:style-name="highlight_sy0">*</text:span>msg<text:span text:style-name="highlight_sy0">,</text:span> WORD len<text:span text:style-name="highlight_br0">)</text:span><text:line-break/><text:span text:style-name="highlight_br0">{</text:span><text:line-break/><text:s text:c="8"/><text:span text:style-name="highlight_kw4">int</text:span><text:s text:c="5"/>cnt<text:span text:style-name="highlight_sy0">;</text:span><text:line-break/><text:s text:c="8"/><text:span text:style-name="highlight_co1">//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s text:c="16"/>Soft_I2C_Write<text:span text:style-name="highlight_br0">(</text:span><text:span text:style-name="highlight_nu12">0xA0</text:span><text:span text:style-name="highlight_br0">)</text:span><text:span text:style-name="highlight_sy0">;</text:span><text:line-break/><text:s text:c="8"/><text:span text:style-name="highlight_kw1">else</text:span><text:line-break/><text:s text:c="16"/>Soft_I2C_Write<text:span text:style-name="highlight_br0">(</text:span><text:span text:style-name="highlight_nu12">0xA8</text:span><text:span text:style-name="highlight_br0">)</text:span><text:span text:style-name="highlight_sy0">;</text:span><text:line-break/><text:s text:c="8"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s text:c="16"/>Soft_I2C_Write<text:span text:style-name="highlight_br0">(</text:span><text:span text:style-name="highlight_nu12">0xA1</text:span><text:span text:style-name="highlight_br0">)</text:span><text:span text:style-name="highlight_sy0">;</text:span><text:line-break/><text:s text:c="8"/><text:span text:style-name="highlight_kw1">else</text:span><text:line-break/><text:s text:c="16"/>Soft_I2C_Write<text:span text:style-name="highlight_br0">(</text:span><text:span text:style-name="highlight_nu12">0xA9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len <text:span text:style-name="highlight_sy0">-</text:span> <text:span text:style-name="highlight_nu0">1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msg<text:span text:style-name="highlight_br0">[</text:span>cnt<text:span text:style-name="highlight_br0">]</text:span> <text:span text:style-name="highlight_sy0">=</text:span> Soft_I2C_Read<text:span text:style-name="highlight_br0">(</text:span>ACK<text:span text:style-name="highlight_br0">)</text:span><text:span text:style-name="highlight_sy0">;</text:span><text:line-break/><text:s text:c="8"/><text:span text:style-name="highlight_br0">}</text:span><text:line-break/><text:s text:c="8"/>msg<text:span text:style-name="highlight_br0">[</text:span>cnt<text:span text:style-name="highlight_br0">]</text:span> <text:span text:style-name="highlight_sy0">=</text:span> Soft_I2C_Read<text:span text:style-name="highlight_br0">(</text:span>NO_ACK<text:span text:style-name="highlight_br0">)</text:span><text:span text:style-name="highlight_sy0">;</text:span><text:line-break/><text:s text:c="8"/>Soft_I2C_Stop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Delay_ms<text:span text:style-name="highlight_br0">(</text:span>WRITE_CYCLE_TIM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eb1aeffde90f4838909f6fe65ddfefb8.png" xlink:type="simple" xlink:show="embed" xlink:actuate="onLoad"/></draw:frame></text:p>
      <text:p text:style-name="Text_20_body">サウンドレコーダー(Windows標準付属ツール)を使用して、Waveファイルを作成します。
<draw:frame draw:style-name="media" draw:name="3" text:anchor-type="as-char" draw:z-index="3" svg:width="11.721041666667cm" svg:height="21.246041666667cm"><draw:image xlink:href="Pictures/c717d11d58d446137cda69389f636ace.png" xlink:type="simple" xlink:show="embed" xlink:actuate="onLoad"/></draw:frame></text:p>
      <text:p text:style-name="Text_20_body">SDCに保存したWAVEファイル(例)です。
<draw:frame draw:style-name="media" draw:name="4" text:anchor-type="as-char" draw:z-index="4" svg:width="9.3927083333333cm" style:rel-width="100%" svg:height="2.9897916666667cm" style:rel-height="scale"><draw:image xlink:href="Pictures/678dedc04e62b9b4fdc25801290bdf2c.png" xlink:type="simple" xlink:show="embed" xlink:actuate="onLoad"/></draw:frame></text:p>
      <text:p text:style-name="Text_20_body">左側:動作スイッチ押下待ちの画面です。
右側:SDC内のWaveファイルに記録されているPCM(無圧縮)データを再生しています。
<draw:frame draw:style-name="media" draw:name="5" text:anchor-type="as-char" draw:z-index="5" svg:width="9.525cm" style:rel-width="100%" svg:height="7.14375cm" style:rel-height="scale"><draw:image xlink:href="Pictures/ec1a306633912cdb70641a0d0aff6d84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c1a99b227b864c43ed10a3750d224aaf.png" xlink:type="simple" xlink:show="embed" xlink:actuate="onLoad"/></draw:frame></text:p>
      <text:p text:style-name="Text_20_body">左側:EEPROM内に記録されているPCM(無圧縮)データを再生しています。
右側:SDC内のWaveファイルのPCM(無圧縮)データをeepromに書き込んでいます。
<draw:frame draw:style-name="media" draw:name="7" text:anchor-type="as-char" draw:z-index="7" svg:width="9.525cm" style:rel-width="100%" svg:height="7.14375cm" style:rel-height="scale"><draw:image xlink:href="Pictures/bb1047a2efd3d687750df54245481523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a14fdb4c6ea95778c29628087422e0ac.png" xlink:type="simple" xlink:show="embed" xlink:actuate="onLoad"/></draw:frame></text:p>
      <text:p text:style-name="Text_20_body">如何ですか?</text:p>
      <text:p text:style-name="Text_20_body">EEPROMに音声データを記録し、再生することが出来るので、今後の製作物に多いに活かせそうです。
例えば、</text:p>
      <text:list text:style-name="List_20_1" text:continue-numbering="false">
        <text:list-item>
          <text:p text:style-name="List_20_1_Content_First"> 電圧や電流の測定器に置いて、LCDや7セグで表示するのではなく、音声で読み上げてくれる。</text:p>
        </text:list-item>
        <text:list-item>
          <text:p text:style-name="List_20_1_Content"> 温度制御では、温度の高低を、音声で教えてくれる。</text:p>
        </text:list-item>
        <text:list-item>
          <text:p text:style-name="List_20_1_Content"> モーター制御では、回転の異常を、音声で警告してくれる。</text:p>
        </text:list-item>
        <text:list-item>
          <text:p text:style-name="List_20_1_Content_Last"> 時計の目覚ましでは、音声で時間を教えてくれる。</text:p>
        </text:list-item>
      </text:list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4::15:18</meta:creation-date>
    <dc:creator>Generated</dc:creator>
    <dc:date>2026-09-15T04::15:18</dc:date>
    <dc:language>en-US</dc:language>
    <meta:editing-cycles>1</meta:editing-cycles>
    <meta:editing-duration>PT0S</meta:editing-duration>
    <dc:title>elechobby:picdic:otherpic:189</dc:title>
  </office:meta>
</office:document-meta>
</file>