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614e4f6ebd55fdbcc5d6035abeae0.png"/>
  <manifest:file-entry manifest:media-type="image/png" manifest:full-path="Pictures/d4be56a9b60c74078fb6608f12817fd4.png"/>
  <manifest:file-entry manifest:media-type="image/png" manifest:full-path="Pictures/3f7c56c18d740055af0cd81411126f3a.png"/>
  <manifest:file-entry manifest:media-type="image/png" manifest:full-path="Pictures/ffc1e15c3c62298227b989a6156a79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6"/><text:bookmark-start text:name="__RefHeading___簡易ワンショット・ロガーv2_pic18f2620_1"/><text:bookmark-start text:name="簡易ワンショット・ロガーv2_pic18f2620"/>簡易ワンショット・ロガーV2(PIC18F2620)<text:bookmark-end text:name="__RefHeading___簡易ワンショット・ロガーv2_pic18f2620_1"/><text:bookmark-end text:name="簡易ワンショット・ロガーv2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「簡易ワンショット・ロガー」に機能追加を図りました。</text:p>
      <text:p text:style-name="Text_20_body">&lt;機能追加項目&gt;
◎トリガレベルを可変可能とします。</text:p>
      <text:list text:style-name="List_20_1" text:continue-numbering="false">
        <text:list-item>
          <text:p text:style-name="List_20_1_Content_First"> 前回(固定方式)￫THRESHOLD_LOW(500mVを上回る)、THRESHOLD_HIGH (4500mVを下回る)</text:p>
        </text:list-item>
        <text:list-item>
          <text:p text:style-name="List_20_1_Content_Last"> 今回(可変方式)￫THRESHOLD_LOW(設定電圧を上回る)、THRESHOLD_HIGH (設定電圧を下回る)</text:p>
        </text:list-item>
      </text:list>
      <text:p text:style-name="Text_20_body">※設定はボリューム(VR)によって行います。
◎LCDに各種値を表示させます。</text:p>
      <text:list text:style-name="List_20_1" text:continue-numbering="false">
        <text:list-item>
          <text:p text:style-name="List_20_1_Content_First"> THRESHOLD_LOWとTHRESHOLD_HIGHの電圧値を表示します。</text:p>
        </text:list-item>
        <text:list-item>
          <text:p text:style-name="List_20_1_Content"> モード番号を表示します。</text:p>
        </text:list-item>
        <text:list-item>
          <text:p text:style-name="List_20_1_Content_Last"> 測定の状態(開始と終了)を表示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前回製作した、「簡易ワンショット・ロガー」に、LCD(16文字×2行)と、トリガレベル設定用のボリューム(VR)を
2個追加しました。</text:p>
      <text:p text:style-name="Text_20_body">&lt;THRESHOLD_LOW&gt;</text:p>
      <text:list text:style-name="List_20_1" text:continue-numbering="false">
        <text:list-item>
          <text:p text:style-name="List_20_1_Content_First"> VR2でTHRESHOLD_LOWの電圧を設定します。</text:p>
        </text:list-item>
        <text:list-item>
          <text:p text:style-name="List_20_1_Content_Last"> THRESHOLD_LOWを、上回るとトリガがかかります。</text:p>
        </text:list-item>
      </text:list>
      <text:p text:style-name="Text_20_body">&lt;THRESHOLD_HIGH&gt;</text:p>
      <text:list text:style-name="List_20_1" text:continue-numbering="false">
        <text:list-item>
          <text:p text:style-name="List_20_1_Content_First"> VR1でTHRESHOLD_HIGHの電圧を設定します。</text:p>
        </text:list-item>
        <text:list-item>
          <text:p text:style-name="List_20_1_Content_Last"> THRESHOLD_HIGHを、下回るとトリガがかかります。</text:p>
        </text:list-item>
      </text:list>
      <text:p text:style-name="Text_20_body">&lt;LCDへの表示&gt;</text:p>
      <text:list text:style-name="List_20_1" text:continue-numbering="false">
        <text:list-item>
          <text:p text:style-name="LastListParagraph_List_20_1_Content_First"> スタートスイッチが押下されるまで、THRESHOLD_HIGHの値、THRESHOLD_LOWの値、モード番号をLCDに表示します。</text:p>
        </text:list-item>
      </text:list>
      <text:p text:style-name="Text_20_body">&lt;測定&gt;</text:p>
      <text:list text:style-name="List_20_1" text:continue-numbering="false">
        <text:list-item>
          <text:p text:style-name="List_20_1_Content_First"> 測定開始時に、LCDに“start!“を表示します。</text:p>
        </text:list-item>
        <text:list-item>
          <text:p text:style-name="List_20_1_Content"> 各モードに応じた測定をします。</text:p>
        </text:list-item>
        <text:list-item>
          <text:p text:style-name="List_20_1_Content"> 測定結果をパソコンに、RS232C経由(通信速度230400bps)でデータ転送します。</text:p>
        </text:list-item>
        <text:list-item>
          <text:p text:style-name="List_20_1_Content_Last"> 測定終了時に、LCDに“stop!”を表示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前回製作した、「簡易ワンショット・ロガー」にVR1、VR2、VR3、LCDを追加しました。
<draw:frame draw:style-name="media" draw:name="0" text:anchor-type="as-char" draw:z-index="0" svg:width="19.05cm" style:rel-width="100%" svg:height="15.875cm" style:rel-height="scale"><draw:image xlink:href="Pictures/0eb614e4f6ebd55fdbcc5d6035abeae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開発環境には、「mikroC PRO」を使用してい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ワンショット・ロガー＞ <text:line-break/> <text:line-break/>　■動作モード<text:line-break/> <text:line-break/>　　◎サンプリング速度（約50usec）、データ数（1900個）、記録時間（95msec）<text:line-break/>　　　・モード(01)　スイッチ押下後直ちに記録を開始する。1900個のデータを記録すると停止する。 <text:line-break/>　　　・モード(02)　スイッチ押下後直ちに入力電圧をチェックし、入力電圧が500mVを上回ると、<text:line-break/>　　　　　　　　　　1900個のデータを記録し、停止する。<text:line-break/>　　　・モード(03)　スイッチ押下後直ちに記録を開始する。<text:line-break/>　　　　　　　　　　190個のデータをエンドレスで記録する。<text:line-break/>　　　　　　　　　　入力電圧が500mVを上回ると、更に、1710個のデータを記録し、停止する。<text:line-break/>　　　・モード(04)　スイッチ押下後直ちに入力電圧をチェックし、入力電圧が4500mVを下回ると、<text:line-break/>　　　　　　　　　　1900個のデータを記録し、停止する。<text:line-break/>　　　・モード(05)　スイッチ押下後直ちに記録を開始する。<text:line-break/>　　　　　　　　　　190個のデータをエンドレスで記録する。<text:line-break/>　　　　　　　　　　入力電圧が4500mVを下回ると、更に、1710個のデータを記録し、停止する。<text:line-break/>　　　・モード(11)　スイッチ押下後直ちに記録を開始する。<text:line-break/>　　　　　　　　　　1900個のデータをエンドレスで記録する。<text:line-break/>　　　　　　　　　　スイッチが再度押下されると記録を停止する。<text:line-break/> <text:line-break/>　　◎サンプリング速度（約1msec）、データ数（1900個）、記録時間（1.9sec）<text:line-break/>　　　・モード(06)　スイッチ押下後直ちに記録を開始する。1900個のデータを記録すると停止する。 <text:line-break/>　　　・モード(07)　スイッチ押下後直ちに入力電圧をチェックし、入力電圧が500mVを上回ると、<text:line-break/>　　　　　　　　　　1900個のデータを記録し、停止する。<text:line-break/>　　　・モード(08)　スイッチ押下後直ちに記録を開始する。<text:line-break/>　　　　　　　　　　190個のデータをエンドレスで記録する。<text:line-break/>　　　　　　　　　　入力電圧が500mVを上回ると、更に、1710個のデータを記録し、停止する。<text:line-break/>　　　・モード(09)　スイッチ押下後直ちに入力電圧をチェックし、入力電圧が4500mVを下回ると、<text:line-break/>　　　　　　　　　　1900個のデータを記録し、停止する。<text:line-break/>　　　・モード(10)　スイッチ押下後直ちに記録を開始する。<text:line-break/>　　　　　　　　　　190個のデータをエンドレスで記録する。<text:line-break/>　　　　　　　　　　入力電圧が4500mVを下回ると、更に、1710個のデータを記録し、停止する。<text:line-break/>　　　・モード(12)　スイッチ押下後直ちに記録を開始する。<text:line-break/>　　　　　　　　　　1900個のデータをエンドレスで記録する。<text:line-break/>　　　　　　　　　　スイッチが再度押下されると記録を停止する。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16"/>LED<text:s text:c="22"/>PORTC.F0</text:span><text:line-break/><text:span text:style-name="highlight_co2">#define<text:s text:c="16"/>SW_START<text:s text:c="17"/>PORTC.F1</text:span><text:line-break/><text:span text:style-name="highlight_co2">#define<text:s text:c="16"/>SW_MODE_1<text:s text:c="16"/>PORTC.F2</text:span><text:line-break/><text:span text:style-name="highlight_co2">#define<text:s text:c="16"/>SW_MODE_2<text:s text:c="16"/>PORTC.F3</text:span><text:line-break/><text:span text:style-name="highlight_co2">#define<text:s text:c="16"/>SW_MODE_3<text:s text:c="16"/>PORTC.F4</text:span><text:line-break/><text:span text:style-name="highlight_co2">#define<text:s text:c="16"/>SW_MODE_4<text:s text:c="16"/>PORTC.F5</text:span><text:line-break/> <text:line-break/><text:span text:style-name="highlight_co2">#define<text:s text:c="16"/>BUFF_SIZE<text:s text:c="16"/>1800</text:span><text:line-break/><text:span text:style-name="highlight_co2">#define<text:s text:c="16"/>BEFOR_SIZE<text:s text:c="15"/>180</text:span><text:line-break/><text:span text:style-name="highlight_co2">#define<text:s text:c="16"/>AFTER_SIZE<text:s text:c="15"/>1620</text:span><text:line-break/> <text:line-break/><text:span text:style-name="highlight_coMULTI">/*<text:line-break/>#define<text:s text:c="16"/>THRESHOLD_LOW<text:s text:c="12"/>((500.0 / 4.8828125) / 2.0)<text:line-break/>#define<text:s text:c="16"/>THRESHOLD_HIGH<text:s text:c="11"/>((4500.0 / 4.8828125) / 2.0)<text:line-break/>*/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s text:c="8"/><text:span text:style-name="highlight_kw4">int</text:span><text:s text:c="9"/>ad<text:span text:style-name="highlight_br0">[</text:span>BUFF_SIZE<text:span text:style-name="highlight_br0">]</text:span><text:span text:style-name="highlight_sy0">,</text:span> befor_cnt<text:span text:style-name="highlight_sy0">,</text:span> after_cnt<text:span text:style-name="highlight_sy0">,</text:span> normal_cnt<text:span text:style-name="highlight_sy0">,</text:span> tmp<text:span text:style-name="highlight_sy0">;</text:span><text:line-break/><text:span text:style-name="highlight_kw4">static</text:span><text:s text:c="8"/><text:span text:style-name="highlight_kw4">char</text:span><text:s text:c="8"/>buf<text:span text:style-name="highlight_br0">[</text:span><text:span text:style-name="highlight_nu0">16</text:span><text:span text:style-name="highlight_br0">]</text:span><text:span text:style-name="highlight_sy0">;</text:span><text:line-break/><text:span text:style-name="highlight_kw4">static</text:span><text:s text:c="8"/><text:span text:style-name="highlight_kw4">int</text:span><text:s text:c="9"/>THRESHOLD_LOW<text:span text:style-name="highlight_sy0">,</text:span> THRESHOLD_HIGH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data_transfer_1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8"/>cnt<text:span text:style-name="highlight_sy0">;</text:span><text:line-break/><text:s text:c="8"/><text:span text:style-name="highlight_co1">//</text:span><text:line-break/><text:s text:c="8"/>UART1_Write_Text<text:span text:style-name="highlight_br0">(</text:span><text:span text:style-name="highlight_st0">"<text:span text:style-name="highlight_es1">\r</text:span><text:span text:style-name="highlight_es1">\n</text:span>$START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BUFF_SIZE<text:span text:style-name="highlight_sy0">;</text:span> cnt<text:span text:style-name="highlight_sy0">++</text:span><text:span text:style-name="highlight_br0">)</text:span> <text:span text:style-name="highlight_br0">{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ad<text:span text:style-name="highlight_br0">[</text:span>cnt<text:span text:style-name="highlight_br0">]</text:span>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UART1_Write_Text<text:span text:style-name="highlight_br0">(</text:span><text:span text:style-name="highlight_st0">"$STOP<text:span text:style-name="highlight_es1">\r</text:span>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8"/>data_transfer_2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8"/>cnt<text:span text:style-name="highlight_sy0">;</text:span><text:line-break/><text:s text:c="8"/><text:span text:style-name="highlight_co1">//</text:span><text:line-break/><text:s text:c="8"/>UART1_Write_Text<text:span text:style-name="highlight_br0">(</text:span><text:span text:style-name="highlight_st0">"<text:span text:style-name="highlight_es1">\r</text:span><text:span text:style-name="highlight_es1">\n</text:span>$START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BEFOR_SIZE<text:span text:style-name="highlight_sy0">;</text:span> cnt<text:span text:style-name="highlight_sy0">++</text:span><text:span text:style-name="highlight_br0">)</text:span> <text:span text:style-name="highlight_br0">{</text:span><text:line-break/><text:s text:c="16"/>tmp <text:span text:style-name="highlight_sy0">=</text:span> ad<text:span text:style-name="highlight_br0">[</text:span>befor_cnt<text:span text:style-name="highlight_br0">]</text:span>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<text:line-break/><text:s text:c="24"/>befor_cnt <text:span text:style-name="highlight_sy0">=</text:span> <text:span text:style-name="highlight_nu0">0</text:span><text:span text:style-name="highlight_sy0">;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BEFOR_SIZE<text:span text:style-name="highlight_sy0">;</text:span> 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ad<text:span text:style-name="highlight_br0">[</text:span>cnt<text:span text:style-name="highlight_br0">]</text:span>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UART1_Write_Text<text:span text:style-name="highlight_br0">(</text:span><text:span text:style-name="highlight_st0">"$STOP<text:span text:style-name="highlight_es1">\r</text:span>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s text:c="8"/>data_transfer_3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8"/>cnt<text:span text:style-name="highlight_sy0">;</text:span><text:line-break/><text:s text:c="8"/><text:span text:style-name="highlight_co1">//</text:span><text:line-break/><text:s text:c="8"/>UART1_Write_Text<text:span text:style-name="highlight_br0">(</text:span><text:span text:style-name="highlight_st0">"<text:span text:style-name="highlight_es1">\r</text:span><text:span text:style-name="highlight_es1">\n</text:span>$START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BUFF_SIZE<text:span text:style-name="highlight_sy0">;</text:span> cnt<text:span text:style-name="highlight_sy0">++</text:span><text:span text:style-name="highlight_br0">)</text:span> <text:span text:style-name="highlight_br0">{</text:span><text:line-break/><text:s text:c="16"/>tmp <text:span text:style-name="highlight_sy0">=</text:span> ad<text:span text:style-name="highlight_br0">[</text:span>normal_cnt<text:span text:style-name="highlight_br0">]</text:span><text:span text:style-name="highlight_sy0">;</text:span><text:line-break/><text:s text:c="16"/>normal_cnt<text:span text:style-name="highlight_sy0">++;</text:span><text:line-break/><text:s text:c="16"/><text:span text:style-name="highlight_kw1">if</text:span> <text:span text:style-name="highlight_br0">(</text:span>normal_cnt <text:span text:style-name="highlight_sy0">==</text:span> BUFF_SIZE<text:span text:style-name="highlight_br0">)</text:span><text:line-break/><text:s text:c="24"/>normal_cnt <text:span text:style-name="highlight_sy0">=</text:span> <text:span text:style-name="highlight_nu0">0</text:span><text:span text:style-name="highlight_sy0">;</text:span><text:line-break/><text:s text:c="16"/>WordToStr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tmp<text:span text:style-name="highlight_br0">)</text:span> <text:span text:style-name="highlight_sy0">*</text:span> <text:span text:style-name="highlight_nu16">48.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6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 text:c="8"/>UART1_Write_Text<text:span text:style-name="highlight_br0">(</text:span><text:span text:style-name="highlight_st0">"$STOP<text:span text:style-name="highlight_es1">\r</text:span>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measurement_01<text:span text:style-name="highlight_br0">(</text:span><text:span text:style-name="highlight_br0">)</text:span><text:line-break/><text:span text:style-name="highlight_br0">{</text:span><text:line-break/><text:s text:c="8"/><text:span text:style-name="highlight_kw1">for</text:span> <text:span text:style-name="highlight_br0">(</text:span>normal_cnt <text:span text:style-name="highlight_sy0">=</text:span> <text:span text:style-name="highlight_nu0">0</text:span><text:span text:style-name="highlight_sy0">;</text:span> normal_cnt <text:span text:style-name="highlight_sy0">&lt;</text:span> BUFF_SIZE<text:span text:style-name="highlight_sy0">;</text:span> normal_cnt<text:span text:style-name="highlight_sy0">++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2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3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4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5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6<text:span text:style-name="highlight_br0">(</text:span><text:span text:style-name="highlight_br0">)</text:span><text:line-break/><text:span text:style-name="highlight_br0">{</text:span><text:line-break/><text:s text:c="8"/><text:span text:style-name="highlight_kw1">for</text:span> <text:span text:style-name="highlight_br0">(</text:span>normal_cnt <text:span text:style-name="highlight_sy0">=</text:span> <text:span text:style-name="highlight_nu0">0</text:span><text:span text:style-name="highlight_sy0">;</text:span> normal_cnt <text:span text:style-name="highlight_sy0">&lt;</text:span> BUFF_SIZE<text:span text:style-name="highlight_sy0">;</text:span> normal_cnt<text:span text:style-name="highlight_sy0">++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7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8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gt;</text:span> THRESHOLD_LOW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09<text:span text:style-name="highlight_br0">(</text:span><text:span text:style-name="highlight_br0">)</text:span><text:line-break/><text:span text:style-name="highlight_br0">{</text:span><text:line-break/><text:s text:c="8"/>afte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BUFF_SIZE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1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10<text:span text:style-name="highlight_br0">(</text:span><text:span text:style-name="highlight_br0">)</text:span><text:line-break/><text:span text:style-name="highlight_br0">{</text:span><text:line-break/><text:s text:c="8"/>befor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t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kw1">if</text:span> <text:span text:style-name="highlight_br0">(</text:span>tmp <text:span text:style-name="highlight_sy0">&lt;</text:span> THRESHOLD_HIGH<text:span text:style-name="highlight_br0">)</text:span><text:line-break/><text:s text:c="24"/><text:span text:style-name="highlight_kw2">break</text:span><text:span text:style-name="highlight_sy0">;</text:span><text:line-break/><text:s text:c="16"/>ad<text:span text:style-name="highlight_br0">[</text:span>befor_cnt<text:span text:style-name="highlight_br0">]</text:span> <text:span text:style-name="highlight_sy0">=</text:span> tmp<text:span text:style-name="highlight_sy0">;</text:span><text:line-break/><text:s text:c="16"/>befor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EFOR_SIZE<text:span text:style-name="highlight_br0">)</text:span> <text:span text:style-name="highlight_br0">{</text:span><text:line-break/><text:s text:c="24"/>befor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after_cnt <text:span text:style-name="highlight_sy0">=</text:span> BEFOR_SIZE<text:span text:style-name="highlight_sy0">;</text:span><text:line-break/><text:s text:c="8"/>ad<text:span text:style-name="highlight_br0">[</text:span>after_cnt<text:span text:style-name="highlight_br0">]</text:span> <text:span text:style-name="highlight_sy0">=</text:span> tmp<text:span text:style-name="highlight_sy0">;</text:span><text:line-break/><text:s text:c="8"/>Delay_us<text:span text:style-name="highlight_br0">(</text:span><text:span text:style-name="highlight_nu0">1000</text:span> <text:span text:style-name="highlight_sy0">-</text:span> <text:span text:style-name="highlight_nu0">60</text:span><text:span text:style-name="highlight_br0">)</text:span><text:span text:style-name="highlight_sy0">;</text:span><text:line-break/><text:s text:c="8"/><text:span text:style-name="highlight_kw1">for</text:span> <text:span text:style-name="highlight_br0">(</text:span>after_cnt<text:span text:style-name="highlight_sy0">++;</text:span> after_cnt <text:span text:style-name="highlight_sy0">&lt;</text:span> <text:span text:style-name="highlight_br0">(</text:span>BEFOR_SIZE <text:span text:style-name="highlight_sy0">+</text:span> AFTER_SIZE<text:span text:style-name="highlight_br0">)</text:span><text:span text:style-name="highlight_sy0">;</text:span> after_cnt<text:span text:style-name="highlight_sy0">++</text:span><text:span text:style-name="highlight_br0">)</text:span> <text:span text:style-name="highlight_br0">{</text:span><text:line-break/><text:s text:c="16"/>ad<text:span text:style-name="highlight_br0">[</text:span>after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2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11<text:span text:style-name="highlight_br0">(</text:span><text:span text:style-name="highlight_br0">)</text:span><text:line-break/><text:span text:style-name="highlight_br0">{</text:span><text:line-break/><text:s text:c="8"/>normal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normal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UFF_SIZE<text:span text:style-name="highlight_br0">)</text:span> <text:span text:style-name="highlight_br0">{</text:span><text:line-break/><text:s text:c="24"/>normal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3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s text:c="8"/>measurement_12<text:span text:style-name="highlight_br0">(</text:span><text:span text:style-name="highlight_br0">)</text:span><text:line-break/><text:span text:style-name="highlight_br0">{</text:span><text:line-break/><text:s text:c="8"/>normal_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s text:c="16"/>ad<text:span text:style-name="highlight_br0">[</text:span>normal_cnt<text:span text:style-name="highlight_br0">]</text:span>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normal_cnt<text:span text:style-name="highlight_sy0">++;</text:span><text:line-break/><text:s text:c="16"/><text:span text:style-name="highlight_kw1">if</text:span> <text:span text:style-name="highlight_br0">(</text:span>befor_cnt <text:span text:style-name="highlight_sy0">==</text:span> BUFF_SIZE<text:span text:style-name="highlight_br0">)</text:span> <text:span text:style-name="highlight_br0">{</text:span><text:line-break/><text:s text:c="24"/>normal_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Delay_us<text:span text:style-name="highlight_br0">(</text:span><text:span text:style-name="highlight_nu0">1000</text:span> <text:span text:style-name="highlight_sy0">-</text:span> 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LED <text:span text:style-name="highlight_sy0">=</text:span> <text:span text:style-name="highlight_nu0">1</text:span><text:span text:style-name="highlight_sy0">;</text:span><text:line-break/><text:s text:c="8"/>data_transfer_3<text:span text:style-name="highlight_br0">(</text:span><text:span text:style-name="highlight_br0">)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SwitchONcheck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PORTC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co1">// Lcd pinout settings</text:span><text:line-break/>sbit LCD_RS at RB2_bit<text:span text:style-name="highlight_sy0">;</text:span><text:line-break/>sbit LCD_EN at RB3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 <text:line-break/><text:span text:style-name="highlight_co1">// Pin direction</text:span><text:line-break/>sbit LCD_RS_Direction at TRISB2_bit<text:span text:style-name="highlight_sy0">;</text:span><text:line-break/>sbit LCD_EN_Direction at TRISB3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 <text:line-break/><text:span text:style-name="highlight_kw4">void</text:span><text:s text:c="8"/>main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int</text:span><text:s text:c="10"/>cnt<text:span text:style-name="highlight_sy0">;</text:span><text:line-break/><text:s text:c="8"/><text:span text:style-name="highlight_kw4">static</text:span><text:s text:c="8"/><text:span text:style-name="highlight_kw4">double</text:span><text:s text:c="7"/>ad<text:span text:style-name="highlight_sy0">;</text:span><text:line-break/><text:s text:c="8"/><text:span text:style-name="highlight_co1">//ポートの設定 </text:span><text:line-break/><text:s text:c="8"/>TRISA <text:span text:style-name="highlight_sy0">=</text:span> <text:span text:style-name="highlight_nu6">0b00111111</text:span><text:span text:style-name="highlight_sy0">;</text:span><text:line-break/><text:s text:c="8"/>TRISB <text:span text:style-name="highlight_sy0">=</text:span> <text:span text:style-name="highlight_nu6">0b11000000</text:span><text:span text:style-name="highlight_sy0">;</text:span><text:line-break/><text:s text:c="8"/>TRISC <text:span text:style-name="highlight_sy0">=</text:span> <text:span text:style-name="highlight_nu6">0b10111110</text:span><text:span text:style-name="highlight_sy0">;</text:span><text:line-break/><text:s text:c="8"/><text:span text:style-name="highlight_co1">//コンパレータは使用しない。 </text:span><text:line-break/><text:s text:c="8"/>CMCON.<text:span text:style-name="highlight_me1">CM2</text:span> <text:span text:style-name="highlight_sy0">=</text:span> <text:span text:style-name="highlight_nu0">1</text:span><text:span text:style-name="highlight_sy0">;</text:span><text:line-break/><text:s text:c="8"/>CMCON.<text:span text:style-name="highlight_me1">CM1</text:span> <text:span text:style-name="highlight_sy0">=</text:span> <text:span text:style-name="highlight_nu0">1</text:span><text:span text:style-name="highlight_sy0">;</text:span><text:line-break/><text:s text:c="8"/>CMCON.<text:span text:style-name="highlight_me1">CM0</text:span> <text:span text:style-name="highlight_sy0">=</text:span> <text:span text:style-name="highlight_nu0">1</text:span><text:span text:style-name="highlight_sy0">;</text:span><text:line-break/><text:s text:c="8"/><text:span text:style-name="highlight_co1">//Ａ／Ｄ変換の設定 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0</text:span><text:span text:style-name="highlight_sy0">;</text:span><text:line-break/><text:s text:c="8"/>ADCON1.<text:span text:style-name="highlight_me1">PCFG0</text:span> <text:span text:style-name="highlight_sy0">=</text:span> <text:span text:style-name="highlight_nu0">0</text:span><text:span text:style-name="highlight_sy0">;</text:span><text:line-break/><text:tab/><text:span text:style-name="highlight_co1">//ＵＳＡＲＴの初期化 </text:span><text:line-break/><text:s text:c="8"/>UART1_Init<text:span text:style-name="highlight_br0">(</text:span><text:span text:style-name="highlight_nu0">230400</text:span><text:span text:style-name="highlight_br0">)</text:span><text:span text:style-name="highlight_sy0">;</text:span><text:line-break/><text:s text:c="8"/><text:span text:style-name="highlight_co1">//ＬＣＤの初期化</text:span><text:line-break/><text:tab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one-shot logger v2"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hr<text:span text:style-name="highlight_br0">(</text:span><text:span text:style-name="highlight_nu0">2</text:span><text:span text:style-name="highlight_sy0">,</text:span> <text:span text:style-name="highlight_br0">(</text:span>cnt <text:span text:style-name="highlight_sy0">+</text:span> <text:span text:style-name="highlight_nu0">1</text:span><text:span text:style-name="highlight_br0">)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:"</text:span>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t0">"mV"</text:span><text:span text:style-name="highlight_br0">)</text:span><text:span text:style-name="highlight_sy0">;</text:span><text:line-break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L:"</text:span><text:span text:style-name="highlight_br0">)</text:span><text:span text:style-name="highlight_sy0">;</text:span><text:line-break/><text:tab/>Lcd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t0">"mV"</text:span>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"mode="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THRESHOLD_HIGHの設定（この値以下をトリガレベルとする） </text:span><text:line-break/><text:s text:c="8"/><text:tab/>ad <text:span text:style-name="highlight_sy0">=</text:span> <text:span text:style-name="highlight_nu16">0.0</text:span><text:span text:style-name="highlight_sy0">;</text:span><text:line-break/><text:s text:c="8"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7"/><text:tab/><text:tab/><text:tab/>a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s text:c="7"/><text:tab/><text:tab/>ad <text:span text:style-name="highlight_sy0">=</text:span> ad <text:span text:style-name="highlight_sy0">/</text:span> <text:span text:style-name="highlight_nu16">1000.0</text:span><text:span text:style-name="highlight_sy0">;</text:span><text:line-break/><text:s text:c="7"/><text:tab/><text:tab/>WordToStr<text:span text:style-name="highlight_br0">(</text:span>ad <text:span text:style-name="highlight_sy0">*</text:span> <text:span text:style-name="highlight_nu16">4.8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7"/><text:tab/><text:tab/>Lcd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7"/><text:tab/><text:tab/>THRESHOLD_HIGH <text:span text:style-name="highlight_sy0">=</text:span> ad<text:span text:style-name="highlight_sy0">;</text:span><text:line-break/><text:s text:c="16"/><text:span text:style-name="highlight_co1">//THRESHOLD_LOWの設定（この値以上をトリガレベルとする） </text:span><text:line-break/><text:s text:c="8"/><text:tab/>ad <text:span text:style-name="highlight_sy0">=</text:span> <text:span text:style-name="highlight_nu16">0.0</text:span><text:span text:style-name="highlight_sy0">;</text:span><text:line-break/><text:s text:c="8"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7"/><text:tab/><text:tab/><text:tab/>ad <text:span text:style-name="highlight_sy0">+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s text:c="7"/><text:tab/><text:tab/>ad <text:span text:style-name="highlight_sy0">=</text:span> ad <text:span text:style-name="highlight_sy0">/</text:span> <text:span text:style-name="highlight_nu16">1000.0</text:span><text:span text:style-name="highlight_sy0">;</text:span><text:line-break/><text:s text:c="7"/><text:tab/><text:tab/>WordToStr<text:span text:style-name="highlight_br0">(</text:span>ad <text:span text:style-name="highlight_sy0">*</text:span> <text:span text:style-name="highlight_nu16">4.8828125</text:span> <text:span text:style-name="highlight_sy0">*</text:span> <text:span text:style-name="highlight_nu16">2.0</text:span><text:span text:style-name="highlight_sy0">,</text:span> buf<text:span text:style-name="highlight_br0">)</text:span><text:span text:style-name="highlight_sy0">;</text:span><text:line-break/><text:s text:c="7"/><text:tab/><text:tab/>Lcd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7"/><text:tab/><text:tab/>THRESHOLD_LOW <text:span text:style-name="highlight_sy0">=</text:span> ad<text:span text:style-name="highlight_sy0">;</text:span><text:line-break/><text:s text:c="7"/><text:tab/><text:tab/><text:span text:style-name="highlight_co1">//測定モードの設定 </text:span><text:line-break/><text:s text:c="7"/><text:tab/><text:tab/>ByteToStr<text:span text:style-name="highlight_br0">(</text:span><text:span text:style-name="highlight_br0">(</text:span><text:span text:style-name="highlight_br0">(</text:span>PORTC <text:span text:style-name="highlight_sy0">&gt;&gt;</text:span> <text:span text:style-name="highlight_nu0">2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sy0">+</text:span> <text:span text:style-name="highlight_nu0">1</text:span><text:span text:style-name="highlight_sy0">,</text:span> buf<text:span text:style-name="highlight_br0">)</text:span><text:span text:style-name="highlight_sy0">;</text:span><text:line-break/><text:s text:c="7"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7"/><text:tab/><text:tab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<text:span text:style-name="highlight_co1">//SwitchONcheck();</text:span><text:line-break/><text:s text:c="7"/><text:tab/><text:tab/><text:span text:style-name="highlight_kw1">if</text:span> <text:span text:style-name="highlight_br0">(</text:span>SW_START <text:span text:style-name="highlight_sy0">!=</text:span> <text:span text:style-name="highlight_nu0">0</text:span><text:span text:style-name="highlight_br0">)</text:span> <text:span text:style-name="highlight_br0">{</text:span><text:line-break/><text:s text:c="7"/><text:tab/><text:tab/><text:tab/><text:span text:style-name="highlight_kw1">continue</text:span><text:span text:style-name="highlight_sy0">;</text:span><text:line-break/><text:tab/><text:tab/><text:span text:style-name="highlight_br0">}</text:span><text:line-break/><text:s text:c="7"/><text:tab/><text:tab/>Lcd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start!"</text:span><text:span text:style-name="highlight_br0">)</text:span><text:span text:style-name="highlight_sy0">;</text:span><text:line-break/><text:s text:c="16"/><text:span text:style-name="highlight_co1">//測定 </text:span><text:line-break/><text:s text:c="16"/><text:span text:style-name="highlight_kw1">switch</text:span> <text:span text:style-name="highlight_br0">(</text:span><text:span text:style-name="highlight_br0">(</text:span>PORTC <text:span text:style-name="highlight_sy0">&gt;&gt;</text:span> <text:span text:style-name="highlight_nu0">2</text:span><text:span text:style-name="highlight_br0">)</text:span> <text:span text:style-name="highlight_sy0">&amp;</text:span> <text:span text:style-name="highlight_nu12">0x0F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measurement_01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measurement_02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measurement_03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measurement_04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measurement_05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measurement_06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measurement_07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measurement_08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measurement_09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9</text:span><text:span text:style-name="highlight_sy0">:</text:span><text:line-break/><text:s text:c="24"/>measurement_10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0</text:span><text:span text:style-name="highlight_sy0">:</text:span><text:line-break/><text:s text:c="24"/>measurement_11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1</text:span><text:span text:style-name="highlight_sy0">:</text:span><text:line-break/><text:s text:c="24"/>measurement_12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7"/><text:tab/><text:tab/>Lcd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t0">"stop! "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d4be56a9b60c74078fb6608f12817fd4.png" xlink:type="simple" xlink:show="embed" xlink:actuate="onLoad"/></draw:frame></text:p>
      <text:p text:style-name="Text_20_body">左側:トリガレベル設定用のVRです。多回転VRを使用した方が設定がし易いです。
右側:左上(THRESHOLD_HIGH)、左下(THRESHOLD_LOW)、右上(モード番号)、右下(状態表示)
<draw:frame draw:style-name="media" draw:name="2" text:anchor-type="as-char" draw:z-index="2" svg:width="9.525cm" style:rel-width="100%" svg:height="7.14375cm" style:rel-height="scale"><draw:image xlink:href="Pictures/3f7c56c18d740055af0cd81411126f3a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ffc1e15c3c62298227b989a6156a79fd.png" xlink:type="simple" xlink:show="embed" xlink:actuate="onLoad"/></draw:frame></text:p>
      <text:p text:style-name="Text_20_body">※その他の機能は、「簡易ワンショット・ロガー」と同じなので、其方を参照して下さ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7:53</meta:creation-date>
    <dc:creator>Generated</dc:creator>
    <dc:date>2026-09-15T08::07:53</dc:date>
    <dc:language>en-US</dc:language>
    <meta:editing-cycles>1</meta:editing-cycles>
    <meta:editing-duration>PT0S</meta:editing-duration>
    <dc:title>elechobby:picdic:otherpic:186</dc:title>
  </office:meta>
</office:document-meta>
</file>