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b15796f2dd36a8ad9c5cdb9037f847b.png"/>
  <manifest:file-entry manifest:media-type="image/png" manifest:full-path="Pictures/988cf8a5bf179eb33dbc3f19a075e6f0.png"/>
  <manifest:file-entry manifest:media-type="image/png" manifest:full-path="Pictures/019f7d1f3543abb207bd907e3524e324.png"/>
  <manifest:file-entry manifest:media-type="image/png" manifest:full-path="Pictures/f2723c5a5c86c4417d50b40490674aa2.png"/>
  <manifest:file-entry manifest:media-type="image/png" manifest:full-path="Pictures/f5b2e6dd26cac4a94778c07a01929aac.png"/>
  <manifest:file-entry manifest:media-type="image/png" manifest:full-path="Pictures/a705497facc045001ca94142d4c1f1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79"/><text:bookmark-start text:name="__RefHeading___rs232cテストデータ送信ユニットv2_sdカード対応_pic18f2550_1"/><text:bookmark-start text:name="rs232cテストデータ送信ユニットv2_sdカード対応_pic18f2550"/>RS232Cテストデータ送信ユニットV2(SDカード対応)(PIC18F2550)<text:bookmark-end text:name="__RefHeading___rs232cテストデータ送信ユニットv2_sdカード対応_pic18f2550_1"/><text:bookmark-end text:name="rs232cテストデータ送信ユニットv2_sdカード対応_pic18f2550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前回製作したRS232Cテストデータ送信ユニットは、固定データを送信するものでしたが、今回は、SDカードに
送信データを事前に登録しておくことにより、よりフレキシブルなテストデータ送信ユニットとし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list text:style-name="Numbering_20_1" text:continue-numbering="false">
        <text:list-item>
          <text:p text:style-name="Numbering_20_1_Content_First"> テキストエディタ(例えば、メモ帳、秀丸など)で、送信データファイルを作成します。<text:line-break/>(ファイル名は、“data.txt“ 固定)<text:line-break/></text:p>
          <text:p text:style-name="Preformatted_20_Text">&lt;通信速度の設定&gt;<text:line-break/>RS232Cの通信速度を指定します。速度は、4800bps、9600bps、19200bpsの何れかを指定します。省略時は<text:line-break/>9600bpsとなります。<text:line-break/>※設定例<text:line-break/>$BPS=9600<text:line-break/>&lt;遅延時間の設定&gt;<text:line-break/>次のデータ送信までの遅延時間をmsec単位で設定します。<text:line-break/>※設定例<text:line-break/>$SLEEP=1000<text:line-break/>&lt;改行コードの設定&gt;<text:line-break/>改行コード(CR,LF)を設定します。<text:line-break/>※設定例<text:line-break/>$CRLF<text:line-break/>&lt;データ送信開始の設定&gt;<text:line-break/>以降の行から、データ送信を開始します。<text:line-break/>※設定例<text:line-break/>$START<text:line-break/>&lt;データ送信停止の設定&gt;<text:line-break/>データ送信を停止します。<text:line-break/>※設定例<text:line-break/>$STOP</text:p>
        </text:list-item>
        <text:list-item>
          <text:p text:style-name="Numbering_20_1_Content"> SW1を押下すると、テストデータの送信を開始します。(LED1点灯)</text:p>
        </text:list-item>
        <text:list-item>
          <text:p text:style-name="Numbering_20_1_Content_Last"> $STOPで、テストデータの送信を停止します。(LED1消灯)</text:p>
        </text:list-item>
      </text:list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6.933333333333cm" svg:height="10.583333333333cm"><draw:image xlink:href="Pictures/6b15796f2dd36a8ad9c5cdb9037f847b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「ＲＳ２３２Ｃテストデータ送信用（ＳＤＣ対応）」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<text:tab/><text:tab/><text:tab/><text:tab/><text:tab/>PORTE.F3</text:span><text:line-break/><text:span text:style-name="highlight_co2">#define<text:tab/><text:tab/>LED<text:tab/><text:tab/><text:tab/><text:tab/><text:tab/>PORTC.F2</text:span><text:line-break/> <text:line-break/><text:span text:style-name="highlight_co2">#define<text:tab/><text:tab/>CR<text:tab/><text:tab/><text:tab/><text:tab/><text:tab/>0x0d</text:span><text:line-break/><text:span text:style-name="highlight_co2">#define<text:tab/><text:tab/>LF<text:tab/><text:tab/><text:tab/><text:tab/><text:tab/>0x0a</text:span><text:line-break/> <text:line-break/><text:span text:style-name="highlight_co2">#define<text:tab/><text:tab/>BPS4800<text:tab/><text:tab/><text:tab/><text:tab/>0</text:span><text:line-break/><text:span text:style-name="highlight_co2">#define<text:tab/><text:tab/>BPS9600<text:tab/><text:tab/><text:tab/><text:tab/>1</text:span><text:line-break/><text:span text:style-name="highlight_co2">#define<text:tab/><text:tab/>BPS19200<text:tab/><text:tab/><text:tab/>2</text:span><text:line-break/> <text:line-break/><text:span text:style-name="highlight_co2">#define<text:tab/><text:tab/>BPS4800_DELAY<text:tab/><text:tab/>190</text:span><text:line-break/><text:span text:style-name="highlight_co2">#define<text:tab/><text:tab/>BPS9600_DELAY<text:tab/><text:tab/>90</text:span><text:line-break/><text:span text:style-name="highlight_co2">#define<text:tab/><text:tab/>BPS19200_DELAY<text:tab/><text:tab/>35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nit_sdc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short</text:span><text:tab/>cnt<text:span text:style-name="highlight_sy0">;</text:span><text:line-break/><text:tab/><text:span text:style-name="highlight_co1">//ＳＤＣ（ＭＭＣ）の初期化 </text:span><text:line-break/><text:tab/>Spi_Init_Advanced<text:span text:style-name="highlight_br0">(</text:span>MASTER_OSC_DIV64<text:span text:style-name="highlight_sy0">,</text:span> DATA_SAMPLE_MIDDLE<text:span text:style-name="highlight_sy0">,</text:span> CLK_IDLE_LOW<text:span text:style-name="highlight_sy0">,</text:span> LOW_2_HIGH<text:span text:style-name="highlight_br0">)</text:span><text:span text:style-name="highlight_sy0">;</text:span><text:line-break/><text:tab/><text:span text:style-name="highlight_kw1">if</text:span> <text:span text:style-name="highlight_br0">(</text:span>Mmc_Fat_Init<text:span text:style-name="highlight_br0">(</text:span><text:span text:style-name="highlight_sy0">&amp;</text:span>PORTC<text:span text:style-name="highlight_sy0">,</text:span> <text:span text:style-name="highlight_nu0">6</text:span><text:span text:style-name="highlight_br0">)</text:span><text:span text:style-name="highlight_br0">)</text:span> <text:span text:style-name="highlight_br0">{</text:span><text:line-break/><text:tab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tab/>LED <text:span text:style-name="highlight_sy0">=</text:span> <text:span text:style-name="highlight_nu0">1</text:span><text:span text:style-name="highlight_sy0">;</text:span><text:line-break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LED <text:span text:style-name="highlight_sy0">=</text:span> <text:span text:style-name="highlight_nu0">0</text:span><text:span text:style-name="highlight_sy0">;</text:span><text:line-break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tab/><text:line-break/><text:tab/>Spi_Init_Advanced<text:span text:style-name="highlight_br0">(</text:span>MASTER_OSC_DIV16<text:span text:style-name="highlight_sy0">,</text:span> DATA_SAMPLE_MIDDLE<text:span text:style-name="highlight_sy0">,</text:span> CLK_IDLE_LOW<text:span text:style-name="highlight_sy0">,</text:span> LOW_2_HIGH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 <text:span text:style-name="highlight_sy0">=</text:span> <text:span text:style-name="highlight_nu0">1</text:span><text:span text:style-name="highlight_sy0">;</text:span><text:line-break/><text:tab/><text:tab/>Delay_ms<text:span text:style-name="highlight_br0">(</text:span><text:span text:style-name="highlight_nu0">300</text:span><text:span text:style-name="highlight_br0">)</text:span><text:span text:style-name="highlight_sy0">;</text:span><text:line-break/><text:tab/><text:tab/>LED <text:span text:style-name="highlight_sy0">=</text:span> <text:span text:style-name="highlight_nu0">0</text:span><text:span text:style-name="highlight_sy0">;</text:span><text:line-break/><text:tab/><text:tab/>Delay_ms<text:span text:style-name="highlight_br0">(</text:span><text:span text:style-name="highlight_nu0">3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SwitchONcheck<text:span text:style-name="highlight_br0">(</text:span><text:span text:style-name="highlight_br0">)</text:span><text:line-break/><text:span text:style-name="highlight_br0">{</text:span><text:line-break/><text:tab/><text:span text:style-name="highlight_kw1">while</text:span> <text:span text:style-name="highlight_br0">(</text:span>Button<text:span text:style-name="highlight_br0">(</text:span><text:span text:style-name="highlight_sy0">&amp;</text:span>PORTE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0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span text:style-name="highlight_sy0">;</text:span><text:line-break/><text:tab/><text:span text:style-name="highlight_kw1">while</text:span> <text:span text:style-name="highlight_br0">(</text:span>Button<text:span text:style-name="highlight_br0">(</text:span><text:span text:style-name="highlight_sy0">&amp;</text:span>PORTE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short</text:span><text:tab/>bps<text:span text:style-name="highlight_sy0">;</text:span><text:line-break/> <text:line-break/><text:span text:style-name="highlight_kw4">void</text:span><text:tab/>Soft_Usart_Send_Chr<text:span text:style-name="highlight_br0">(</text:span><text:span text:style-name="highlight_kw4">char</text:span> chr<text:span text:style-name="highlight_br0">)</text:span><text:tab/><text:span text:style-name="highlight_co1">//9600bps</text:span><text:line-break/><text:span text:style-name="highlight_br0">{</text:span><text:line-break/><text:tab/><text:span text:style-name="highlight_kw4">static</text:span><text:tab/><text:span text:style-name="highlight_kw4">short</text:span><text:tab/>cnt<text:span text:style-name="highlight_sy0">;</text:span><text:line-break/><text:tab/><text:span text:style-name="highlight_co1">//</text:span><text:line-break/><text:tab/>PORTB.<text:span text:style-name="highlight_me1">F7</text:span> <text:span text:style-name="highlight_sy0">=</text:span> <text:span text:style-name="highlight_nu0">0</text:span><text:span text:style-name="highlight_sy0">;</text:span><text:tab/><text:span text:style-name="highlight_co1">//start bit</text:span><text:line-break/><text:tab/><text:span text:style-name="highlight_kw1">switch</text:span> <text:span text:style-name="highlight_br0">(</text:span>bps<text:span text:style-name="highlight_br0">)</text:span> <text:span text:style-name="highlight_br0">{</text:span><text:line-break/><text:tab/><text:span text:style-name="highlight_kw1">case</text:span> BPS4800<text:span text:style-name="highlight_sy0">:</text:span><text:line-break/><text:tab/><text:tab/>Delay_us<text:span text:style-name="highlight_br0">(</text:span>BPS4800_DELAY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BPS9600<text:span text:style-name="highlight_sy0">:</text:span><text:line-break/><text:tab/><text:tab/>Delay_us<text:span text:style-name="highlight_br0">(</text:span>BPS9600_DELAY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BPS19200<text:span text:style-name="highlight_sy0">:</text:span><text:line-break/><text:tab/><text:tab/>Delay_us<text:span text:style-name="highlight_br0">(</text:span>BPS19200_DELAY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br0">}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8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PORTB.<text:span text:style-name="highlight_me1">F7</text:span> <text:span text:style-name="highlight_sy0">=</text:span> chr <text:span text:style-name="highlight_sy0">&amp;</text:span> <text:span text:style-name="highlight_nu12">0x01</text:span><text:span text:style-name="highlight_sy0">;</text:span><text:line-break/><text:tab/><text:tab/>chr <text:span text:style-name="highlight_sy0">=</text:span> chr <text:span text:style-name="highlight_sy0">&gt;&gt;</text:span> <text:span text:style-name="highlight_nu0">1</text:span><text:span text:style-name="highlight_sy0">;</text:span><text:line-break/><text:tab/><text:tab/><text:span text:style-name="highlight_kw1">switch</text:span> <text:span text:style-name="highlight_br0">(</text:span>bps<text:span text:style-name="highlight_br0">)</text:span> <text:span text:style-name="highlight_br0">{</text:span><text:line-break/><text:tab/><text:tab/><text:span text:style-name="highlight_kw1">case</text:span> BPS4800<text:span text:style-name="highlight_sy0">:</text:span><text:line-break/><text:tab/><text:tab/><text:tab/>Delay_us<text:span text:style-name="highlight_br0">(</text:span>BPS4800_DELAY<text:span text:style-name="highlight_br0">)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BPS9600<text:span text:style-name="highlight_sy0">:</text:span><text:line-break/><text:tab/><text:tab/><text:tab/>Delay_us<text:span text:style-name="highlight_br0">(</text:span>BPS9600_DELAY<text:span text:style-name="highlight_br0">)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case</text:span> BPS19200<text:span text:style-name="highlight_sy0">:</text:span><text:line-break/><text:tab/><text:tab/><text:tab/>Delay_us<text:span text:style-name="highlight_br0">(</text:span>BPS19200_DELAY<text:span text:style-name="highlight_br0">)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span text:style-name="highlight_br0">}</text:span><text:line-break/><text:tab/><text:span text:style-name="highlight_co1">//</text:span><text:line-break/><text:tab/>PORTB.<text:span text:style-name="highlight_me1">F7</text:span> <text:span text:style-name="highlight_sy0">=</text:span> <text:span text:style-name="highlight_nu0">1</text:span><text:span text:style-name="highlight_sy0">;</text:span><text:tab/><text:span text:style-name="highlight_co1">//stop bit</text:span><text:line-break/><text:tab/><text:span text:style-name="highlight_kw1">switch</text:span> <text:span text:style-name="highlight_br0">(</text:span>bps<text:span text:style-name="highlight_br0">)</text:span> <text:span text:style-name="highlight_br0">{</text:span><text:line-break/><text:tab/><text:span text:style-name="highlight_kw1">case</text:span> BPS4800<text:span text:style-name="highlight_sy0">:</text:span><text:line-break/><text:tab/><text:tab/>Delay_us<text:span text:style-name="highlight_br0">(</text:span>BPS4800_DELAY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BPS9600<text:span text:style-name="highlight_sy0">:</text:span><text:line-break/><text:tab/><text:tab/>Delay_us<text:span text:style-name="highlight_br0">(</text:span>BPS9600_DELAY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BPS19200<text:span text:style-name="highlight_sy0">:</text:span><text:line-break/><text:tab/><text:tab/>Delay_us<text:span text:style-name="highlight_br0">(</text:span>BPS19200_DELAY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Soft_Usart_Send_Str<text:span text:style-name="highlight_br0">(</text:span><text:span text:style-name="highlight_kw4">char</text:span> <text:span text:style-name="highlight_sy0">*</text:span>str<text:span text:style-name="highlight_br0">)</text:span><text:line-break/><text:span text:style-name="highlight_br0">{</text:span><text:line-break/><text:tab/><text:span text:style-name="highlight_kw1">while</text:span> <text:span text:style-name="highlight_br0">(</text:span><text:span text:style-name="highlight_sy0">*</text:span>str <text:span text:style-name="highlight_sy0">!=</text:span> <text:span text:style-name="highlight_nu12">0x00</text:span><text:span text:style-name="highlight_br0">)</text:span> <text:span text:style-name="highlight_br0">{</text:span><text:line-break/><text:tab/><text:tab/>Soft_Usart_Send_Chr<text:span text:style-name="highlight_br0">(</text:span><text:span text:style-name="highlight_sy0">*</text:span>str<text:span text:style-name="highlight_br0">)</text:span><text:span text:style-name="highlight_sy0">;</text:span><text:line-break/><text:tab/><text:tab/>Delay_us<text:span text:style-name="highlight_br0">(</text:span><text:span text:style-name="highlight_nu0">1000</text:span><text:span text:style-name="highlight_br0">)</text:span><text:span text:style-name="highlight_sy0">;</text:span><text:line-break/><text:tab/><text:tab/>str<text:span text:style-name="highlight_sy0">++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Sleep_ms<text:span text:style-name="highlight_br0">(</text:span><text:span text:style-name="highlight_kw4">unsigned</text:span> <text:span text:style-name="highlight_kw4">int</text:span> tm<text:span text:style-name="highlight_br0">)</text:span><text:line-break/><text:span text:style-name="highlight_br0">{</text:span><text:line-break/><text:tab/><text:span text:style-name="highlight_kw1">while</text:span> <text:span text:style-name="highlight_br0">(</text:span>tm <text:span text:style-name="highlight_sy0">!=</text:span> <text:span text:style-name="highlight_nu0">0</text:span><text:span text:style-name="highlight_br0">)</text:span> <text:span text:style-name="highlight_br0">{</text:span><text:line-break/><text:tab/><text:tab/>Delay_ms<text:span text:style-name="highlight_br0">(</text:span><text:span text:style-name="highlight_nu0">1</text:span><text:span text:style-name="highlight_br0">)</text:span><text:span text:style-name="highlight_sy0">;</text:span><text:line-break/><text:tab/><text:tab/>tm<text:span text:style-name="highlight_sy0">--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rs232cProc<text:span text:style-name="highlight_br0">(</text:span><text:span text:style-name="highlight_br0">)</text:span><text:line-break/><text:span text:style-name="highlight_br0">{</text:span><text:line-break/><text:tab/><text:span text:style-name="highlight_co1">//変数の定義 </text:span><text:line-break/><text:tab/><text:span text:style-name="highlight_kw4">static</text:span><text:tab/><text:span text:style-name="highlight_kw4">char</text:span><text:tab/><text:tab/><text:tab/><text:tab/>buf<text:span text:style-name="highlight_br0">[</text:span><text:span text:style-name="highlight_nu0">80</text:span><text:span text:style-name="highlight_br0">]</text:span><text:span text:style-name="highlight_sy0">,</text:span> character<text:span text:style-name="highlight_sy0">,</text:span> cnt<text:span text:style-name="highlight_sy0">,</text:span> <text:span text:style-name="highlight_sy0">*</text:span>pnt<text:span text:style-name="highlight_sy0">,</text:span> mode<text:span text:style-name="highlight_sy0">;</text:span><text:line-break/><text:tab/><text:span text:style-name="highlight_kw4">static</text:span><text:tab/><text:span text:style-name="highlight_kw4">unsigned</text:span><text:tab/><text:span text:style-name="highlight_kw4">long</text:span><text:tab/>fsize<text:span text:style-name="highlight_sy0">,</text:span> length<text:span text:style-name="highlight_sy0">;</text:span><text:line-break/><text:tab/><text:span text:style-name="highlight_co1">//ＭＭＣのファイルのオープン </text:span><text:line-break/><text:tab/>Mmc_Fat_Assign<text:span text:style-name="highlight_br0">(</text:span><text:span text:style-name="highlight_st0">"data.txt"</text:span><text:span text:style-name="highlight_sy0">,</text:span> <text:span text:style-name="highlight_nu0">0</text:span><text:span text:style-name="highlight_br0">)</text:span><text:span text:style-name="highlight_sy0">;</text:span><text:line-break/><text:tab/>Mmc_Fat_Reset<text:span text:style-name="highlight_br0">(</text:span><text:span text:style-name="highlight_sy0">&amp;</text:span>fsize<text:span text:style-name="highlight_br0">)</text:span><text:span text:style-name="highlight_sy0">;</text:span><text:line-break/><text:tab/>length <text:span text:style-name="highlight_sy0">=</text:span> <text:span text:style-name="highlight_nu0">0</text:span><text:span text:style-name="highlight_sy0">;</text:span><text:line-break/><text:tab/>cnt <text:span text:style-name="highlight_sy0">=</text:span> <text:span text:style-name="highlight_nu0">0</text:span><text:span text:style-name="highlight_sy0">;</text:span><text:line-break/><text:tab/>mode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length <text:span text:style-name="highlight_sy0">&lt;</text:span> fsize<text:span text:style-name="highlight_br0">)</text:span> <text:span text:style-name="highlight_br0">{</text:span><text:line-break/><text:tab/><text:tab/><text:span text:style-name="highlight_co1">//設定ファイルから1行分のデータを読み込む 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8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Mmc_Fat_Read<text:span text:style-name="highlight_br0">(</text:span><text:span text:style-name="highlight_sy0">&amp;</text:span>character<text:span text:style-name="highlight_br0">)</text:span><text:span text:style-name="highlight_sy0">;</text:span><text:line-break/><text:tab/><text:tab/><text:tab/>length<text:span text:style-name="highlight_sy0">++;</text:span><text:line-break/><text:tab/><text:tab/><text:tab/><text:span text:style-name="highlight_kw1">if</text:span> <text:span text:style-name="highlight_br0">(</text:span>character <text:span text:style-name="highlight_sy0">==</text:span> <text:span text:style-name="highlight_st0">' '</text:span><text:span text:style-name="highlight_br0">)</text:span> <text:span text:style-name="highlight_br0">{</text:span><text:line-break/><text:tab/><text:tab/><text:tab/><text:tab/>cnt<text:span text:style-name="highlight_sy0">--;</text:span><text:line-break/><text:tab/><text:tab/><text:tab/><text:tab/><text:span text:style-name="highlight_kw1">continue</text:span><text:span text:style-name="highlight_sy0">;</text:span><text:line-break/><text:tab/><text:tab/><text:tab/><text:span text:style-name="highlight_br0">}</text:span><text:line-break/><text:tab/><text:tab/><text:tab/><text:span text:style-name="highlight_kw1">if</text:span> <text:span text:style-name="highlight_br0">(</text:span>character <text:span text:style-name="highlight_sy0">==</text:span> CR<text:span text:style-name="highlight_br0">)</text:span> <text:span text:style-name="highlight_br0">{</text:span><text:line-break/><text:tab/><text:tab/><text:tab/><text:tab/>cnt<text:span text:style-name="highlight_sy0">--;</text:span><text:line-break/><text:tab/><text:tab/><text:tab/><text:tab/><text:span text:style-name="highlight_kw1">continue</text:span><text:span text:style-name="highlight_sy0">;</text:span><text:line-break/><text:tab/><text:tab/><text:tab/><text:span text:style-name="highlight_br0">}</text:span><text:line-break/><text:tab/><text:tab/><text:tab/><text:span text:style-name="highlight_kw1">if</text:span> <text:span text:style-name="highlight_br0">(</text:span>character <text:span text:style-name="highlight_sy0">==</text:span> LF<text:span text:style-name="highlight_br0">)</text:span> <text:span text:style-name="highlight_br0">{</text:span><text:line-break/><text:tab/><text:tab/><text:tab/><text:tab/>buf<text:span text:style-name="highlight_br0">[</text:span>cnt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line-break/><text:tab/><text:tab/><text:tab/>buf<text:span text:style-name="highlight_br0">[</text:span>cnt<text:span text:style-name="highlight_br0">]</text:span> <text:span text:style-name="highlight_sy0">=</text:span> character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pnt <text:span text:style-name="highlight_sy0">=</text:span> 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$BPS="</text:span><text:span text:style-name="highlight_br0">)</text:span><text:span text:style-name="highlight_sy0">;</text:span><text:line-break/><text:tab/><text:tab/><text:span text:style-name="highlight_kw1">if</text:span> <text:span text:style-name="highlight_br0">(</text:span>pnt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span text:style-name="highlight_kw1">switch</text:span> <text:span text:style-name="highlight_br0">(</text:span><text:a xlink:type="simple" xlink:href="http://www.opengroup.org/onlinepubs/009695399/functions/atoi.html" text:style-name="Internet_20_link" text:visited-style-name="Visited_20_Internet_20_Link"><text:span text:style-name="highlight_kw3">atoi</text:span></text:a><text:span text:style-name="highlight_br0">(</text:span><text:span text:style-name="highlight_sy0">&amp;</text:span>buf<text:span text:style-name="highlight_br0">[</text:span><text:span text:style-name="highlight_nu0">5</text:span><text:span text:style-name="highlight_br0">]</text:span><text:span text:style-name="highlight_br0">)</text:span><text:span text:style-name="highlight_br0">)</text:span> <text:span text:style-name="highlight_br0">{</text:span><text:line-break/><text:tab/><text:tab/><text:tab/><text:span text:style-name="highlight_kw1">case</text:span> <text:span text:style-name="highlight_nu0">4800</text:span><text:span text:style-name="highlight_sy0">:</text:span><text:line-break/><text:tab/><text:tab/><text:tab/><text:tab/>bps <text:span text:style-name="highlight_sy0">=</text:span> BPS4800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0">9600</text:span><text:span text:style-name="highlight_sy0">:</text:span><text:line-break/><text:tab/><text:tab/><text:tab/><text:tab/>bps <text:span text:style-name="highlight_sy0">=</text:span> BPS9600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kw1">case</text:span> <text:span text:style-name="highlight_nu0">19200</text:span><text:span text:style-name="highlight_sy0">:</text:span><text:line-break/><text:tab/><text:tab/><text:tab/><text:tab/>bps <text:span text:style-name="highlight_sy0">=</text:span> BPS19200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line-break/><text:tab/><text:tab/><text:tab/><text:span text:style-name="highlight_kw1">continue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pnt <text:span text:style-name="highlight_sy0">=</text:span> 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$SLEEP="</text:span><text:span text:style-name="highlight_br0">)</text:span><text:span text:style-name="highlight_sy0">;</text:span><text:line-break/><text:tab/><text:tab/><text:span text:style-name="highlight_kw1">if</text:span> <text:span text:style-name="highlight_br0">(</text:span>pnt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Sleep_ms<text:span text:style-name="highlight_br0">(</text:span><text:a xlink:type="simple" xlink:href="http://www.opengroup.org/onlinepubs/009695399/functions/atoi.html" text:style-name="Internet_20_link" text:visited-style-name="Visited_20_Internet_20_Link"><text:span text:style-name="highlight_kw3">atoi</text:span></text:a><text:span text:style-name="highlight_br0">(</text:span><text:span text:style-name="highlight_sy0">&amp;</text:span>buf<text:span text:style-name="highlight_br0">[</text:span><text:span text:style-name="highlight_nu0">7</text:span><text:span text:style-name="highlight_br0">]</text:span><text:span text:style-name="highlight_br0">)</text:span><text:span text:style-name="highlight_br0">)</text:span><text:span text:style-name="highlight_sy0">;</text:span><text:line-break/><text:tab/><text:tab/><text:tab/><text:span text:style-name="highlight_kw1">continue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pnt <text:span text:style-name="highlight_sy0">=</text:span> 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$CRLF"</text:span><text:span text:style-name="highlight_br0">)</text:span><text:span text:style-name="highlight_sy0">;</text:span><text:line-break/><text:tab/><text:tab/><text:span text:style-name="highlight_kw1">if</text:span> <text:span text:style-name="highlight_br0">(</text:span>pnt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Soft_Usart_Send_Chr<text:span text:style-name="highlight_br0">(</text:span>CR<text:span text:style-name="highlight_br0">)</text:span><text:span text:style-name="highlight_sy0">;</text:span><text:line-break/><text:tab/><text:tab/><text:tab/>Soft_Usart_Send_Chr<text:span text:style-name="highlight_br0">(</text:span>LF<text:span text:style-name="highlight_br0">)</text:span><text:span text:style-name="highlight_sy0">;</text:span><text:line-break/><text:tab/><text:tab/><text:tab/><text:span text:style-name="highlight_kw1">continue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pnt <text:span text:style-name="highlight_sy0">=</text:span> 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$START"</text:span><text:span text:style-name="highlight_br0">)</text:span><text:span text:style-name="highlight_sy0">;</text:span><text:line-break/><text:tab/><text:tab/><text:span text:style-name="highlight_kw1">if</text:span> <text:span text:style-name="highlight_br0">(</text:span>pnt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mode <text:span text:style-name="highlight_sy0">=</text:span> <text:span text:style-name="highlight_nu0">1</text:span><text:span text:style-name="highlight_sy0">;</text:span><text:line-break/><text:tab/><text:tab/><text:tab/><text:span text:style-name="highlight_kw1">continue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pnt <text:span text:style-name="highlight_sy0">=</text:span> 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$STOP"</text:span><text:span text:style-name="highlight_br0">)</text:span><text:span text:style-name="highlight_sy0">;</text:span><text:line-break/><text:tab/><text:tab/><text:span text:style-name="highlight_kw1">if</text:span> <text:span text:style-name="highlight_br0">(</text:span>pnt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mode <text:span text:style-name="highlight_sy0">=</text:span> <text:span text:style-name="highlight_nu0">0</text:span><text:span text:style-name="highlight_sy0">;</text:span><text:line-break/><text:tab/><text:tab/><text:tab/><text:span text:style-name="highlight_kw1">continue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if</text:span> <text:span text:style-name="highlight_br0">(</text:span>mode <text:span text:style-name="highlight_sy0">==</text:span> <text:span text:style-name="highlight_nu0">1</text:span><text:span text:style-name="highlight_br0">)</text:span> <text:span text:style-name="highlight_br0">{</text:span><text:line-break/><text:tab/><text:tab/><text:tab/>Soft_Usart_Send_Str<text:span text:style-name="highlight_br0">(</text:span>buf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co1">//コンパレータは使用しない。 </text:span><text:line-break/><text:tab/>CMCON <text:span text:style-name="highlight_sy0">=</text:span> <text:span text:style-name="highlight_nu6">0b00000111</text:span><text:span text:style-name="highlight_sy0">;</text:span><text:line-break/><text:tab/><text:span text:style-name="highlight_co1">//Ａ／Ｄ変換の設定 </text:span><text:line-break/><text:tab/>ADCON1.<text:span text:style-name="highlight_me1">PCFG3</text:span> <text:span text:style-name="highlight_sy0">=</text:span> <text:span text:style-name="highlight_nu0">1</text:span><text:span text:style-name="highlight_sy0">;</text:span><text:line-break/><text:tab/>ADCON1.<text:span text:style-name="highlight_me1">PCFG2</text:span> <text:span text:style-name="highlight_sy0">=</text:span> <text:span text:style-name="highlight_nu0">0</text:span><text:span text:style-name="highlight_sy0">;</text:span><text:line-break/><text:tab/>ADCON1.<text:span text:style-name="highlight_me1">PCFG1</text:span> <text:span text:style-name="highlight_sy0">=</text:span> <text:span text:style-name="highlight_nu0">1</text:span><text:span text:style-name="highlight_sy0">;</text:span><text:line-break/><text:tab/>ADCON1.<text:span text:style-name="highlight_me1">PCFG0</text:span> <text:span text:style-name="highlight_sy0">=</text:span> <text:span text:style-name="highlight_nu0">1</text:span><text:span text:style-name="highlight_sy0">;</text:span><text:line-break/><text:tab/><text:span text:style-name="highlight_co1">//クロックの設定 </text:span><text:line-break/><text:tab/>OSCCON.<text:span text:style-name="highlight_me1">IRCF2</text:span> <text:span text:style-name="highlight_sy0">=</text:span> <text:span text:style-name="highlight_nu0">1</text:span><text:span text:style-name="highlight_sy0">;</text:span><text:line-break/><text:tab/>OSCCON.<text:span text:style-name="highlight_me1">IRCF1</text:span> <text:span text:style-name="highlight_sy0">=</text:span> <text:span text:style-name="highlight_nu0">1</text:span><text:span text:style-name="highlight_sy0">;</text:span><text:line-break/><text:tab/>OSCCON.<text:span text:style-name="highlight_me1">IRCF0</text:span> <text:span text:style-name="highlight_sy0">=</text:span> <text:span text:style-name="highlight_nu0">1</text:span><text:span text:style-name="highlight_sy0">;</text:span><text:line-break/><text:tab/><text:span text:style-name="highlight_co1">//ポートの設定 </text:span><text:line-break/><text:tab/>TRISA <text:span text:style-name="highlight_sy0">=</text:span> <text:span text:style-name="highlight_nu6">0b0000000000</text:span><text:span text:style-name="highlight_sy0">;</text:span><text:line-break/><text:tab/>TRISB <text:span text:style-name="highlight_sy0">=</text:span> <text:span text:style-name="highlight_nu6">0b00000001</text:span><text:span text:style-name="highlight_sy0">;</text:span><text:line-break/><text:tab/>TRISC <text:span text:style-name="highlight_sy0">=</text:span> <text:span text:style-name="highlight_nu6">0b00000000</text:span><text:span text:style-name="highlight_sy0">;</text:span><text:line-break/><text:tab/>PORTB.<text:span text:style-name="highlight_me1">F7</text:span> <text:span text:style-name="highlight_sy0">=</text:span> <text:span text:style-name="highlight_nu0">1</text:span><text:span text:style-name="highlight_sy0">;</text:span><text:line-break/><text:tab/><text:span text:style-name="highlight_co1">//ＳＤＣ（ＭＭＣ）の初期化 </text:span><text:line-break/><text:tab/>init_sdc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bps <text:span text:style-name="highlight_sy0">=</text:span> BPS9600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SwitchONcheck<text:span text:style-name="highlight_br0">(</text:span><text:span text:style-name="highlight_br0">)</text:span><text:span text:style-name="highlight_sy0">;</text:span><text:line-break/><text:tab/><text:tab/>LED <text:span text:style-name="highlight_sy0">=</text:span> <text:span text:style-name="highlight_nu0">1</text:span><text:span text:style-name="highlight_sy0">;</text:span><text:line-break/><text:tab/><text:tab/>rs232cProc<text:span text:style-name="highlight_br0">(</text:span><text:span text:style-name="highlight_br0">)</text:span><text:span text:style-name="highlight_sy0">;</text:span><text:line-break/><text:tab/><text:tab/>LED <text:span text:style-name="highlight_sy0">=</text:span> <text:span text:style-name="highlight_nu0">0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1" text:anchor-type="as-char" draw:z-index="1" svg:width="13.229166666667cm" svg:height="9.921875cm"><draw:image xlink:href="Pictures/988cf8a5bf179eb33dbc3f19a075e6f0.png" xlink:type="simple" xlink:show="embed" xlink:actuate="onLoad"/></draw:frame>
<draw:frame draw:style-name="media" draw:name="2" text:anchor-type="as-char" draw:z-index="2" svg:width="9.525cm" style:rel-width="100%" svg:height="7.14375cm" style:rel-height="scale"><draw:image xlink:href="Pictures/019f7d1f3543abb207bd907e3524e324.png" xlink:type="simple" xlink:show="embed" xlink:actuate="onLoad"/></draw:frame><draw:frame draw:style-name="media" draw:name="3" text:anchor-type="as-char" draw:z-index="3" svg:width="9.525cm" style:rel-width="100%" svg:height="7.14375cm" style:rel-height="scale"><draw:image xlink:href="Pictures/f2723c5a5c86c4417d50b40490674aa2.png" xlink:type="simple" xlink:show="embed" xlink:actuate="onLoad"/></draw:frame></text:p>
      <text:p text:style-name="Text_20_body">送信データファイルの例
<draw:frame draw:style-name="media" draw:name="4" text:anchor-type="as-char" draw:z-index="4" svg:width="13.229166666667cm" svg:height="8.97493535496cm"><draw:image xlink:href="Pictures/f5b2e6dd26cac4a94778c07a01929aac.png" xlink:type="simple" xlink:show="embed" xlink:actuate="onLoad"/></draw:frame></text:p>
      <text:p text:style-name="Text_20_body">実行結果(ハイパーターミナルで確認)
<draw:frame draw:style-name="media" draw:name="5" text:anchor-type="as-char" draw:z-index="5" svg:width="13.229166666667cm" svg:height="11.322436849926cm"><draw:image xlink:href="Pictures/a705497facc045001ca94142d4c1f190.png" xlink:type="simple" xlink:show="embed" xlink:actuate="onLoad"/></draw:frame></text:p>
      <text:p text:style-name="Text_20_body">如何ですか?
RS232Cを使用する電子工作では、本ユニットが手元にあれば、効率よく作業を進めることが出来ますね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7:05</meta:creation-date>
    <dc:creator>Generated</dc:creator>
    <dc:date>2026-09-15T09::07:05</dc:date>
    <dc:language>en-US</dc:language>
    <meta:editing-cycles>1</meta:editing-cycles>
    <meta:editing-duration>PT0S</meta:editing-duration>
    <dc:title>elechobby:picdic:otherpic:179</dc:title>
  </office:meta>
</office:document-meta>
</file>