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4afeb631784c947a385066d0ccbc8c.png"/>
  <manifest:file-entry manifest:media-type="image/png" manifest:full-path="Pictures/781c0d1ef744989f45c006786c5586d7.png"/>
  <manifest:file-entry manifest:media-type="image/png" manifest:full-path="Pictures/7cdbe97a91293bc1b774218c20ae379f.png"/>
  <manifest:file-entry manifest:media-type="image/png" manifest:full-path="Pictures/243ed5753a02ce28fb19781f85272763.png"/>
  <manifest:file-entry manifest:media-type="image/png" manifest:full-path="Pictures/be52c342c51bf37e7b3a106977445495.png"/>
  <manifest:file-entry manifest:media-type="image/png" manifest:full-path="Pictures/43f1aac35c1be959d78d9d470e41c024.png"/>
  <manifest:file-entry manifest:media-type="image/png" manifest:full-path="Pictures/a1fb5fb589ba3d359f7feb66947712e4.png"/>
  <manifest:file-entry manifest:media-type="image/png" manifest:full-path="Pictures/e07ae4ebc146b7edccbb1a13fd71686f.png"/>
  <manifest:file-entry manifest:media-type="image/png" manifest:full-path="Pictures/68e7c2ccc04a3263ba97aa0cd1bbe398.png"/>
  <manifest:file-entry manifest:media-type="image/png" manifest:full-path="Pictures/aba93915f3fc6d0dddd3940039cf469e.png"/>
  <manifest:file-entry manifest:media-type="image/png" manifest:full-path="Pictures/27eb8ae086ef93d4936d1773175d6f61.png"/>
  <manifest:file-entry manifest:media-type="image/png" manifest:full-path="Pictures/60ba4fef31a8845ff00b9caea80a6c06.png"/>
  <manifest:file-entry manifest:media-type="image/png" manifest:full-path="Pictures/03d1e80f5e729c30dcdb60f9bf073aca.png"/>
  <manifest:file-entry manifest:media-type="image/png" manifest:full-path="Pictures/c9ff393b45343f0c6299468e02eef9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6"/><text:bookmark-start text:name="__RefHeading___eeprom_reader_writer_sdカード_pic18f2550_1"/><text:bookmark-start text:name="eeprom_reader_writer_sdカード_pic18f2550"/>EEPROM/Reader&amp;Writer(SDカード)(PIC18F2550)<text:bookmark-end text:name="__RefHeading___eeprom_reader_writer_sdカード_pic18f2550_1"/><text:bookmark-end text:name="eeprom_reader_writer_sdカード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近では、EEPROM(Electrically Erasable and Programmable Read Only Memory)の容量の大きなものが、
安価で販売されています。
※2008年10月時点で、秋月電子でマイクロチップ社製の1MビットEEPROM「24LC1025」が450円で販売</text:p>
      <text:p text:style-name="Text_20_body">このEEPROMと8ピンのPIC12F683を組み合わせると、かなりコンパクトなデータロガーが出来ます。
例えば、次の図のように温度センサーを接続した、温度データロガーを作成することにより、
【1秒間隔の記録】
約18時間(131072バイト÷2バイト÷60秒÷60分)
【1分間隔の記録】
約45日間(131072バイト÷2バイト÷60分÷24時間)
【1時間間隔の記録】
約7年間(131072バイト÷2バイト÷24時間÷365日)
の温度データを記録することが出来ます。
<draw:frame draw:style-name="media" draw:name="0" text:anchor-type="as-char" draw:z-index="0" svg:width="13.229166666667cm" svg:height="9.2814153439153cm"><draw:image xlink:href="Pictures/c84afeb631784c947a385066d0ccbc8c.png" xlink:type="simple" xlink:show="embed" xlink:actuate="onLoad"/></draw:frame></text:p>
      <text:p text:style-name="Text_20_body">しかし、EEPROMにデータを蓄積しただけでは意味がありませんので、この蓄積されたデータを何とかして
パソコンに持っていって、グラフ表示等させて分析する必要があります。</text:p>
      <text:p text:style-name="Text_20_body">そこで今回は、EEPROMのデータをSDカードにファイルとして保存したり、逆にSDカード上のファイルのデータを
EEPROMに書き込むユニット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EEPROM￫SDC書き込み処理&gt;</text:p>
      <text:list text:style-name="Numbering_20_1" text:continue-numbering="false">
        <text:list-item>
          <text:p text:style-name="Numbering_20_1_Content_First"> SDカード上のファイル(eep2sdc.txt)をリライトモードでオープンする。</text:p>
        </text:list-item>
        <text:list-item>
          <text:p text:style-name="Numbering_20_1_Content"> EEPROMから16バイト分のデータを読み出す。</text:p>
        </text:list-item>
        <text:list-item>
          <text:p text:style-name="Numbering_20_1_Content"> 読み出したデータをLCDに表示する。</text:p>
        </text:list-item>
        <text:list-item>
          <text:p text:style-name="Numbering_20_1_Content"> 読み出したデータをファイルに書き込む。</text:p>
        </text:list-item>
        <text:list-item>
          <text:p text:style-name="Numbering_20_1_Content_Last"> EEPROMの最後まで、2.~4.を繰り返す。</text:p>
        </text:list-item>
      </text:list>
      <text:p text:style-name="Text_20_body">&lt;SDC￫EEPROM書き込み処理&gt;</text:p>
      <text:list text:style-name="Numbering_20_1" text:continue-numbering="false">
        <text:list-item>
          <text:p text:style-name="Numbering_20_1_Content_First"> SDカード上のファイル(sdc2eep.txt)をリードモードでオープンする。</text:p>
        </text:list-item>
        <text:list-item>
          <text:p text:style-name="Numbering_20_1_Content"> ファイルから16バイト分のデータを読み出す。</text:p>
        </text:list-item>
        <text:list-item>
          <text:p text:style-name="Numbering_20_1_Content"> 読み出したデータをLCDに表示する。</text:p>
        </text:list-item>
        <text:list-item>
          <text:p text:style-name="Numbering_20_1_Content"> 読み出したデータをEEPROMに書き込む。</text:p>
        </text:list-item>
        <text:list-item>
          <text:p text:style-name="Numbering_20_1_Content_Last"> ファイルの最後まで、2.~4.を繰り返す。</text:p>
        </text:list-item>
      </text:list>
      <text:p text:style-name="Text_20_body">&lt;メイン処理&gt;</text:p>
      <text:list text:style-name="Numbering_20_1" text:continue-numbering="false">
        <text:list-item>
          <text:p text:style-name="Numbering_20_1_Content_First"> 内臓モジュール、LCD、MMC等を初期化する。</text:p>
        </text:list-item>
        <text:list-item>
          <text:p text:style-name="Numbering_20_1_Content"> 開始スイッチが押されるのを待つ。</text:p>
        </text:list-item>
        <text:list-item>
          <text:p text:style-name="Numbering_20_1_Content"> モードが、EEPROM￫SDCであれば、&lt;EEPROM￫SDC書き込み処理&gt;を呼び出す。</text:p>
        </text:list-item>
        <text:list-item>
          <text:p text:style-name="Numbering_20_1_Content"> モードが、SDC￫EEPROMであれば、&lt;SDC￫EEPROM書き込み処理&gt;を呼び出す。</text:p>
        </text:list-item>
        <text:list-item>
          <text:p text:style-name="Numbering_20_1_Content_Last"> 2.に戻る。</text:p>
        </text:list-item>
      </text:list>
      <text:p text:style-name="Text_20_body"><draw:frame draw:style-name="media" draw:name="1" text:anchor-type="as-char" draw:z-index="1" svg:width="13.229166666667cm" svg:height="6.3956834532374cm"><draw:image xlink:href="Pictures/781c0d1ef744989f45c006786c5586d7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5.875cm"><draw:image xlink:href="Pictures/7cdbe97a91293bc1b774218c20ae379f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ＥＥＰＲＯＭリーダ＆ライタ（ＳＤカード対応）』 <text:line-break/>　■概要<text:line-break/>　　・ＥＥＰＲＯＭのデータをＳＤカードにファイルとして保存する。<text:line-break/>　　　　→"eep2sdc.txt" <text:line-break/>　　・ＳＤカードにあるファイルをＥＥＰＲＯＭへ書き込む。<text:line-break/>　　　　→"sdc2eep.txt"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<text:tab/><text:tab/>PORTA.F6</text:span><text:line-break/> <text:line-break/><text:span text:style-name="highlight_co2">#define<text:tab/><text:tab/>SW_MODE<text:tab/><text:tab/><text:tab/><text:tab/>PORTA.F3<text:tab/>//EEPROM←→SDC </text:span><text:line-break/><text:span text:style-name="highlight_co2">#define<text:tab/><text:tab/>SW_START<text:tab/><text:tab/><text:tab/>PORTA.F4<text:tab/>//開始 </text:span><text:line-break/><text:span text:style-name="highlight_co2">#define<text:tab/><text:tab/>SW_STOP<text:tab/><text:tab/><text:tab/><text:tab/>PORTA.F5<text:tab/>//停止 </text:span><text:line-break/> <text:line-break/><text:span text:style-name="highlight_co2">#define<text:tab/><text:tab/>ON<text:tab/><text:tab/><text:tab/><text:tab/><text:tab/>1</text:span><text:line-break/><text:span text:style-name="highlight_co2">#define<text:tab/><text:tab/>OFF<text:tab/><text:tab/><text:tab/><text:tab/><text:tab/>0</text:span><text:line-break/> <text:line-break/><text:span text:style-name="highlight_co2">#define<text:tab/><text:tab/>CR<text:tab/><text:tab/><text:tab/><text:tab/><text:tab/>0x0d</text:span><text:line-break/><text:span text:style-name="highlight_co2">#define<text:tab/><text:tab/>LF<text:tab/><text:tab/><text:tab/><text:tab/><text:tab/>0x0a</text:span><text:line-break/> <text:line-break/><text:span text:style-name="highlight_co2">#define<text:tab/><text:tab/>ACK<text:tab/><text:tab/><text:tab/><text:tab/><text:tab/>1</text:span><text:line-break/><text:span text:style-name="highlight_co2">#define<text:tab/><text:tab/>NO_ACK<text:tab/><text:tab/><text:tab/><text:tab/>0</text:span><text:line-break/> <text:line-break/><text:span text:style-name="highlight_co2">#define<text:tab/><text:tab/>DATA_SIZE<text:tab/><text:tab/><text:tab/>16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dataBuf<text:span text:style-name="highlight_br0">[</text:span>DATA_SIZE<text:span text:style-name="highlight_br0">]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Init<text:span text:style-name="highlight_br0">(</text:span><text:span text:style-name="highlight_br0">)</text:span><text:line-break/><text:span text:style-name="highlight_br0">{</text:span><text:line-break/><text:tab/>Soft_I2C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2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Page_Read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1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9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len <text:span text:style-name="highlight_sy0">-</text:span> <text:span text:style-name="highlight_nu0">1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buf<text:span text:style-name="highlight_br0">[</text:span>cnt<text:span text:style-name="highlight_br0">]</text:span> <text:span text:style-name="highlight_sy0">=</text:span> Soft_I2C_Read<text:span text:style-name="highlight_br0">(</text:span>ACK<text:span text:style-name="highlight_br0">)</text:span><text:span text:style-name="highlight_sy0">;</text:span><text:tab/><text:span text:style-name="highlight_co1">//acknowledge </text:span><text:line-break/><text:tab/><text:span text:style-name="highlight_br0">}</text:span><text:line-break/><text:tab/>buf<text:span text:style-name="highlight_br0">[</text:span>cnt<text:span text:style-name="highlight_br0">]</text:span> <text:span text:style-name="highlight_sy0">=</text:span> Soft_I2C_Read<text:span text:style-name="highlight_br0">(</text:span>NO_ACK<text:span text:style-name="highlight_br0">)</text:span><text:span text:style-name="highlight_sy0">;</text:span><text:tab/><text:span text:style-name="highlight_co1">//not acknowledge </text:span><text:line-break/><text:tab/>Soft_I2C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Page_Write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tab/><text:tab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Soft_I2C_Stop<text:span text:style-name="highlight_br0">(</text:span><text:span text:style-name="highlight_br0">)</text:span><text:span text:style-name="highlight_sy0">;</text:span><text:line-break/><text:span text:style-name="highlight_co1">//<text:tab/>Delay_ms(100)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2sdc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addr<text:span text:style-name="highlight_sy0">;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ＭＭＣのファイルのオープン </text:span><text:line-break/><text:tab/>Mmc_Fat_Assign<text:span text:style-name="highlight_br0">(</text:span><text:span text:style-name="highlight_st0">"eep2sdc.txt"</text:span><text:span text:style-name="highlight_sy0">,</text:span> <text:span text:style-name="highlight_nu12">0xA0</text:span><text:span text:style-name="highlight_br0">)</text:span><text:span text:style-name="highlight_sy0">;</text:span><text:line-break/><text:tab/>Mmc_Fat_Rewrite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addr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addr <text:span text:style-name="highlight_sy0">=</text:span> <text:span text:style-name="highlight_nu0">0</text:span><text:span text:style-name="highlight_sy0">;</text:span> addr <text:span text:style-name="highlight_sy0">&lt;</text:span> <text:span text:style-name="highlight_nu12">0x20000</text:span><text:span text:style-name="highlight_sy0">;</text:span> addr <text:span text:style-name="highlight_sy0">+=</text:span> DATA_SIZE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EEPROM_24LC1025_Page_Read<text:span text:style-name="highlight_br0">(</text:span>addr<text:span text:style-name="highlight_sy0">,</text:span> dataBuf<text:span text:style-name="highlight_sy0">,</text:span> DATA_SIZE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DATA_SIZE<text:span text:style-name="highlight_sy0">;</text:span> cnt<text:span text:style-name="highlight_sy0">++</text:span><text:span text:style-name="highlight_br0">)</text:span><text:line-break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dataBuf<text:span text:style-name="highlight_br0">[</text:span>cnt<text:span text:style-name="highlight_br0">]</text:span><text:span text:style-name="highlight_br0">)</text:span><text:span text:style-name="highlight_sy0">;</text:span><text:line-break/><text:tab/><text:tab/>Mmc_Fat_Write<text:span text:style-name="highlight_br0">(</text:span>dataBuf<text:span text:style-name="highlight_sy0">,</text:span> DATA_SIZE<text:span text:style-name="highlight_br0">)</text:span><text:span text:style-name="highlight_sy0">;</text:span><text:line-break/><text:tab/><text:tab/><text:span text:style-name="highlight_co1">//</text:span><text:line-break/><text:tab/><text:tab/>LongToStr<text:span text:style-name="highlight_br0">(</text:span>addr <text:span text:style-name="highlight_sy0">+</text:span> DATA_SIZE<text:span text:style-name="highlight_sy0">,</text:span> data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dataBuf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<text:line-break/><text:tab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dc2eeprom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fsize<text:span text:style-name="highlight_sy0">,</text:span> addr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nt1<text:span text:style-name="highlight_sy0">,</text:span> cnt2<text:span text:style-name="highlight_sy0">,</text:span> round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haracter<text:span text:style-name="highlight_sy0">,</text:span> fraction<text:span text:style-name="highlight_sy0">;</text:span><text:line-break/><text:tab/><text:span text:style-name="highlight_co1">//ＭＭＣのファイルのオープン </text:span><text:line-break/><text:tab/>Mmc_Fat_Assign<text:span text:style-name="highlight_br0">(</text:span><text:span text:style-name="highlight_st0">"sdc2eep.txt"</text:span><text:span text:style-name="highlight_sy0">,</text:span> <text:span text:style-name="highlight_nu0">0</text:span><text:span text:style-name="highlight_br0">)</text:span><text:span text:style-name="highlight_sy0">;</text:span><text:line-break/><text:tab/>Mmc_Fat_Reset<text:span text:style-name="highlight_br0">(</text:span><text:span text:style-name="highlight_sy0">&amp;</text:span>fsize<text:span text:style-name="highlight_br0">)</text:span><text:span text:style-name="highlight_sy0">;</text:span><text:line-break/><text:span text:style-name="highlight_co1">//<text:tab/>fsize = Mmc_Fat_Get_File_Size();</text:span><text:line-break/><text:tab/>round <text:span text:style-name="highlight_sy0">=</text:span> fsize <text:span text:style-name="highlight_sy0">/</text:span> DATA_SIZE<text:span text:style-name="highlight_sy0">;</text:span><text:line-break/><text:tab/>fraction <text:span text:style-name="highlight_sy0">=</text:span> fsize <text:span text:style-name="highlight_sy0">%</text:span> DATA_SIZE<text:span text:style-name="highlight_sy0">;</text:span><text:line-break/><text:tab/><text:span text:style-name="highlight_co1">//</text:span><text:line-break/><text:tab/>addr <text:span text:style-name="highlight_sy0">=</text:span> <text:span text:style-name="highlight_nu0">0</text:span><text:span text:style-name="highlight_sy0">;</text:span> <text:line-break/><text:tab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round<text:span text:style-name="highlight_sy0">;</text:span> cnt1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DATA_SIZE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Mmc_Fat_Read<text:span text:style-name="highlight_br0">(</text:span><text:span text:style-name="highlight_sy0">&amp;</text:span>character<text:span text:style-name="highlight_br0">)</text:span><text:span text:style-name="highlight_sy0">;</text:span><text:line-break/><text:tab/><text:tab/><text:tab/>dataBuf<text:span text:style-name="highlight_br0">[</text:span>cnt2<text:span text:style-name="highlight_br0">]</text:span> <text:span text:style-name="highlight_sy0">=</text:span> character<text:span text:style-name="highlight_sy0">;</text:span><text:line-break/><text:tab/><text:tab/><text:tab/>Lcd_Custom_Chr<text:span text:style-name="highlight_br0">(</text:span><text:span text:style-name="highlight_nu0">2</text:span><text:span text:style-name="highlight_sy0">,</text:span> cnt2 <text:span text:style-name="highlight_sy0">+</text:span> <text:span text:style-name="highlight_nu0">1</text:span><text:span text:style-name="highlight_sy0">,</text:span> character<text:span text:style-name="highlight_br0">)</text:span><text:span text:style-name="highlight_sy0">;</text:span><text:line-break/><text:tab/><text:tab/><text:span text:style-name="highlight_br0">}</text:span><text:line-break/><text:tab/><text:tab/>LED <text:span text:style-name="highlight_sy0">=</text:span> OFF<text:span text:style-name="highlight_sy0">;</text:span><text:line-break/><text:tab/><text:tab/>EEPROM_24LC1025_Page_Write<text:span text:style-name="highlight_br0">(</text:span>addr<text:span text:style-name="highlight_sy0">,</text:span> dataBuf<text:span text:style-name="highlight_sy0">,</text:span> DATA_SIZE<text:span text:style-name="highlight_br0">)</text:span><text:span text:style-name="highlight_sy0">;</text:span><text:line-break/><text:tab/><text:tab/>addr <text:span text:style-name="highlight_sy0">+=</text:span> DATA_SIZE<text:span text:style-name="highlight_sy0">;</text:span><text:line-break/><text:tab/><text:tab/><text:span text:style-name="highlight_co1">//</text:span><text:line-break/><text:tab/><text:tab/>LongToStr<text:span text:style-name="highlight_br0">(</text:span>addr<text:span text:style-name="highlight_sy0">,</text:span> data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dataBuf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STOP <text:span text:style-name="highlight_sy0">==</text:span> <text:span text:style-name="highlight_nu0">0</text:span><text:span text:style-name="highlight_br0">)</text:span><text:line-break/><text:tab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fraction <text:span text:style-name="highlight_sy0">&gt;</text:span> <text:span text:style-name="highlight_nu0">0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fraction<text:span text:style-name="highlight_sy0">;</text:span> cnt2<text:span text:style-name="highlight_sy0">++</text:span><text:span text:style-name="highlight_br0">)</text:span> <text:span text:style-name="highlight_br0">{</text:span><text:line-break/><text:tab/><text:tab/><text:tab/>Mmc_Fat_Read<text:span text:style-name="highlight_br0">(</text:span><text:span text:style-name="highlight_sy0">&amp;</text:span>character<text:span text:style-name="highlight_br0">)</text:span><text:span text:style-name="highlight_sy0">;</text:span><text:line-break/><text:tab/><text:tab/><text:tab/>dataBuf<text:span text:style-name="highlight_br0">[</text:span>cnt2<text:span text:style-name="highlight_br0">]</text:span> <text:span text:style-name="highlight_sy0">=</text:span> character<text:span text:style-name="highlight_sy0">;</text:span><text:line-break/><text:tab/><text:tab/><text:span text:style-name="highlight_br0">}</text:span><text:line-break/><text:tab/><text:tab/>LED <text:span text:style-name="highlight_sy0">=</text:span> OFF<text:span text:style-name="highlight_sy0">;</text:span><text:line-break/><text:tab/><text:tab/>EEPROM_24LC1025_Page_Write<text:span text:style-name="highlight_br0">(</text:span>addr<text:span text:style-name="highlight_sy0">,</text:span> dataBuf<text:span text:style-name="highlight_sy0">,</text:span> fraction<text:span text:style-name="highlight_br0">)</text:span><text:span text:style-name="highlight_sy0">;</text:span><text:line-break/><text:tab/><text:tab/><text:span text:style-name="highlight_co1">//</text:span><text:line-break/><text:tab/><text:tab/>LongToStr<text:span text:style-name="highlight_br0">(</text:span>addr <text:span text:style-name="highlight_sy0">+</text:span> fraction<text:span text:style-name="highlight_sy0">,</text:span> data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dataBuf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OSCCON.<text:span text:style-name="highlight_me1">SCS1</text:span> <text:span text:style-name="highlight_sy0">=</text:span> <text:span text:style-name="highlight_nu0">1</text:span><text:span text:style-name="highlight_sy0">;</text:span><text:line-break/><text:tab/>OSCCON.<text:span text:style-name="highlight_me1">SCS0</text:span> <text:span text:style-name="highlight_sy0">=</text:span> <text:span text:style-name="highlight_nu0">1</text:span>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10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0000001</text:span><text:span text:style-name="highlight_sy0">;</text:span><text:line-break/><text:tab/><text:span text:style-name="highlight_co1">//変数の初期化 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2</text:span><text:span text:style-name="highlight_sy0">,</text:span><text:span text:style-name="highlight_nu0">1</text:span><text:span text:style-name="highlight_sy0">,</text:span><text:span text:style-name="highlight_nu0">0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ＭＭＣの初期化 </text:span><text:line-break/><text:tab/>LED <text:span text:style-name="highlight_sy0">=</text:span> ON<text:span text:style-name="highlight_sy0">;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2</text:span><text:span text:style-name="highlight_br0">)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MMC error!"</text:span><text:span text:style-name="highlight_br0">)</text:span><text:span text:style-name="highlight_sy0">;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LED <text:span text:style-name="highlight_sy0">=</text:span> OFF<text:span text:style-name="highlight_sy0">;</text:span><text:line-break/><text:tab/><text:span text:style-name="highlight_co1">//</text:span><text:line-break/><text:tab/>EEPROM_24LC1025_Ini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EEPROM &lt;-&gt; SDC"</text:span><text:span text:style-name="highlight_br0">)</text:span><text:span text:style-name="highlight_sy0">;</text:span><text:line-break/><text:tab/><text:tab/><text:span text:style-name="highlight_co1">//開始スイッチが押されるのをチェックする。 </text:span><text:line-break/><text:tab/><text:tab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Lcd_Custom_Cmd<text:span text:style-name="highlight_br0">(</text:span>LCD_CLEAR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ROM-&gt;SDC"</text:span><text:span text:style-name="highlight_br0">)</text:span><text:span text:style-name="highlight_sy0">;</text:span><text:line-break/><text:tab/><text:tab/><text:tab/>eeprom2sdc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ROM&lt;-SDC"</text:span><text:span text:style-name="highlight_br0">)</text:span><text:span text:style-name="highlight_sy0">;</text:span><text:line-break/><text:tab/><text:tab/><text:tab/>sdc2eeprom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243ed5753a02ce28fb19781f85272763.png" xlink:type="simple" xlink:show="embed" xlink:actuate="onLoad"/></draw:frame></text:p>
      <text:p text:style-name="Text_20_body">左側:スイッチおよびLED部分です。
右側:24LC1025とPIC18F2550部分です。
<draw:frame draw:style-name="media" draw:name="4" text:anchor-type="as-char" draw:z-index="4" svg:width="9.525cm" style:rel-width="100%" svg:height="7.14375cm" style:rel-height="scale"><draw:image xlink:href="Pictures/be52c342c51bf37e7b3a106977445495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43f1aac35c1be959d78d9d470e41c024.png" xlink:type="simple" xlink:show="embed" xlink:actuate="onLoad"/></draw:frame></text:p>
      <text:p text:style-name="Text_20_body">左側:SDカード部分です。
右側:LCD部分です。起動時の表示画面です。
<draw:frame draw:style-name="media" draw:name="6" text:anchor-type="as-char" draw:z-index="6" svg:width="9.525cm" style:rel-width="100%" svg:height="7.14375cm" style:rel-height="scale"><draw:image xlink:href="Pictures/a1fb5fb589ba3d359f7feb66947712e4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e07ae4ebc146b7edccbb1a13fd71686f.png" xlink:type="simple" xlink:show="embed" xlink:actuate="onLoad"/></draw:frame></text:p>
      <text:p text:style-name="Text_20_body">EEPROM￫SDカードへの書き込み
1行目の右側:書き込んでいるデータのサイズです。
2行目:書き込んでいるデータを表示しています。(高速に変化しますので、目で確認することは困難です)
<draw:frame draw:style-name="media" draw:name="8" text:anchor-type="as-char" draw:z-index="8" svg:width="13.229166666667cm" svg:height="9.921875cm"><draw:image xlink:href="Pictures/68e7c2ccc04a3263ba97aa0cd1bbe398.png" xlink:type="simple" xlink:show="embed" xlink:actuate="onLoad"/></draw:frame></text:p>
      <text:p text:style-name="Text_20_body">SDカード￫EEPROMへの書き込み
1行目の右側:書き込んでいるデータのサイズです。
2行目:書き込んでいるデータを表示しています。(高速に変化しますので、目で確認することは困難です)
<draw:frame draw:style-name="media" draw:name="9" text:anchor-type="as-char" draw:z-index="9" svg:width="13.229166666667cm" svg:height="9.921875cm"><draw:image xlink:href="Pictures/aba93915f3fc6d0dddd3940039cf469e.png" xlink:type="simple" xlink:show="embed" xlink:actuate="onLoad"/></draw:frame></text:p>
      <text:p text:style-name="Text_20_body">SDカード上のファイルです。
EEP2SDC.TXT:EEPROM￫SDカードへ書き込み
SDC2EEP.TXT:SDカード￫EEPROMへ書き込み
<draw:frame draw:style-name="media" draw:name="10" text:anchor-type="as-char" draw:z-index="10" svg:width="14.869583333333cm" svg:height="10.16cm"><draw:image xlink:href="Pictures/27eb8ae086ef93d4936d1773175d6f61.png" xlink:type="simple" xlink:show="embed" xlink:actuate="onLoad"/></draw:frame></text:p>
      <text:p text:style-name="Text_20_body">EEP2SDC.TXTとSDC2EEP.TXTのファイルのサイズです。(131072バイト)
<draw:frame draw:style-name="media" draw:name="11" text:anchor-type="as-char" draw:z-index="11" svg:width="13.229166666667cm" svg:height="7.3841470452447cm"><draw:image xlink:href="Pictures/60ba4fef31a8845ff00b9caea80a6c06.png" xlink:type="simple" xlink:show="embed" xlink:actuate="onLoad"/></draw:frame></text:p>
      <text:p text:style-name="Text_20_body">SDカード￫EEPROMへ書き込むデータの内容例です。(最初の部分)
<draw:frame draw:style-name="media" draw:name="12" text:anchor-type="as-char" draw:z-index="12" svg:width="13.229166666667cm" svg:height="7.1657986111111cm"><draw:image xlink:href="Pictures/03d1e80f5e729c30dcdb60f9bf073aca.png" xlink:type="simple" xlink:show="embed" xlink:actuate="onLoad"/></draw:frame></text:p>
      <text:p text:style-name="Text_20_body">SDカード￫EEPROMへ書き込むデータの内容例です。(最後の部分)
<draw:frame draw:style-name="media" draw:name="13" text:anchor-type="as-char" draw:z-index="13" svg:width="13.229166666667cm" svg:height="7.1757649513213cm"><draw:image xlink:href="Pictures/c9ff393b45343f0c6299468e02eef92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7::09:56</meta:creation-date>
    <dc:creator>Generated</dc:creator>
    <dc:date>2026-09-15T07::09:56</dc:date>
    <dc:language>en-US</dc:language>
    <meta:editing-cycles>1</meta:editing-cycles>
    <meta:editing-duration>PT0S</meta:editing-duration>
    <dc:title>elechobby:picdic:otherpic:176</dc:title>
  </office:meta>
</office:document-meta>
</file>