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d47ac0a9da59f89a49bcc4f7af68fa.png"/>
  <manifest:file-entry manifest:media-type="image/png" manifest:full-path="Pictures/ff2ab8c57d597b99e9717fbd62797e1e.png"/>
  <manifest:file-entry manifest:media-type="image/png" manifest:full-path="Pictures/f2d2a4c12720458953d5b0e460fafe44.png"/>
  <manifest:file-entry manifest:media-type="image/png" manifest:full-path="Pictures/5071cd3d6024b34ccb155df941aa3b5c.png"/>
  <manifest:file-entry manifest:media-type="image/png" manifest:full-path="Pictures/6f46bd76ba8478667a1031d6ee2e1e8a.png"/>
  <manifest:file-entry manifest:media-type="image/png" manifest:full-path="Pictures/edc305a3bf97a379d2905444a42d09cc.png"/>
  <manifest:file-entry manifest:media-type="image/png" manifest:full-path="Pictures/8622b21eed5f939db67e8fc30b6dfe95.png"/>
  <manifest:file-entry manifest:media-type="image/png" manifest:full-path="Pictures/fd2ad4f82ca6dcd83c04f5ee509b78f3.png"/>
  <manifest:file-entry manifest:media-type="image/png" manifest:full-path="Pictures/e3abfc4b389df94b1db6fe392226009e.png"/>
  <manifest:file-entry manifest:media-type="image/png" manifest:full-path="Pictures/0163e39d939c42cbf665744b77b1af9a.png"/>
  <manifest:file-entry manifest:media-type="image/png" manifest:full-path="Pictures/c631af1f69bea4deab81d26e27cc0574.png"/>
  <manifest:file-entry manifest:media-type="image/png" manifest:full-path="Pictures/6457782c24da8f9eb65fa361800c24b3.png"/>
  <manifest:file-entry manifest:media-type="image/png" manifest:full-path="Pictures/1df3c3eda59c3b21127d07142bc400bc.png"/>
  <manifest:file-entry manifest:media-type="image/png" manifest:full-path="Pictures/82b2c668bf759ec3850013547490e1e6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5"/><text:bookmark-start text:name="__RefHeading___周波数カウンタv8_ロガー機能搭載_pic18f2550_1"/><text:bookmark-start text:name="周波数カウンタv8_ロガー機能搭載_pic18f2550"/>周波数カウンタV8(ロガー機能搭載)(PIC18F2550)<text:bookmark-end text:name="__RefHeading___周波数カウンタv8_ロガー機能搭載_pic18f2550_1"/><text:bookmark-end text:name="周波数カウンタv8_ロガー機能搭載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今まで製作した、周波数カウンタは、測定結果をLCDに表示させるだけでしたが、今回は測定結果を、LCDに表示させるとともに、SDカードにも、ファイルとして保存するようにしました。
これにより、VFO等の発振器の周波数ドリフトを測定することが容易になります。</text:p>
      <text:p text:style-name="Text_20_body">&lt;仕様&gt;
◆ゲートタイム(1秒、0.1秒)
◆プリスケール値(1/1、1/8)
◆表示単位(Hz、kHz)
◆測定結果表示(LCD)
◆測定結果記録(SDカード)
◆精度(1Hz、8Hz、10Hz、80Hz)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16シリーズでは、16ビットTIMERが、1個だけでしたが、PIC18シリーズでは、3個に増えたので、周波数カウンタが、作りやすくなりました。</text:p>
      <text:p text:style-name="Text_20_body">TIMER1(16ビット)を入力周波数のカウント用に、TIMER3(16ビット)をゲート時間用に使いました。
入力周波数のカウント用には、TIMER0(16ビット)も検討してみたのですが、次の理由で使用をやめました。</text:p>
      <text:list text:style-name="List_20_1" text:continue-numbering="false">
        <text:list-item>
          <text:p text:style-name="List_20_1_Content_First"> TIMER0には、TMR1ONやTMR3ONのような、TIMER停止機能が無い。(ゲートの開閉に不向き)</text:p>
        </text:list-item>
        <text:list-item>
          <text:p text:style-name="List_20_1_Content_Last"> 外部クロック入力同期制御をOFFにすることが出来ない。(高い周波数測定に不向き)</text:p>
        </text:list-item>
      </text:list>
      <text:p text:style-name="Text_20_body">TIMER1とTIMER3は、ブロックダイアグラムを見ても分かりますように、TIMER0のこれらの問題を解決することが出来ます。
両方とも殆ど同じような構造になっています。</text:p>
      <text:p text:style-name="Text_20_body">&lt;TIMER1のブロックダイアグラム&gt;
<draw:frame draw:style-name="media" draw:name="0" text:anchor-type="as-char" draw:z-index="0" svg:width="13.229166666667cm" svg:height="4.9229226532567cm"><draw:image xlink:href="Pictures/c9d47ac0a9da59f89a49bcc4f7af68fa.png" xlink:type="simple" xlink:show="embed" xlink:actuate="onLoad"/></draw:frame></text:p>
      <text:p text:style-name="Text_20_body">&lt;TIMER3のブロックダイアグラム&gt;
<draw:frame draw:style-name="media" draw:name="1" text:anchor-type="as-char" draw:z-index="1" svg:width="13.229166666667cm" svg:height="4.8849078065134cm"><draw:image xlink:href="Pictures/ff2ab8c57d597b99e9717fbd62797e1e.png" xlink:type="simple" xlink:show="embed" xlink:actuate="onLoad"/></draw:frame></text:p>
      <text:p text:style-name="Text_20_body">測定した結果を、SDカードへ記録する方法は、</text:p>
      <text:list text:style-name="List_20_1" text:continue-numbering="false">
        <text:list-item>
          <text:p text:style-name="List_20_1_Content_First"> アナログデータロガーV3(SDカード対応)</text:p>
        </text:list-item>
        <text:list-item>
          <text:p text:style-name="List_20_1_Content"> アナログデータロガーV4(SDカード対応)</text:p>
        </text:list-item>
        <text:list-item>
          <text:p text:style-name="List_20_1_Content_Last"> SDカードReader&amp;Writer(RS232C)</text:p>
        </text:list-item>
      </text:list>
      <text:p text:style-name="Text_20_body">等で説明していますので、ここでは説明を省略します。</text:p>
      <text:p text:style-name="Text_20_body">&lt;処理の流れ&gt;</text:p>
      <text:list text:style-name="Numbering_20_1" text:continue-numbering="false">
        <text:list-item>
          <text:p text:style-name="Numbering_20_1_Content_First"> ポートやLCD、MMC等を初期化する。</text:p>
        </text:list-item>
        <text:list-item>
          <text:p text:style-name="Numbering_20_1_Content"> 開始スイッチが押されるのを待つ。</text:p>
        </text:list-item>
        <text:list-item>
          <text:p text:style-name="Numbering_20_1_Content"> SDカードにファイル“log.csv“をリライトモードでアサインする。</text:p>
        </text:list-item>
        <text:list-item>
          <text:p text:style-name="Numbering_20_1_Content"> 周波数を測定する。</text:p>
        </text:list-item>
        <text:list-item>
          <text:p text:style-name="Numbering_20_1_Content"> SW1(プリスケーラの切り替え)をチェックし、1/1または1/8を設定する。</text:p>
        </text:list-item>
        <text:list-item>
          <text:p text:style-name="Numbering_20_1_Content"> SW2(ゲートタイムの切り替え)をチェックし、1秒または0.1秒を設定する。</text:p>
        </text:list-item>
        <text:list-item>
          <text:p text:style-name="Numbering_20_1_Content"> SW3(表示レンジの切り替え)をチェックし、HzまたはkHzを設定する。</text:p>
        </text:list-item>
        <text:list-item>
          <text:p text:style-name="Numbering_20_1_Content"> 測定結果をLCDに表示する。</text:p>
        </text:list-item>
        <text:list-item>
          <text:p text:style-name="Numbering_20_1_Content"> 測定結果をファイル“log.csv”に書き込む。</text:p>
        </text:list-item>
        <text:list-item>
          <text:p text:style-name="Numbering_20_1_Content"> 停止スイッチが押されるまで、4.~9.の処理を繰り返す。</text:p>
        </text:list-item>
        <text:list-item>
          <text:p text:style-name="Numbering_20_1_Content_Last"> 停止スイッチが押されると、2.へ戻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3.229166666667cm" svg:height="17.580287929125cm"><draw:image xlink:href="Pictures/f2d2a4c12720458953d5b0e460fafe4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周波数カウンタＶ８（ＳＤカード対応）』<text:line-break/>　■概要<text:line-break/>　　TIMER1（16ビット）をカウント用、TIMER3（16ビット）をゲート時間用<text:line-break/>　　に使用することにより、全体の処理を簡易化。<text:line-break/>　　測定結果は、ＬＣＤへの表示とＳＤカードへの保存（ロガー）を可能とした。<text:line-break/>　　これにより、ＶＦＯ等の発振器の周波数ドリフトを測定することが容易となる。 <text:line-break/>　■仕様 <text:line-break/>　　・ゲートタイム：１秒、０．１秒 <text:line-break/>　　・プリスケール：１／１、１／８<text:line-break/>　　・表示単位：Ｈｚ、ｋＨｚ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<text:tab/><text:tab/>PORTB.F3</text:span><text:line-break/> <text:line-break/><text:span text:style-name="highlight_co2">#define<text:tab/><text:tab/>SW_START<text:tab/><text:tab/><text:tab/>PORTA.F3<text:tab/>//測定開始 </text:span><text:line-break/><text:span text:style-name="highlight_co2">#define<text:tab/><text:tab/>SW_STOP<text:tab/><text:tab/><text:tab/><text:tab/>PORTA.F4<text:tab/>//測定停止 </text:span><text:line-break/> <text:line-break/><text:span text:style-name="highlight_co2">#define<text:tab/><text:tab/>SW1<text:tab/><text:tab/><text:tab/><text:tab/><text:tab/>PORTA.F5<text:tab/>//プリスケーラの切り替え</text:span><text:line-break/><text:span text:style-name="highlight_co2">#define<text:tab/><text:tab/>SW2<text:tab/><text:tab/><text:tab/><text:tab/><text:tab/>PORTA.F6<text:tab/>//ゲートタイムの切り替え</text:span><text:line-break/><text:span text:style-name="highlight_co2">#define<text:tab/><text:tab/>SW3<text:tab/><text:tab/><text:tab/><text:tab/><text:tab/>PORTE.F3<text:tab/>//表示レンジの切り替え</text:span><text:line-break/> <text:line-break/><text:span text:style-name="highlight_co2">#define<text:tab/><text:tab/>ON<text:tab/><text:tab/><text:tab/><text:tab/><text:tab/>1</text:span><text:line-break/><text:span text:style-name="highlight_co2">#define<text:tab/><text:tab/>OFF<text:tab/><text:tab/><text:tab/><text:tab/><text:tab/>0</text:span><text:line-break/> <text:line-break/><text:span text:style-name="highlight_co2">#define<text:tab/><text:tab/>CR<text:tab/><text:tab/><text:tab/><text:tab/><text:tab/>0x0d</text:span><text:line-break/><text:span text:style-name="highlight_co2">#define<text:tab/><text:tab/>LF<text:tab/><text:tab/><text:tab/><text:tab/><text:tab/>0x0a</text:span><text:line-break/> <text:line-break/><text:span text:style-name="highlight_co2">#define<text:tab/><text:tab/>GATETIME_100MSEC<text:tab/>10</text:span><text:line-break/><text:span text:style-name="highlight_co2">#define<text:tab/><text:tab/>GATETIME_1SEC<text:tab/><text:tab/>1</text:span><text:line-break/> <text:line-break/><text:span text:style-name="highlight_co2">#define<text:tab/><text:tab/>preScale_1<text:tab/><text:tab/><text:tab/>1</text:span><text:line-break/><text:span text:style-name="highlight_co2">#define<text:tab/><text:tab/>preScale_2<text:tab/><text:tab/><text:tab/>2</text:span><text:line-break/><text:span text:style-name="highlight_co2">#define<text:tab/><text:tab/>preScale_4<text:tab/><text:tab/><text:tab/>4</text:span><text:line-break/><text:span text:style-name="highlight_co2">#define<text:tab/><text:tab/>preScale_8<text:tab/><text:tab/><text:tab/>8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MeasurementCnt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2.<text:span text:style-name="highlight_me1">TMR3IF</text:span> <text:span text:style-name="highlight_sy0">==</text:span> ON<text:span text:style-name="highlight_br0">)</text:span> <text:span text:style-name="highlight_br0">{</text:span><text:line-break/><text:tab/><text:tab/>PIR2.<text:span text:style-name="highlight_me1">TMR3IF</text:span> <text:span text:style-name="highlight_sy0">=</text:span> OFF<text:span text:style-name="highlight_sy0">;</text:span><text:line-break/><text:tab/><text:tab/><text:span text:style-name="highlight_co1">//</text:span><text:line-break/><text:tab/><text:tab/>MeasurementCnt<text:span text:style-name="highlight_sy0">--;</text:span><text:line-break/><text:tab/><text:tab/><text:span text:style-name="highlight_kw1">if</text:span> <text:span text:style-name="highlight_br0">(</text:span>MeasurementCnt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1CON.<text:span text:style-name="highlight_me1">TMR1ON</text:span> <text:span text:style-name="highlight_sy0">=</text:span> OFF<text:span text:style-name="highlight_sy0">;</text:span><text:tab/><text:span text:style-name="highlight_co1">// ゲートを閉める。 </text:span><text:line-break/><text:tab/><text:tab/><text:tab/>T3CON.<text:span text:style-name="highlight_me1">TMR3ON</text:span> <text:span text:style-name="highlight_sy0">=</text:span> OFF<text:span text:style-name="highlight_sy0">;</text:span><text:tab/><text:span text:style-name="highlight_co1">// TIMER3を停止する。 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FreqMeasurement<text:span text:style-name="highlight_br0">(</text:span><text:span text:style-name="highlight_kw4">short</text:span> gateTime<text:span text:style-name="highlight_sy0">,</text:span> <text:span text:style-name="highlight_kw4">short</text:span> preScale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OFF<text:span text:style-name="highlight_sy0">;</text:span><text:line-break/><text:tab/>PIR1.<text:span text:style-name="highlight_me1">TMR1IF</text:span> <text:span text:style-name="highlight_sy0">=</text:span> OFF<text:span text:style-name="highlight_sy0">;</text:span><text:line-break/><text:tab/>T1CON.<text:span text:style-name="highlight_me1">T1RUN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preScale<text:span text:style-name="highlight_br0">)</text:span> <text:span text:style-name="highlight_br0">{</text:span><text:line-break/><text:tab/><text:span text:style-name="highlight_kw1">case</text:span> preScale_1<text:span text:style-name="highlight_sy0">:</text:span><text:line-break/><text:tab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preScale_2<text:span text:style-name="highlight_sy0">:</text:span><text:line-break/><text:tab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preScale_4<text:span text:style-name="highlight_sy0">:</text:span><text:line-break/><text:tab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preScale_8<text:span text:style-name="highlight_sy0">:</text:span><text:line-break/><text:tab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T1CON.<text:span text:style-name="highlight_me1">T1OSCEN</text:span> <text:span text:style-name="highlight_sy0">=</text:span> <text:span text:style-name="highlight_nu0">0</text:span><text:span text:style-name="highlight_sy0">;</text:span><text:line-break/><text:tab/>T1CON.<text:span text:style-name="highlight_me1">NOT_T1SYNC</text:span> <text:span text:style-name="highlight_sy0">=</text:span> <text:span text:style-name="highlight_nu0">1</text:span><text:span text:style-name="highlight_sy0">;</text:span><text:line-break/><text:tab/>T1CON.<text:span text:style-name="highlight_me1">TMR1CS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OFF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TIMER3の設定</text:span><text:line-break/><text:tab/>PIE2.<text:span text:style-name="highlight_me1">TMR3IE</text:span> <text:span text:style-name="highlight_sy0">=</text:span> ON<text:span text:style-name="highlight_sy0">;</text:span><text:line-break/><text:tab/>PIR2.<text:span text:style-name="highlight_me1">TMR3IF</text:span> <text:span text:style-name="highlight_sy0">=</text:span> OFF<text:span text:style-name="highlight_sy0">;</text:span><text:line-break/><text:tab/>T3CON.<text:span text:style-name="highlight_me1">T3CKPS1</text:span> <text:span text:style-name="highlight_sy0">=</text:span> <text:span text:style-name="highlight_nu0">1</text:span><text:span text:style-name="highlight_sy0">;</text:span><text:line-break/><text:tab/>T3CON.<text:span text:style-name="highlight_me1">T3CKPS0</text:span> <text:span text:style-name="highlight_sy0">=</text:span> <text:span text:style-name="highlight_nu0">1</text:span><text:span text:style-name="highlight_sy0">;</text:span><text:line-break/><text:tab/>T3CON.<text:span text:style-name="highlight_me1">NOT_T3SYNC</text:span> <text:span text:style-name="highlight_sy0">=</text:span> <text:span text:style-name="highlight_nu0">1</text:span><text:span text:style-name="highlight_sy0">;</text:span><text:line-break/><text:tab/>T3CON.<text:span text:style-name="highlight_me1">TMR3CS</text:span> <text:span text:style-name="highlight_sy0">=</text:span> <text:span text:style-name="highlight_nu0">0</text:span><text:span text:style-name="highlight_sy0">;</text:span><text:line-break/><text:tab/>T3CON.<text:span text:style-name="highlight_me1">TMR3ON</text:span> <text:span text:style-name="highlight_sy0">=</text:span> OFF<text:span text:style-name="highlight_sy0">;</text:span><text:line-break/><text:tab/><text:span text:style-name="highlight_kw1">switch</text:span> <text:span text:style-name="highlight_br0">(</text:span>gateTime<text:span text:style-name="highlight_br0">)</text:span> <text:span text:style-name="highlight_br0">{</text:span><text:line-break/><text:tab/><text:span text:style-name="highlight_kw1">case</text:span> GATETIME_1SEC<text:span text:style-name="highlight_sy0">:</text:span><text:line-break/><text:tab/><text:tab/>MeasurementCnt <text:span text:style-name="highlight_sy0">=</text:span> <text:span text:style-name="highlight_nu0">8</text:span><text:span text:style-name="highlight_sy0">;</text:span><text:line-break/><text:tab/><text:tab/>TMR3L <text:span text:style-name="highlight_sy0">=</text:span> <text:span text:style-name="highlight_nu12">0xE0</text:span><text:span text:style-name="highlight_sy0">;</text:span><text:tab/><text:tab/><text:span text:style-name="highlight_co1">// 500000=1/((1/16000000) * 4 * 8)</text:span><text:line-break/><text:tab/><text:tab/>TMR3H <text:span text:style-name="highlight_sy0">=</text:span> <text:span text:style-name="highlight_nu12">0x5E</text:span><text:span text:style-name="highlight_sy0">;</text:span><text:tab/><text:tab/><text:span text:style-name="highlight_co1">// 0x5EE0=65536-(500000-(65536*7))</text:span><text:line-break/><text:tab/><text:tab/><text:span text:style-name="highlight_kw2">break</text:span><text:span text:style-name="highlight_sy0">;</text:span><text:line-break/><text:tab/><text:span text:style-name="highlight_kw1">case</text:span> GATETIME_100MSEC<text:span text:style-name="highlight_sy0">:</text:span><text:line-break/><text:tab/><text:tab/>MeasurementCnt <text:span text:style-name="highlight_sy0">=</text:span> <text:span text:style-name="highlight_nu0">1</text:span><text:span text:style-name="highlight_sy0">;</text:span><text:line-break/><text:tab/><text:tab/>TMR3L <text:span text:style-name="highlight_sy0">=</text:span> <text:span text:style-name="highlight_nu12">0xB0</text:span><text:span text:style-name="highlight_sy0">;</text:span><text:tab/><text:tab/><text:span text:style-name="highlight_co1">// 50000=0.1/((1/16000000) * 4 * 8)</text:span><text:line-break/><text:tab/><text:tab/>TMR3H <text:span text:style-name="highlight_sy0">=</text:span> <text:span text:style-name="highlight_nu12">0x3C</text:span><text:span text:style-name="highlight_sy0">;</text:span><text:tab/><text:tab/><text:span text:style-name="highlight_co1">// 0x3CB0=65536-50000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freq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ON<text:span text:style-name="highlight_sy0">;</text:span><text:line-break/><text:tab/>INTCON.<text:span text:style-name="highlight_me1">GIE</text:span> <text:span text:style-name="highlight_sy0">=</text:span> ON<text:span text:style-name="highlight_sy0">;</text:span><text:line-break/><text:tab/><text:span text:style-name="highlight_co1">// 開始 </text:span><text:line-break/><text:tab/>T3CON.<text:span text:style-name="highlight_me1">TMR3ON</text:span> <text:span text:style-name="highlight_sy0">=</text:span> ON<text:span text:style-name="highlight_sy0">;</text:span><text:tab/><text:span text:style-name="highlight_co1">//タイマを開始する。 </text:span><text:line-break/><text:tab/><text:span text:style-name="highlight_co1">//<text:tab/>Delay</text:span><text:line-break/><text:tab/>Delay_Cyc<text:span text:style-name="highlight_br0">(</text:span><text:span text:style-name="highlight_nu0">1</text:span><text:span text:style-name="highlight_br0">)</text:span>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ON<text:span text:style-name="highlight_sy0">;</text:span><text:tab/><text:span text:style-name="highlight_co1">//ゲートを開ける。</text:span><text:line-break/><text:tab/><text:span text:style-name="highlight_co1">// 測定 </text:span><text:line-break/><text:tab/><text:span text:style-name="highlight_kw1">while</text:span> <text:span text:style-name="highlight_br0">(</text:span>T3CON.<text:span text:style-name="highlight_me1">TMR3ON</text:span> <text:span text:style-name="highlight_sy0">!=</text:span> OFF<text:span text:style-name="highlight_br0">)</text:span> <text:span text:style-name="highlight_br0">{</text:span><text:line-break/><text:tab/><text:tab/><text:span text:style-name="highlight_kw1">if</text:span> <text:span text:style-name="highlight_br0">(</text:span>PIR1.<text:span text:style-name="highlight_me1">TMR1IF</text:span> <text:span text:style-name="highlight_sy0">==</text:span> ON<text:span text:style-name="highlight_br0">)</text:span> <text:span text:style-name="highlight_br0">{</text:span><text:line-break/><text:tab/><text:tab/><text:tab/>PIR1.<text:span text:style-name="highlight_me1">TMR1IF</text:span> <text:span text:style-name="highlight_sy0">=</text:span> OFF<text:span text:style-name="highlight_sy0">;</text:span><text:line-break/><text:tab/><text:tab/><text:tab/>freq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ON<text:span text:style-name="highlight_br0">)</text:span> <text:span text:style-name="highlight_br0">{</text:span><text:line-break/><text:tab/><text:tab/>PIR1.<text:span text:style-name="highlight_me1">TMR1IF</text:span> <text:span text:style-name="highlight_sy0">=</text:span> OFF<text:span text:style-name="highlight_sy0">;</text:span><text:line-break/><text:tab/><text:tab/>freq<text:span text:style-name="highlight_sy0">++;</text:span><text:line-break/><text:tab/><text:span text:style-name="highlight_br0">}</text:span><text:line-break/><text:tab/><text:span text:style-name="highlight_co1">//換算 </text:span><text:line-break/><text:tab/>freq <text:span text:style-name="highlight_sy0">=</text:span> freq <text:span text:style-name="highlight_sy0">*</text:span> <text:span text:style-name="highlight_nu0">65536</text:span><text:span text:style-name="highlight_sy0">;</text:span><text:line-break/><text:tab/>freq <text:span text:style-name="highlight_sy0">=</text:span> freq <text:span text:style-name="highlight_sy0">+</text:span> <text:span text:style-name="highlight_br0">(</text:span><text:span text:style-name="highlight_br0">(</text:span><text:span text:style-name="highlight_kw4">unsigned</text:span><text:span text:style-name="highlight_br0">)</text:span>TMR1H <text:span text:style-name="highlight_sy0">*</text:span> <text:span text:style-name="highlight_nu0">256</text:span><text:span text:style-name="highlight_br0">)</text:span> <text:span text:style-name="highlight_sy0">+</text:span> <text:span text:style-name="highlight_br0">(</text:span><text:span text:style-name="highlight_kw4">unsigned</text:span><text:span text:style-name="highlight_br0">)</text:span>TMR1L<text:span text:style-name="highlight_sy0">;</text:span><text:line-break/><text:tab/>freq <text:span text:style-name="highlight_sy0">=</text:span> freq <text:span text:style-name="highlight_sy0">*</text:span> preScale <text:span text:style-name="highlight_sy0">*</text:span> gateTime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freq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char</text:span><text:tab/><text:tab/><text:tab/><text:tab/>buf<text:span text:style-name="highlight_br0">[</text:span><text:span text:style-name="highlight_nu0">50</text:span><text:span text:style-name="highlight_br0">]</text:span><text:span text:style-name="highlight_sy0">,</text:span> <text:span text:style-name="highlight_sy0">*</text:span>msg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,</text:span> temp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,</text:span> preScale<text:span text:style-name="highlight_sy0">,</text:span> gateTime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111110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00000001</text:span><text:span text:style-name="highlight_sy0">;</text:span><text:line-break/><text:tab/><text:span text:style-name="highlight_co1">//変数の初期化 </text:span><text:line-break/><text:tab/>preScale <text:span text:style-name="highlight_sy0">=</text:span> preScale_1<text:span text:style-name="highlight_sy0">;</text:span><text:line-break/><text:tab/>gateTime <text:span text:style-name="highlight_sy0">=</text:span> GATETIME_1SEC<text:span text:style-name="highlight_sy0">;</text:span><text:line-break/><text:tab/><text:span text:style-name="highlight_co1">//ＬＣＤ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A<text:span text:style-name="highlight_sy0">,</text:span><text:span text:style-name="highlight_nu0">2</text:span><text:span text:style-name="highlight_sy0">,</text:span><text:span text:style-name="highlight_nu0">1</text:span><text:span text:style-name="highlight_sy0">,</text:span><text:span text:style-name="highlight_nu0">0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1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ＭＭＣの初期化 </text:span><text:line-break/><text:tab/>LED <text:span text:style-name="highlight_sy0">=</text:span> ON<text:span text:style-name="highlight_sy0">;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2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MMC error!"</text:span><text:span text:style-name="highlight_br0">)</text:span><text:span text:style-name="highlight_sy0">;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LED <text:span text:style-name="highlight_sy0">=</text:span> OFF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開始スイッチが押されるのをチェックする。 </text:span><text:line-break/><text:tab/><text:tab/><text:span text:style-name="highlight_kw1">while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ＭＭＣのファイルのオープン </text:span><text:line-break/><text:tab/><text:tab/>Mmc_Fat_Assign<text:span text:style-name="highlight_br0">(</text:span><text:span text:style-name="highlight_st0">"log.csv"</text:span><text:span text:style-name="highlight_sy0">,</text:span> <text:span text:style-name="highlight_nu12">0xA0</text:span><text:span text:style-name="highlight_br0">)</text:span><text:span text:style-name="highlight_sy0">;</text:span><text:line-break/><text:tab/><text:tab/>Mmc_Fat_Rewrite<text:span text:style-name="highlight_br0">(</text:span><text:span text:style-name="highlight_br0">)</text:span><text:span text:style-name="highlight_sy0">;</text:span><text:line-break/><text:tab/><text:tab/>Mmc_Fat_Write<text:span text:style-name="highlight_br0">(</text:span><text:span text:style-name="highlight_st0">"$START<text:span text:style-name="highlight_es1">\r</text:span><text:span text:style-name="highlight_es1">\n</text:span>"</text:span><text:span text:style-name="highlight_sy0">,</text:span> <text:span text:style-name="highlight_nu0">8</text:span><text:span text:style-name="highlight_br0">)</text:span><text:span text:style-name="highlight_sy0">;</text:span><text:line-break/><text:tab/><text:tab/><text:span text:style-name="highlight_co1">//停止スイッチが押されるまで処理を繰り返す。 </text:span><text:line-break/><text:tab/><text:tab/><text:span text:style-name="highlight_kw1">while</text:span> <text:span text:style-name="highlight_br0">(</text:span>SW_STOP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co1">//周波数の測定 </text:span><text:line-break/><text:tab/><text:tab/><text:tab/>LED <text:span text:style-name="highlight_sy0">=</text:span> ON<text:span text:style-name="highlight_sy0">;</text:span><text:line-break/><text:tab/><text:tab/><text:tab/>freq <text:span text:style-name="highlight_sy0">=</text:span> FreqMeasurement<text:span text:style-name="highlight_br0">(</text:span>gateTime<text:span text:style-name="highlight_sy0">,</text:span> preScale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<text:span text:style-name="highlight_co1">// プリスケーラの切り替え</text:span><text:line-break/><text:tab/><text:tab/><text:tab/><text:span text:style-name="highlight_kw1">if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preScale <text:span text:style-name="highlight_sy0">=</text:span> preScale_1<text:span text:style-name="highlight_sy0">;</text:span><text:line-break/><text:tab/><text:tab/><text:tab/><text:tab/>msg <text:span text:style-name="highlight_sy0">=</text:span> <text:span text:style-name="highlight_st0">"1/1 "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reScale <text:span text:style-name="highlight_sy0">=</text:span> preScale_8<text:span text:style-name="highlight_sy0">;</text:span><text:line-break/><text:tab/><text:tab/><text:tab/><text:tab/>msg <text:span text:style-name="highlight_sy0">=</text:span> <text:span text:style-name="highlight_st0">"1/8 "</text:span><text:span text:style-name="highlight_sy0">;</text:span><text:line-break/><text:tab/><text:tab/><text:tab/><text:span text:style-name="highlight_br0">}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msg<text:span text:style-name="highlight_br0">)</text:span><text:span text:style-name="highlight_sy0">;</text:span><text:line-break/><text:tab/><text:tab/><text:tab/><text:span text:style-name="highlight_co1">// ゲートタイムの切り替え</text:span><text:line-break/><text:tab/><text:tab/><text:tab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gateTime <text:span text:style-name="highlight_sy0">=</text:span> GATETIME_1SEC<text:span text:style-name="highlight_sy0">;</text:span><text:line-break/><text:tab/><text:tab/><text:tab/><text:tab/>msg <text:span text:style-name="highlight_sy0">=</text:span> <text:span text:style-name="highlight_st0">"1sec<text:s text:c="3"/>"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gateTime <text:span text:style-name="highlight_sy0">=</text:span> GATETIME_100MSEC<text:span text:style-name="highlight_sy0">;</text:span><text:line-break/><text:tab/><text:tab/><text:tab/><text:tab/>msg <text:span text:style-name="highlight_sy0">=</text:span> <text:span text:style-name="highlight_st0">"0.1sec "</text:span><text:span text:style-name="highlight_sy0">;</text:span><text:line-break/><text:tab/><text:tab/><text:tab/><text:span text:style-name="highlight_br0">}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msg<text:span text:style-name="highlight_br0">)</text:span><text:span text:style-name="highlight_sy0">;</text:span><text:line-break/><text:tab/><text:tab/><text:tab/><text:span text:style-name="highlight_co1">// 表示レンジの切り替え</text:span><text:line-break/><text:tab/><text:tab/><text:tab/><text:span text:style-name="highlight_kw1">if</text:span> <text:span text:style-name="highlight_br0">(</text:span>SW3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<text:tab/><text:tab/>msg <text:span text:style-name="highlight_sy0">=</text:span> <text:span text:style-name="highlight_st0">"Hz "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temp <text:span text:style-name="highlight_sy0">=</text:span> freq <text:span text:style-name="highlight_sy0">/</text:span> <text:span text:style-name="highlight_nu0">1000</text:span><text:span text:style-name="highlight_sy0">;</text:span><text:line-break/><text:tab/><text:tab/><text:tab/><text:tab/><text:span text:style-name="highlight_kw1">if</text:span> <text:span text:style-name="highlight_br0">(</text:span><text:span text:style-name="highlight_br0">(</text:span>freq <text:span text:style-name="highlight_sy0">-</text:span> <text:span text:style-name="highlight_br0">(</text:span>temp <text:span text:style-name="highlight_sy0">*</text:span> <text:span text:style-name="highlight_nu0">1000</text:span><text:span text:style-name="highlight_br0">)</text:span><text:span text:style-name="highlight_br0">)</text:span> <text:span text:style-name="highlight_sy0">&gt;</text:span> <text:span text:style-name="highlight_nu0">500</text:span><text:span text:style-name="highlight_br0">)</text:span> <text:span text:style-name="highlight_br0">{</text:span><text:line-break/><text:tab/><text:tab/><text:tab/><text:tab/><text:tab/>temp<text:span text:style-name="highlight_sy0">++;</text:span><text:line-break/><text:tab/><text:tab/><text:tab/><text:tab/><text:span text:style-name="highlight_br0">}</text:span><text:line-break/><text:tab/><text:tab/><text:tab/><text:tab/>LongToStr<text:span text:style-name="highlight_br0">(</text:span>temp<text:span text:style-name="highlight_sy0">,</text:span> buf<text:span text:style-name="highlight_br0">)</text:span><text:span text:style-name="highlight_sy0">;</text:span><text:line-break/><text:tab/><text:tab/><text:tab/><text:tab/>msg <text:span text:style-name="highlight_sy0">=</text:span> <text:span text:style-name="highlight_st0">"kHz"</text:span><text:span text:style-name="highlight_sy0">;</text:span><text:line-break/><text:tab/><text:tab/><text:tab/><text:span text:style-name="highlight_br0">}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msg<text:span text:style-name="highlight_br0">)</text:span><text:span text:style-name="highlight_sy0">;</text:span><text:line-break/><text:tab/><text:tab/><text:tab/><text:span text:style-name="highlight_co1">// 周波数の表示とＭＭＣへの書き込み 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buf<text:span text:style-name="highlight_br0">[</text:span><text:span text:style-name="highlight_nu0">11</text:span><text:span text:style-name="highlight_br0">]</text:span> <text:span text:style-name="highlight_sy0">=</text:span> CR<text:span text:style-name="highlight_sy0">;</text:span><text:line-break/><text:tab/><text:tab/><text:tab/>buf<text:span text:style-name="highlight_br0">[</text:span><text:span text:style-name="highlight_nu0">12</text:span><text:span text:style-name="highlight_br0">]</text:span> <text:span text:style-name="highlight_sy0">=</text:span> LF<text:span text:style-name="highlight_sy0">;</text:span><text:line-break/><text:tab/><text:tab/><text:tab/>Mmc_Fat_Write<text:span text:style-name="highlight_br0">(</text:span><text:span text:style-name="highlight_sy0">&amp;</text:span>buf<text:span text:style-name="highlight_br0">[</text:span><text:span text:style-name="highlight_nu0">3</text:span><text:span text:style-name="highlight_br0">]</text:span><text:span text:style-name="highlight_sy0">,</text:span> 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Mmc_Fat_Write<text:span text:style-name="highlight_br0">(</text:span><text:span text:style-name="highlight_st0">"$STOP<text:span text:style-name="highlight_es1">\r</text:span><text:span text:style-name="highlight_es1">\n</text:span>"</text:span><text:span text:style-name="highlight_sy0">,</text:span> <text:span text:style-name="highlight_nu0">7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5071cd3d6024b34ccb155df941aa3b5c.png" xlink:type="simple" xlink:show="embed" xlink:actuate="onLoad"/></draw:frame></text:p>
      <text:p text:style-name="Text_20_body">左側:開始スイッチ(赤色)、停止スイッチ(黄色)、LED部分
右側:16MHz水晶モジュール、PIC18F2550部分
<draw:frame draw:style-name="media" draw:name="4" text:anchor-type="as-char" draw:z-index="4" svg:width="9.525cm" style:rel-width="100%" svg:height="7.14375cm" style:rel-height="scale"><draw:image xlink:href="Pictures/6f46bd76ba8478667a1031d6ee2e1e8a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edc305a3bf97a379d2905444a42d09cc.png" xlink:type="simple" xlink:show="embed" xlink:actuate="onLoad"/></draw:frame></text:p>
      <text:p text:style-name="Text_20_body">左側:2SC1815、SDカード、TL431部分
右側:LCD部分
<draw:frame draw:style-name="media" draw:name="6" text:anchor-type="as-char" draw:z-index="6" svg:width="9.525cm" style:rel-width="100%" svg:height="7.14375cm" style:rel-height="scale"><draw:image xlink:href="Pictures/8622b21eed5f939db67e8fc30b6dfe95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fd2ad4f82ca6dcd83c04f5ee509b78f3.png" xlink:type="simple" xlink:show="embed" xlink:actuate="onLoad"/></draw:frame></text:p>
      <text:p text:style-name="Text_20_body">測定するために、作った簡易発振器です。(2SK241、ラジオ用局発コイル、ポリバリコン等)
<draw:frame draw:style-name="media" draw:name="8" text:anchor-type="as-char" draw:z-index="8" svg:width="9.525cm" style:rel-width="100%" svg:height="7.14375cm" style:rel-height="scale"><draw:image xlink:href="Pictures/e3abfc4b389df94b1db6fe392226009e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0163e39d939c42cbf665744b77b1af9a.png" xlink:type="simple" xlink:show="embed" xlink:actuate="onLoad"/></draw:frame></text:p>
      <text:p text:style-name="Text_20_body">簡易発振器の回路図です。
<draw:frame draw:style-name="media" draw:name="10" text:anchor-type="as-char" draw:z-index="10" svg:width="12.911666666667cm" svg:height="8.3079166666667cm"><draw:image xlink:href="Pictures/c631af1f69bea4deab81d26e27cc0574.png" xlink:type="simple" xlink:show="embed" xlink:actuate="onLoad"/></draw:frame></text:p>
      <text:p text:style-name="Text_20_body">プリスケール値(1/1)、ゲートタイム(1秒)で、30分ほど測定してみました。
<draw:frame draw:style-name="media" draw:name="11" text:anchor-type="as-char" draw:z-index="11" svg:width="13.229166666667cm" svg:height="9.921875cm"><draw:image xlink:href="Pictures/6457782c24da8f9eb65fa361800c24b3.png" xlink:type="simple" xlink:show="embed" xlink:actuate="onLoad"/></draw:frame></text:p>
      <text:p text:style-name="Text_20_body">ファイル“log.csv“に記録された内容です。
<draw:frame draw:style-name="media" draw:name="12" text:anchor-type="as-char" draw:z-index="12" svg:width="12.911666666667cm" svg:height="14.684375cm"><draw:image xlink:href="Pictures/1df3c3eda59c3b21127d07142bc400bc.png" xlink:type="simple" xlink:show="embed" xlink:actuate="onLoad"/></draw:frame></text:p>
      <text:p text:style-name="Text_20_body">記録結果を、Excelでグラフ表示させて見ました。
時間の経過とともに、周波数が低くなり、安定(変動が緩やか)してきます。
<draw:frame draw:style-name="media" draw:name="13" text:anchor-type="as-char" draw:z-index="13" svg:width="13.229166666667cm" svg:height="9.1909818139963cm"><draw:image xlink:href="Pictures/82b2c668bf759ec3850013547490e1e6.png" xlink:type="simple" xlink:show="embed" xlink:actuate="onLoad"/></draw:frame></text:p>
      <text:p text:style-name="Text_20_body">如何ですか?
無線機を自作される方には、とても重宝するのではと思います。<draw:frame draw:style-name="media" draw:name="14" text:anchor-type="as-char" draw:z-index="14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5::46:12</meta:creation-date>
    <dc:creator>Generated</dc:creator>
    <dc:date>2026-09-14T05::46:12</dc:date>
    <dc:language>en-US</dc:language>
    <meta:editing-cycles>1</meta:editing-cycles>
    <meta:editing-duration>PT0S</meta:editing-duration>
    <dc:title>elechobby:picdic:otherpic:175</dc:title>
  </office:meta>
</office:document-meta>
</file>