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58ec5b3ede51980bc066b73dd08f67.png"/>
  <manifest:file-entry manifest:media-type="image/png" manifest:full-path="Pictures/df300a68db4dd965361f5bd368aed72f.png"/>
  <manifest:file-entry manifest:media-type="image/png" manifest:full-path="Pictures/1156ef3dd8d616a46ed23b0f148f1823.png"/>
  <manifest:file-entry manifest:media-type="image/png" manifest:full-path="Pictures/43db5395e0aa673bba9a7517d2807776.png"/>
  <manifest:file-entry manifest:media-type="image/png" manifest:full-path="Pictures/c4be77d3d372e5b1fe3cba0db38ddd88.png"/>
  <manifest:file-entry manifest:media-type="image/png" manifest:full-path="Pictures/59088a677c8332912906ad6ed441bc40.png"/>
  <manifest:file-entry manifest:media-type="image/png" manifest:full-path="Pictures/55e3ed7ca8582928304100f0391f2843.png"/>
  <manifest:file-entry manifest:media-type="image/png" manifest:full-path="Pictures/8f071aff7c383eb45f5ad27f5b20a258.png"/>
  <manifest:file-entry manifest:media-type="image/png" manifest:full-path="Pictures/14abd41de40db71dfe08c7379f86c206.png"/>
  <manifest:file-entry manifest:media-type="image/png" manifest:full-path="Pictures/385316a800d81d26503eddc8e12ddbab.png"/>
  <manifest:file-entry manifest:media-type="image/png" manifest:full-path="Pictures/976f1f4d0987275aff1f1a4a079d8035.png"/>
  <manifest:file-entry manifest:media-type="image/png" manifest:full-path="Pictures/3ca57bd663722de03b593c25f7b4e038.png"/>
  <manifest:file-entry manifest:media-type="image/png" manifest:full-path="Pictures/64ce3b3a2bc43a8583cac06e65f259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4"/><text:bookmark-start text:name="__RefHeading___アナログデータロガーv4_sdカード対応_pic18f2550_1"/><text:bookmark-start text:name="アナログデータロガーv4_sdカード対応_pic18f2550"/>アナログデータロガーV4(SDカード対応)(PIC18F2550)<text:bookmark-end text:name="__RefHeading___アナログデータロガーv4_sdカード対応_pic18f2550_1"/><text:bookmark-end text:name="アナログデータロガーv4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アナログデータロガーV3(SDカード対応)は、SDカード制御の実験の意味もあって、かなり
ハードウエアを簡略化しました。</text:p>
      <text:p text:style-name="Text_20_body">今回は、次の点を考慮し製作しました。</text:p>
      <text:list text:style-name="List_20_1" text:continue-numbering="false">
        <text:list-item>
          <text:p text:style-name="List_20_1_Content_First"> データロガーだけの機能なので、28ピンのPIC18F2550を使用する。</text:p>
        </text:list-item>
        <text:list-item>
          <text:p text:style-name="List_20_1_Content"> A/D変換(4チャンネル分)で取り込んだデータを、LCDに表示させる。</text:p>
        </text:list-item>
        <text:list-item>
          <text:p text:style-name="List_20_1_Content_Last"> PICとLCDの電圧は5V、SDカードの電圧は3.3V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SDカード用の電圧を得るために、手持ちのTL431(可変シャントレギュレータ)を使いました。
出力電圧は、次の式で求めることが出来ます。</text:p>
      <text:p text:style-name="Preformatted_20_Text">3.3V≒(1+(1kΩ÷3kΩ))×2.495V</text:p>
      <text:p text:style-name="Text_20_body"><draw:frame draw:style-name="media" draw:name="0" text:anchor-type="as-char" draw:z-index="0" svg:width="9.128125cm" style:rel-width="100%" svg:height="4.1539583333333cm" style:rel-height="scale"><draw:image xlink:href="Pictures/6258ec5b3ede51980bc066b73dd08f67.png" xlink:type="simple" xlink:show="embed" xlink:actuate="onLoad"/></draw:frame>
※3.3Vの3端子レギュレータがあればそれを使ってください。</text:p>
      <text:p text:style-name="Text_20_body">PIC18F2550は、最高クロック48MHzで動作させることが出来るので、外付けに20MHzのセラミック発振子
(セラロック)を使用した場合には、次の項目を設定します。</text:p>
      <text:list text:style-name="List_20_1" text:continue-numbering="false">
        <text:list-item>
          <text:p text:style-name="List_20_1_Content_First"> PLL-DIV￫÷5</text:p>
        </text:list-item>
        <text:list-item>
          <text:p text:style-name="List_20_1_Content"> クロックモード￫HS-PLL</text:p>
        </text:list-item>
        <text:list-item>
          <text:p text:style-name="List_20_1_Content_Last"> CPU-DIV￫÷2</text:p>
        </text:list-item>
      </text:list>
      <text:p text:style-name="Text_20_body"><draw:frame draw:style-name="media" draw:name="1" text:anchor-type="as-char" draw:z-index="1" svg:width="13.229166666667cm" svg:height="14.596373119845cm"><draw:image xlink:href="Pictures/df300a68db4dd965361f5bd368aed72f.png" xlink:type="simple" xlink:show="embed" xlink:actuate="onLoad"/></draw:frame>
<draw:frame draw:style-name="media" draw:name="2" text:anchor-type="as-char" draw:z-index="2" svg:width="13.229166666667cm" svg:height="3.6974777621723cm"><draw:image xlink:href="Pictures/1156ef3dd8d616a46ed23b0f148f1823.png" xlink:type="simple" xlink:show="embed" xlink:actuate="onLoad"/></draw:frame></text:p>
      <text:p text:style-name="Text_20_body">&lt;処理の流れ&gt;</text:p>
      <text:list text:style-name="Numbering_20_1" text:continue-numbering="false">
        <text:list-item>
          <text:p text:style-name="Numbering_20_1_Content_First"> LCDを制御するための初期処理を行う。</text:p>
        </text:list-item>
        <text:list-item>
          <text:p text:style-name="Numbering_20_1_Content"> 記録開始スイッチが押されるのを待つ。</text:p>
        </text:list-item>
        <text:list-item>
          <text:p text:style-name="Numbering_20_1_Content"> 押されると、SDカードを制御するための初期処理を行う。</text:p>
        </text:list-item>
        <text:list-item>
          <text:p text:style-name="Numbering_20_1_Content"> A/D変換で4CH分全てを取り込む。</text:p>
        </text:list-item>
        <text:list-item>
          <text:p text:style-name="Numbering_20_1_Content"> 取り込んだデータを、LCDに表示する。</text:p>
        </text:list-item>
        <text:list-item>
          <text:p text:style-name="Numbering_20_1_Content"> 取り込んだデータを、文字列に変換する。(CSV形式)</text:p>
        </text:list-item>
        <text:list-item>
          <text:p text:style-name="Numbering_20_1_Content"> 文字列を、SDカードに書き込む。(ファイル名は、LOG.CSVとする)</text:p>
        </text:list-item>
        <text:list-item>
          <text:p text:style-name="Numbering_20_1_Content"> 記録停止スイッチが押されるまで4.~7.を繰り返す。</text:p>
        </text:list-item>
        <text:list-item>
          <text:p text:style-name="Numbering_20_1_Content"> 記録停止スイッチが押されると、SDカードに書き込んだ件数をLCDに表示する。</text:p>
        </text:list-item>
        <text:list-item>
          <text:p text:style-name="Numbering_20_1_Content_Last"> 2.に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9.84375cm"><draw:image xlink:href="Pictures/43db5395e0aa673bba9a7517d280777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アナログデータロガーＶ４（ＳＤカード対応）』 <text:line-break/>　■Ａ／Ｄ変換の精度<text:line-break/>　　・10ビット <text:line-break/>　■チャネル数<text:line-break/>　　・４チャネル <text:line-break/>　■記録媒体<text:line-break/>　　・ＳＤカード <text:line-break/>　■記録形式<text:line-break/>　　・ＣＳＶ形式<text:line-break/>　■記録周期<text:line-break/>　　・約0.1秒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B.F7</text:span><text:line-break/> <text:line-break/><text:span text:style-name="highlight_co2">#define<text:tab/><text:tab/>SW_START<text:tab/>PORTA.F4</text:span><text:line-break/><text:span text:style-name="highlight_co2">#define<text:tab/><text:tab/>SW_STOP<text:tab/><text:tab/>PORTA.F5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50</text:span><text:span text:style-name="highlight_br0">]</text:span><text:span text:style-name="highlight_sy0">;</text:span><text:line-break/><text:tab/><text:span text:style-name="highlight_kw4">short</text:span><text:tab/><text:tab/><text:tab/>cnt<text:span text:style-name="highlight_sy0">,</text:span> channel<text:span text:style-name="highlight_sy0">,</text:span> pnt<text:span text:style-name="highlight_sy0">;</text:span><text:line-break/><text:tab/><text:span text:style-name="highlight_kw4">unsigned</text:span><text:tab/><text:tab/>ad<text:span text:style-name="highlight_sy0">;</text:span><text:line-break/><text:tab/><text:span text:style-name="highlight_kw4">long</text:span><text:tab/><text:tab/><text:tab/>dataCnt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5</text:span><text:span text:style-name="highlight_sy0">,</text:span><text:span text:style-name="highlight_nu0">4</text:span><text:span text:style-name="highlight_sy0">,</text:span><text:span text:style-name="highlight_nu0">3</text:span><text:span text:style-name="highlight_sy0">,</text:span><text:span text:style-name="highlight_nu0">2</text:span><text:span text:style-name="highlight_sy0">,&amp;</text:span>PORTC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dataCnt <text:span text:style-name="highlight_sy0">=</text:span> <text:span text:style-name="highlight_nu0">0</text:span><text:span text:style-name="highlight_sy0">;</text:span><text:line-break/><text:tab/><text:tab/><text:span text:style-name="highlight_co1">//ＭＭＣの初期化 </text:span><text:line-break/><text:tab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sy0">!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tab/><text:tab/>Mmc_Fat_Assign<text:span text:style-name="highlight_br0">(</text:span><text:span text:style-name="highlight_st0">"log.csv"</text:span><text:span text:style-name="highlight_sy0">,</text:span> <text:span text:style-name="highlight_nu12">0xA0</text:span><text:span text:style-name="highlight_br0">)</text:span><text:span text:style-name="highlight_sy0">;</text:span><text:line-break/><text:tab/><text:tab/><text:tab/>Mmc_Fat_Rewrite<text:span text:style-name="highlight_br0">(</text:span><text:span text:style-name="highlight_br0">)</text:span><text:span text:style-name="highlight_sy0">;</text:span><text:line-break/><text:tab/><text:tab/><text:tab/>Mmc_Fat_Write<text:span text:style-name="highlight_br0">(</text:span><text:span text:style-name="highlight_st0">"$START<text:span text:style-name="highlight_es1">\r</text:span><text:span text:style-name="highlight_es1">\n</text:span>"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<text:span text:style-name="highlight_co1">//停止スイッチが押されるまで処理を繰り返す。 </text:span><text:line-break/><text:tab/><text:tab/><text:tab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pnt <text:span text:style-name="highlight_sy0">=</text:span> <text:span text:style-name="highlight_nu0">0</text:span><text:span text:style-name="highlight_sy0">;</text:span><text:line-break/><text:tab/><text:tab/><text:tab/><text:tab/><text:span text:style-name="highlight_co1">//４チャンネル分のＡ／Ｄ変換を行い、ＬＣＤに表示する。 </text:span><text:line-break/><text:tab/><text:tab/><text:tab/><text:tab/><text:span text:style-name="highlight_kw1">for</text:span> <text:span text:style-name="highlight_br0">(</text:span>channel <text:span text:style-name="highlight_sy0">=</text:span> <text:span text:style-name="highlight_nu0">0</text:span><text:span text:style-name="highlight_sy0">;</text:span> channel <text:span text:style-name="highlight_sy0">&lt;</text:span> <text:span text:style-name="highlight_nu0">4</text:span><text:span text:style-name="highlight_sy0">;</text:span> channel<text:span text:style-name="highlight_sy0">++</text:span><text:span text:style-name="highlight_br0">)</text:span> <text:span text:style-name="highlight_br0">{</text:span><text:line-break/><text:tab/><text:tab/><text:tab/><text:tab/><text:tab/>ad <text:span text:style-name="highlight_sy0">=</text:span> Adc_Read<text:span text:style-name="highlight_br0">(</text:span>channel<text:span text:style-name="highlight_br0">)</text:span><text:span text:style-name="highlight_sy0">;</text:span><text:line-break/><text:tab/><text:tab/><text:tab/><text:tab/><text:tab/>ad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sy0">;</text:span><text:line-break/><text:tab/><text:tab/><text:tab/><text:tab/><text:tab/>WordToStr<text:span text:style-name="highlight_br0">(</text:span>ad<text:span text:style-name="highlight_sy0">,</text:span> <text:span text:style-name="highlight_sy0">&amp;</text:span>buf<text:span text:style-name="highlight_br0">[</text:span>pnt<text:span text:style-name="highlight_br0">]</text:span><text:span text:style-name="highlight_br0">)</text:span><text:span text:style-name="highlight_sy0">;</text:span><text:line-break/><text:tab/><text:tab/><text:tab/><text:tab/><text:tab/><text:span text:style-name="highlight_kw1">switch</text:span> <text:span text:style-name="highlight_br0">(</text:span>channel<text:span text:style-name="highlight_br0">)</text:span> <text:span text:style-name="highlight_br0">{</text:span><text:line-break/><text:tab/><text:tab/><text:tab/><text:tab/><text:tab/><text:span text:style-name="highlight_kw1">case</text:span> <text:span text:style-name="highlight_nu0">0</text:span><text:span text:style-name="highlight_sy0">: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1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1</text:span><text:span text:style-name="highlight_sy0">: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2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2</text:span><text:span text:style-name="highlight_sy0">: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3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3</text:span><text:span text:style-name="highlight_sy0">: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4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br0">}</text:span><text:line-break/><text:tab/><text:tab/><text:tab/><text:tab/><text:tab/>pnt <text:span text:style-name="highlight_sy0">+=</text:span> <text:span text:style-name="highlight_nu0">6</text:span><text:span text:style-name="highlight_sy0">;</text:span><text:line-break/><text:tab/><text:tab/><text:tab/><text:tab/><text:span text:style-name="highlight_br0">}</text:span><text:line-break/><text:tab/><text:tab/><text:tab/><text:tab/>buf<text:span text:style-name="highlight_br0">[</text:span><text:span text:style-name="highlight_nu0">5</text:span><text:span text:style-name="highlight_br0">]</text:span><text:s text:c="2"/>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11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17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23</text:span><text:span text:style-name="highlight_br0">]</text:span> <text:span text:style-name="highlight_sy0">=</text:span> CR<text:span text:style-name="highlight_sy0">;</text:span><text:line-break/><text:tab/><text:tab/><text:tab/><text:tab/>buf<text:span text:style-name="highlight_br0">[</text:span><text:span text:style-name="highlight_nu0">24</text:span><text:span text:style-name="highlight_br0">]</text:span> <text:span text:style-name="highlight_sy0">=</text:span> LF<text:span text:style-name="highlight_sy0">;</text:span><text:line-break/><text:tab/><text:tab/><text:tab/><text:tab/><text:span text:style-name="highlight_co1">//４チャンネル分まとめてＭＭＣに書き込む。 </text:span><text:line-break/><text:tab/><text:tab/><text:tab/><text:tab/>Mmc_Fat_Write<text:span text:style-name="highlight_br0">(</text:span>buf<text:span text:style-name="highlight_sy0">,</text:span> <text:span text:style-name="highlight_nu0">25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<text:span text:style-name="highlight_co1">//</text:span><text:line-break/><text:tab/><text:tab/><text:tab/><text:tab/>dataCnt<text:span text:style-name="highlight_sy0">++;</text:span><text:line-break/><text:tab/><text:tab/><text:tab/><text:span text:style-name="highlight_br0">}</text:span><text:line-break/><text:tab/><text:tab/><text:tab/>Mmc_Fat_Write<text:span text:style-name="highlight_br0">(</text:span><text:span text:style-name="highlight_st0">"$STOP<text:span text:style-name="highlight_es1">\r</text:span><text:span text:style-name="highlight_es1">\n</text:span>"</text:span><text:span text:style-name="highlight_sy0">,</text:span> <text:span text:style-name="highlight_nu0">7</text:span><text:span text:style-name="highlight_br0">)</text:span><text:span text:style-name="highlight_sy0">;</text:span><text:line-break/><text:tab/><text:tab/><text:tab/><text:span text:style-name="highlight_co1">//書き込んだ件数をＬＣＤに表示する。 </text:span><text:line-break/><text:tab/><text:tab/><text:tab/>LongToStr<text:span text:style-name="highlight_br0">(</text:span>dataCnt<text:span text:style-name="highlight_sy0">,</text:span> buf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c4be77d3d372e5b1fe3cba0db38ddd88.png" xlink:type="simple" xlink:show="embed" xlink:actuate="onLoad"/></draw:frame></text:p>
      <text:p text:style-name="Text_20_body">左側:開始(黄色)スイッチ、停止(緑色)スイッチ、LED、PIC18F2550、TL431
右側:PIC18F2550、SDカード、LCD
<draw:frame draw:style-name="media" draw:name="5" text:anchor-type="as-char" draw:z-index="5" svg:width="9.525cm" style:rel-width="100%" svg:height="7.14375cm" style:rel-height="scale"><draw:image xlink:href="Pictures/59088a677c8332912906ad6ed441bc40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55e3ed7ca8582928304100f0391f2843.png" xlink:type="simple" xlink:show="embed" xlink:actuate="onLoad"/></draw:frame></text:p>
      <text:p text:style-name="Text_20_body">SDカードスロットと512MBのSDカードです。
<draw:frame draw:style-name="media" draw:name="7" text:anchor-type="as-char" draw:z-index="7" svg:width="9.525cm" style:rel-width="100%" svg:height="7.14375cm" style:rel-height="scale"><draw:image xlink:href="Pictures/8f071aff7c383eb45f5ad27f5b20a258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14abd41de40db71dfe08c7379f86c206.png" xlink:type="simple" xlink:show="embed" xlink:actuate="onLoad"/></draw:frame></text:p>
      <text:p text:style-name="Text_20_body">左側:開始スイッチを押すと、4チャンネル分のアナログデータを周期的に記録します。
右側:停止スイッチを押すと、記録を停止し、SDカードに記録した件数を表示します。
<draw:frame draw:style-name="media" draw:name="9" text:anchor-type="as-char" draw:z-index="9" svg:width="9.525cm" style:rel-width="100%" svg:height="7.14375cm" style:rel-height="scale"><draw:image xlink:href="Pictures/385316a800d81d26503eddc8e12ddbab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976f1f4d0987275aff1f1a4a079d8035.png" xlink:type="simple" xlink:show="embed" xlink:actuate="onLoad"/></draw:frame></text:p>
      <text:p text:style-name="Text_20_body">SDカードに保存したデータ(LOG.CSV)を、メモ帳(notepad)で開いてみました。
左側から、CH1、CH2、CH3、CH4です。単位はmVです。
<draw:frame draw:style-name="media" draw:name="11" text:anchor-type="as-char" draw:z-index="11" svg:width="8.73125cm" style:rel-width="100%" svg:height="16.060208333333cm" style:rel-height="scale"><draw:image xlink:href="Pictures/3ca57bd663722de03b593c25f7b4e038.png" xlink:type="simple" xlink:show="embed" xlink:actuate="onLoad"/></draw:frame></text:p>
      <text:p text:style-name="Text_20_body">Excelでデータをグラフ表示させてみました。
<draw:frame draw:style-name="media" draw:name="12" text:anchor-type="as-char" draw:z-index="12" svg:width="13.229166666667cm" svg:height="7.9739942528736cm"><draw:image xlink:href="Pictures/64ce3b3a2bc43a8583cac06e65f259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9:20</meta:creation-date>
    <dc:creator>Generated</dc:creator>
    <dc:date>2026-09-15T09::09:20</dc:date>
    <dc:language>en-US</dc:language>
    <meta:editing-cycles>1</meta:editing-cycles>
    <meta:editing-duration>PT0S</meta:editing-duration>
    <dc:title>elechobby:picdic:otherpic:174</dc:title>
  </office:meta>
</office:document-meta>
</file>