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fa31637a08a3a8bba6911b2fad9811f.png"/>
  <manifest:file-entry manifest:media-type="image/png" manifest:full-path="Pictures/fc6b305ba34300c04f0256ef6b6eb6e6.png"/>
  <manifest:file-entry manifest:media-type="image/png" manifest:full-path="Pictures/7e78486da672ea7af35fb8f6ced4614d.png"/>
  <manifest:file-entry manifest:media-type="image/png" manifest:full-path="Pictures/d3c7fef4d45031b02fbd8bb3987f6f10.png"/>
  <manifest:file-entry manifest:media-type="image/png" manifest:full-path="Pictures/f8d279d76a422798a23fab8bf702d18c.png"/>
  <manifest:file-entry manifest:media-type="image/png" manifest:full-path="Pictures/8f3bc27802d2602f8c762024ab2d5333.png"/>
  <manifest:file-entry manifest:media-type="image/png" manifest:full-path="Pictures/18a30426195687bfbcce6d4ee10bf3ce.png"/>
  <manifest:file-entry manifest:media-type="image/png" manifest:full-path="Pictures/83b576ff78618c420e1b703b5cb42897.png"/>
  <manifest:file-entry manifest:media-type="image/png" manifest:full-path="Pictures/aac2a3da51cb92cc5c707bf8f6c4dff4.png"/>
  <manifest:file-entry manifest:media-type="image/png" manifest:full-path="Pictures/d1cb4dae83f7a4c2cb3fe1bd4f8a934d.png"/>
  <manifest:file-entry manifest:media-type="image/png" manifest:full-path="Pictures/c4e629b98c7817aafe895a0b3ac1dbfa.png"/>
  <manifest:file-entry manifest:media-type="image/png" manifest:full-path="Pictures/6341024910d1d3cfc93227230d1aef79.png"/>
  <manifest:file-entry manifest:media-type="image/png" manifest:full-path="Pictures/5a9f2c97b46349474df1e7a6f0e275fb.png"/>
  <manifest:file-entry manifest:media-type="image/png" manifest:full-path="Pictures/182be0ba65b13161d3d565b232eb9857.png"/>
  <manifest:file-entry manifest:media-type="image/png" manifest:full-path="Pictures/182a120c92cf5671899f869939ace163.png"/>
  <manifest:file-entry manifest:media-type="image/png" manifest:full-path="Pictures/f4147903c0c88d1e8bba6acb30262696.png"/>
  <manifest:file-entry manifest:media-type="image/svg+xml" manifest:full-path="Pictures/cb908b0fa886f04bb60ce270e7b76ba7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otherpic:171"/><text:bookmark-start text:name="__RefHeading___周波数カウンタv6_16ビットpic採用_pic24fj64ga002_1"/><text:bookmark-start text:name="周波数カウンタv6_16ビットpic採用_pic24fj64ga002"/>周波数カウンタV6(16ビットPIC採用)(PIC24FJ64GA002)<text:bookmark-end text:name="__RefHeading___周波数カウンタv6_16ビットpic採用_pic24fj64ga002_1"/><text:bookmark-end text:name="周波数カウンタv6_16ビットpic採用_pic24fj64ga002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今までは、8ビットのPICで製作をしてきましたが、今回は16ビットのPICで周波数カウンタを製作してみました。
<draw:frame draw:style-name="media" draw:name="0" text:anchor-type="as-char" draw:z-index="0" svg:width="13.229166666667cm" svg:height="8.9413722478239cm"><draw:image xlink:href="Pictures/bfa31637a08a3a8bba6911b2fad9811f.png" xlink:type="simple" xlink:show="embed" xlink:actuate="onLoad"/></draw:frame>
<draw:frame draw:style-name="media" draw:name="1" text:anchor-type="as-char" draw:z-index="1" svg:width="12.567708333333cm" svg:height="4.7095833333333cm"><draw:image xlink:href="Pictures/fc6b305ba34300c04f0256ef6b6eb6e6.png" xlink:type="simple" xlink:show="embed" xlink:actuate="onLoad"/></draw:frame></text:p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ゲートタイマ(1秒用、0.1秒用)には、TIMER1(16ビット)を使用しました。
クロック周波数が32MHz、プリスケーラ値が256なので、TIMER1への設定値は次の式で求めます。</text:p>
      <text:p text:style-name="Preformatted_20_Text">0xBDC = 65536 - (1 / ((1 / (32MHz / 2)) * 256))</text:p>
      <text:p text:style-name="Text_20_body"><draw:frame draw:style-name="media" draw:name="2" text:anchor-type="as-char" draw:z-index="2" svg:width="13.229166666667cm" svg:height="8.8194444444444cm"><draw:image xlink:href="Pictures/7e78486da672ea7af35fb8f6ced4614d.png" xlink:type="simple" xlink:show="embed" xlink:actuate="onLoad"/></draw:frame></text:p>
      <text:p text:style-name="Text_20_body">入力される信号のカウント用には、TIMER2とTIMER3を結合した、32ビットのカウンタを使用します。
従って、論理上は、4,294,967,296Hzまでのカウントが可能となります。
これでソフトウエアの仕組みも簡単になりました。
<draw:frame draw:style-name="media" draw:name="3" text:anchor-type="as-char" draw:z-index="3" svg:width="13.229166666667cm" svg:height="11.575520833333cm"><draw:image xlink:href="Pictures/d3c7fef4d45031b02fbd8bb3987f6f10.png" xlink:type="simple" xlink:show="embed" xlink:actuate="onLoad"/></draw:frame>
TIMER2は単体では、16ビットのタイマとして動作します。
<draw:frame draw:style-name="media" draw:name="4" text:anchor-type="as-char" draw:z-index="4" svg:width="13.229166666667cm" svg:height="7.6589912280702cm"><draw:image xlink:href="Pictures/f8d279d76a422798a23fab8bf702d18c.png" xlink:type="simple" xlink:show="embed" xlink:actuate="onLoad"/></draw:frame>
TIMER3は単体では、16ビットのタイマとして動作します。
<draw:frame draw:style-name="media" draw:name="5" text:anchor-type="as-char" draw:z-index="5" svg:width="13.229166666667cm" svg:height="7.6629323899371cm"><draw:image xlink:href="Pictures/8f3bc27802d2602f8c762024ab2d5333.png" xlink:type="simple" xlink:show="embed" xlink:actuate="onLoad"/></draw:frame></text:p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動作確認は、図1と図2で実施しました。
実用(感度、インピーダンス等)を考慮するのであれば、図2の箇所を図3のアンプに置き換えてください。
SW1で、プリスケーラの値を、1/1、1/8の切替を可能としました。
<draw:frame draw:style-name="media" draw:name="6" text:anchor-type="as-char" draw:z-index="6" svg:width="16.933333333333cm" svg:height="15.875cm"><draw:image xlink:href="Pictures/18a30426195687bfbcce6d4ee10bf3ce.png" xlink:type="simple" xlink:show="embed" xlink:actuate="onLoad"/></draw:frame></text:p>
      <text:p text:style-name="Text_20_body">※注意事項
PIC24FJ64GA002の電源電圧は、規格では2.0V~3.6Vなのですが、今回は無理させて5.0Vを加えて
います。実用的な回路にするには、もう少し工夫が必要です。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　「周波数カウンタ」<text:line-break/> <text:line-break/>　＜DeviceFlags＞<text:line-break/>　　_IESO_OFF<text:line-break/>　　_FNOSC_PRI<text:line-break/>　　_FCKSM_CSDCMD<text:line-break/>　　_OSCIOFNC_OFF<text:line-break/>　　_POSCMOD_EC<text:line-break/>　　_JTAGEN_OFF<text:line-break/>　　_GCP_OFF<text:line-break/>　　_GWRP_OFF<text:line-break/>　　_BKBUG_OFF<text:line-break/>　　_COE_OFF<text:line-break/>　　_ICS_PGx1<text:line-break/>　　_FWDTEN_OFF<text:line-break/>*/</text:span><text:line-break/><text:span text:style-name="highlight_co1">//********************************************************************** </text:span><text:line-break/> <text:line-break/><text:span text:style-name="highlight_co2">#define<text:tab/><text:tab/>LED<text:tab/><text:tab/>PORTA.F0</text:span><text:line-break/> <text:line-break/><text:span text:style-name="highlight_co1">//********************************************************************** </text:span><text:line-break/> <text:line-break/><text:span text:style-name="highlight_kw4">void</text:span> Timer1Int<text:span text:style-name="highlight_br0">(</text:span><text:span text:style-name="highlight_br0">)</text:span> org <text:span text:style-name="highlight_nu12">0x1A</text:span><text:line-break/><text:span text:style-name="highlight_br0">{</text:span><text:line-break/><text:tab/>Delay_Cyc<text:span text:style-name="highlight_br0">(</text:span><text:span text:style-name="highlight_nu0">0</text:span><text:span text:style-name="highlight_sy0">,</text:span> <text:span text:style-name="highlight_nu0">215</text:span><text:span text:style-name="highlight_br0">)</text:span><text:span text:style-name="highlight_sy0">;</text:span><text:line-break/><text:tab/>T1CON.<text:span text:style-name="highlight_me1">F15</text:span> <text:span text:style-name="highlight_sy0">=</text:span> <text:span text:style-name="highlight_nu0">0</text:span><text:span text:style-name="highlight_sy0">;</text:span><text:line-break/><text:tab/>T2CON.<text:span text:style-name="highlight_me1">F15</text:span> <text:span text:style-name="highlight_sy0">=</text:span> <text:span text:style-name="highlight_nu0">0</text:span><text:span text:style-name="highlight_sy0">;</text:span><text:line-break/><text:tab/>IFS0bits.<text:span text:style-name="highlight_me1">T1IF</text:span> <text:span text:style-name="highlight_sy0">=</text:span> <text:span text:style-name="highlight_nu0">0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 main<text:span text:style-name="highlight_br0">(</text:span><text:span text:style-name="highlight_br0">)</text:span><text:line-break/><text:span text:style-name="highlight_br0">{</text:span><text:line-break/><text:tab/><text:span text:style-name="highlight_kw4">unsigned</text:span><text:tab/><text:span text:style-name="highlight_kw4">long</text:span><text:tab/>cnt<text:span text:style-name="highlight_sy0">;</text:span><text:line-break/><text:tab/><text:span text:style-name="highlight_kw4">char</text:span><text:tab/><text:tab/><text:tab/><text:tab/>buf<text:span text:style-name="highlight_br0">[</text:span><text:span text:style-name="highlight_nu0">20</text:span><text:span text:style-name="highlight_br0">]</text:span><text:span text:style-name="highlight_sy0">;</text:span><text:line-break/><text:tab/><text:span text:style-name="highlight_co1">//</text:span><text:line-break/><text:tab/>ADPCFG <text:span text:style-name="highlight_sy0">=</text:span> <text:span text:style-name="highlight_nu12">0xFFFF</text:span><text:span text:style-name="highlight_sy0">;</text:span><text:line-break/><text:tab/>TRISA<text:s text:c="2"/><text:span text:style-name="highlight_sy0">=</text:span> <text:span text:style-name="highlight_nu6">0b11111110</text:span><text:span text:style-name="highlight_sy0">;</text:span><text:line-break/><text:tab/>TRISB<text:s text:c="2"/><text:span text:style-name="highlight_sy0">=</text:span> <text:span text:style-name="highlight_nu12">0x0002</text:span><text:span text:style-name="highlight_sy0">;</text:span><text:line-break/><text:tab/><text:span text:style-name="highlight_co1">// timer1(16bits)　ゲートタイム制御</text:span><text:line-break/><text:tab/>IPC0bits.<text:span text:style-name="highlight_me1">T1IP0</text:span> <text:span text:style-name="highlight_sy0">=</text:span> <text:span text:style-name="highlight_nu0">1</text:span><text:span text:style-name="highlight_sy0">;</text:span><text:line-break/><text:tab/>IFS0bits.<text:span text:style-name="highlight_me1">T1IF</text:span> <text:span text:style-name="highlight_sy0">=</text:span> <text:span text:style-name="highlight_nu0">0</text:span><text:span text:style-name="highlight_sy0">;</text:span><text:line-break/><text:tab/>IEC0bits.<text:span text:style-name="highlight_me1">T1IE</text:span> <text:span text:style-name="highlight_sy0">=</text:span> <text:span text:style-name="highlight_nu0">1</text:span><text:span text:style-name="highlight_sy0">;</text:span><text:line-break/><text:tab/>T1CONbits.<text:span text:style-name="highlight_me1">TCKPS0</text:span> <text:span text:style-name="highlight_sy0">=</text:span> <text:span text:style-name="highlight_nu0">1</text:span><text:span text:style-name="highlight_sy0">;</text:span><text:line-break/><text:tab/>T1CONbits.<text:span text:style-name="highlight_me1">TCKPS1</text:span> <text:span text:style-name="highlight_sy0">=</text:span> <text:span text:style-name="highlight_nu0">1</text:span><text:span text:style-name="highlight_sy0">;</text:span><text:line-break/><text:tab/>T1CON.<text:span text:style-name="highlight_me1">F15</text:span> <text:span text:style-name="highlight_sy0">=</text:span> <text:span text:style-name="highlight_nu0">0</text:span><text:span text:style-name="highlight_sy0">;</text:span><text:line-break/><text:tab/><text:span text:style-name="highlight_co1">// timer2+3(32bits)　周波数カウント制御 </text:span><text:line-break/><text:tab/>IPC2bits.<text:span text:style-name="highlight_me1">T3IP0</text:span> <text:span text:style-name="highlight_sy0">=</text:span> <text:span text:style-name="highlight_nu0">1</text:span><text:span text:style-name="highlight_sy0">;</text:span><text:line-break/><text:tab/>IFS0bits.<text:span text:style-name="highlight_me1">T3IF</text:span> <text:span text:style-name="highlight_sy0">=</text:span> <text:span text:style-name="highlight_nu0">0</text:span><text:span text:style-name="highlight_sy0">;</text:span><text:line-break/><text:tab/>IEC0bits.<text:span text:style-name="highlight_me1">T3IE</text:span> <text:span text:style-name="highlight_sy0">=</text:span> <text:span text:style-name="highlight_nu0">0</text:span><text:span text:style-name="highlight_sy0">;</text:span><text:line-break/><text:tab/>T2CONbits.<text:span text:style-name="highlight_me1">TCKPS0</text:span> <text:span text:style-name="highlight_sy0">=</text:span> <text:span text:style-name="highlight_nu0">0</text:span><text:span text:style-name="highlight_sy0">;</text:span><text:line-break/><text:tab/>T2CONbits.<text:span text:style-name="highlight_me1">TCKPS1</text:span> <text:span text:style-name="highlight_sy0">=</text:span> <text:span text:style-name="highlight_nu0">0</text:span><text:span text:style-name="highlight_sy0">;</text:span><text:line-break/><text:tab/>T2CONbits.<text:span text:style-name="highlight_me1">T32</text:span> <text:span text:style-name="highlight_sy0">=</text:span> <text:span text:style-name="highlight_nu0">1</text:span><text:span text:style-name="highlight_sy0">;</text:span><text:line-break/><text:tab/>T2CONbits.<text:span text:style-name="highlight_me1">TCS</text:span> <text:span text:style-name="highlight_sy0">=</text:span> <text:span text:style-name="highlight_nu0">1</text:span><text:span text:style-name="highlight_sy0">;</text:span><text:line-break/><text:tab/>T2CON.<text:span text:style-name="highlight_me1">F15</text:span> <text:span text:style-name="highlight_sy0">=</text:span> <text:span text:style-name="highlight_nu0">0</text:span><text:span text:style-name="highlight_sy0">;</text:span><text:line-break/><text:tab/><text:span text:style-name="highlight_co1">//</text:span><text:line-break/><text:tab/>Lcd_Custom_Config<text:span text:style-name="highlight_br0">(</text:span><text:span text:style-name="highlight_sy0">&amp;</text:span>PORTB<text:span text:style-name="highlight_sy0">,</text:span> <text:span text:style-name="highlight_nu0">6</text:span><text:span text:style-name="highlight_sy0">,</text:span> <text:span text:style-name="highlight_nu0">7</text:span><text:span text:style-name="highlight_sy0">,</text:span> <text:span text:style-name="highlight_nu0">8</text:span><text:span text:style-name="highlight_sy0">,</text:span> <text:span text:style-name="highlight_nu0">9</text:span><text:span text:style-name="highlight_sy0">,</text:span> <text:span text:style-name="highlight_sy0">&amp;</text:span>PORTB<text:span text:style-name="highlight_sy0">,</text:span> <text:span text:style-name="highlight_nu0">12</text:span><text:span text:style-name="highlight_sy0">,</text:span> <text:span text:style-name="highlight_nu0">11</text:span><text:span text:style-name="highlight_sy0">,</text:span> <text:span text:style-name="highlight_nu0">10</text:span><text:span text:style-name="highlight_br0">)</text:span><text:span text:style-name="highlight_sy0">;</text:span><text:line-break/><text:tab/>Lcd_Custom_Cmd<text:span text:style-name="highlight_br0">(</text:span>LCD_CURSOR_OFF<text:span text:style-name="highlight_br0">)</text:span><text:span text:style-name="highlight_sy0">;</text:span><text:line-break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t0">"FreqCounter V6"</text:span><text:span text:style-name="highlight_br0">)</text:span><text:span text:style-name="highlight_sy0">;</text:span><text:line-break/><text:tab/><text:span text:style-name="highlight_co1">//</text:span><text:line-break/><text:tab/>RPINR3bits.<text:span text:style-name="highlight_me1">T2CKR0</text:span> <text:span text:style-name="highlight_sy0">=</text:span> <text:span text:style-name="highlight_nu0">1</text:span><text:span text:style-name="highlight_sy0">;</text:span><text:line-break/><text:tab/>RPINR3bits.<text:span text:style-name="highlight_me1">T2CKR1</text:span> <text:span text:style-name="highlight_sy0">=</text:span> <text:span text:style-name="highlight_nu0">0</text:span><text:span text:style-name="highlight_sy0">;</text:span><text:line-break/><text:tab/>RPINR3bits.<text:span text:style-name="highlight_me1">T2CKR2</text:span> <text:span text:style-name="highlight_sy0">=</text:span> <text:span text:style-name="highlight_nu0">0</text:span><text:span text:style-name="highlight_sy0">;</text:span><text:line-break/><text:tab/>RPINR3bits.<text:span text:style-name="highlight_me1">T2CKR3</text:span> <text:span text:style-name="highlight_sy0">=</text:span> <text:span text:style-name="highlight_nu0">0</text:span><text:span text:style-name="highlight_sy0">;</text:span><text:line-break/><text:tab/>RPINR3bits.<text:span text:style-name="highlight_me1">T2CKR4</text:span> <text:span text:style-name="highlight_sy0">=</text:span> <text:span text:style-name="highlight_nu0">0</text:span><text:span text:style-name="highlight_sy0">;</text:span><text:line-break/><text:tab/><text:span text:style-name="highlight_co1">//</text:span><text:line-break/><text:tab/><text:span text:style-name="highlight_kw1">while</text:span><text:span text:style-name="highlight_br0">(</text:span><text:span text:style-name="highlight_nu0">1</text:span><text:span text:style-name="highlight_br0">)</text:span> <text:span text:style-name="highlight_br0">{</text:span><text:line-break/><text:tab/><text:tab/><text:span text:style-name="highlight_kw1">if</text:span> <text:span text:style-name="highlight_br0">(</text:span>PORTA.<text:span text:style-name="highlight_me1">F1</text:span> <text:span text:style-name="highlight_sy0">==</text:span> <text:span text:style-name="highlight_nu0">1</text:span><text:span text:style-name="highlight_br0">)</text:span><text:line-break/><text:tab/><text:tab/><text:tab/>T2CONbits.<text:span text:style-name="highlight_me1">TCKPS0</text:span> <text:span text:style-name="highlight_sy0">=</text:span> <text:span text:style-name="highlight_nu0">0</text:span><text:span text:style-name="highlight_sy0">;</text:span><text:tab/><text:span text:style-name="highlight_co1">// 1/1</text:span><text:line-break/><text:tab/><text:tab/><text:span text:style-name="highlight_kw1">else</text:span><text:line-break/><text:tab/><text:tab/><text:tab/>T2CONbits.<text:span text:style-name="highlight_me1">TCKPS0</text:span> <text:span text:style-name="highlight_sy0">=</text:span> <text:span text:style-name="highlight_nu0">1</text:span><text:span text:style-name="highlight_sy0">;</text:span><text:tab/><text:span text:style-name="highlight_co1">// 1/8</text:span><text:line-break/><text:tab/><text:tab/><text:span text:style-name="highlight_co1">//</text:span><text:line-break/><text:tab/><text:tab/>TMR1 <text:span text:style-name="highlight_sy0">=</text:span> <text:span text:style-name="highlight_nu12">0xBDC</text:span><text:span text:style-name="highlight_sy0">;</text:span><text:tab/><text:span text:style-name="highlight_co1">// 65536 - (1 / ((1 / 16MHz) * 256))</text:span><text:line-break/><text:tab/><text:tab/>TMR2 <text:span text:style-name="highlight_sy0">=</text:span> <text:span text:style-name="highlight_nu0">0</text:span><text:span text:style-name="highlight_sy0">;</text:span><text:line-break/><text:tab/><text:tab/>TMR3 <text:span text:style-name="highlight_sy0">=</text:span> <text:span text:style-name="highlight_nu0">0</text:span><text:span text:style-name="highlight_sy0">;</text:span><text:line-break/><text:tab/><text:tab/>T1CON.<text:span text:style-name="highlight_me1">F15</text:span> <text:span text:style-name="highlight_sy0">=</text:span> <text:span text:style-name="highlight_nu0">1</text:span><text:span text:style-name="highlight_sy0">;</text:span><text:line-break/><text:tab/><text:tab/>T2CON.<text:span text:style-name="highlight_me1">F15</text:span> <text:span text:style-name="highlight_sy0">=</text:span> <text:span text:style-name="highlight_nu0">1</text:span><text:span text:style-name="highlight_sy0">;</text:span><text:line-break/><text:tab/><text:tab/><text:span text:style-name="highlight_co1">//</text:span><text:line-break/><text:tab/><text:tab/>LED <text:span text:style-name="highlight_sy0">=</text:span> <text:span text:style-name="highlight_nu0">0</text:span><text:span text:style-name="highlight_sy0">;</text:span><text:line-break/><text:tab/><text:tab/><text:span text:style-name="highlight_kw1">while</text:span> <text:span text:style-name="highlight_br0">(</text:span>T1CON.<text:span text:style-name="highlight_me1">F15</text:span> <text:span text:style-name="highlight_sy0">==</text:span> <text:span text:style-name="highlight_nu0">1</text:span><text:span text:style-name="highlight_br0">)</text:span><text:line-break/><text:tab/><text:tab/><text:tab/><text:span text:style-name="highlight_sy0">;</text:span><text:line-break/><text:tab/><text:tab/>LED <text:span text:style-name="highlight_sy0">=</text:span> <text:span text:style-name="highlight_nu0">1</text:span><text:span text:style-name="highlight_sy0">;</text:span><text:line-break/><text:tab/><text:tab/><text:span text:style-name="highlight_co1">//</text:span><text:line-break/><text:tab/><text:tab/>cnt <text:span text:style-name="highlight_sy0">=</text:span> TMR3<text:span text:style-name="highlight_sy0">;</text:span><text:line-break/><text:tab/><text:tab/>cnt <text:span text:style-name="highlight_sy0">=</text:span> cnt <text:span text:style-name="highlight_sy0">&lt;&lt;</text:span> <text:span text:style-name="highlight_nu0">16</text:span><text:span text:style-name="highlight_sy0">;</text:span><text:line-break/><text:tab/><text:tab/>cnt <text:span text:style-name="highlight_sy0">=</text:span> cnt <text:span text:style-name="highlight_sy0">|</text:span> TMR2<text:span text:style-name="highlight_sy0">;</text:span><text:line-break/><text:tab/><text:tab/><text:span text:style-name="highlight_kw1">if</text:span> <text:span text:style-name="highlight_br0">(</text:span>PORTA.<text:span text:style-name="highlight_me1">F1</text:span> <text:span text:style-name="highlight_sy0">!=</text:span> <text:span text:style-name="highlight_nu0">1</text:span><text:span text:style-name="highlight_br0">)</text:span><text:line-break/><text:tab/><text:tab/><text:tab/>cnt <text:span text:style-name="highlight_sy0">*=</text:span> <text:span text:style-name="highlight_nu0">8</text:span><text:span text:style-name="highlight_sy0">;</text:span><text:line-break/><text:tab/><text:tab/><text:span text:style-name="highlight_co1">//</text:span><text:line-break/><text:tab/><text:tab/>LongWordToStr<text:span text:style-name="highlight_br0">(</text:span>cnt<text:span text:style-name="highlight_sy0">,</text:span> buf<text:span text:style-name="highlight_br0">)</text:span><text:span text:style-name="highlight_sy0">;</text:span><text:line-break/><text:tab/><text:tab/>Lcd_Custom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buf<text:span text:style-name="highlight_br0">)</text:span><text:span text:style-name="highlight_sy0">;</text:span><text:line-break/><text:tab/><text:tab/>Lcd_Custom_Out<text:span text:style-name="highlight_br0">(</text:span><text:span text:style-name="highlight_nu0">2</text:span><text:span text:style-name="highlight_sy0">,</text:span> <text:span text:style-name="highlight_nu0">11</text:span><text:span text:style-name="highlight_sy0">,</text:span> <text:span text:style-name="highlight_st0">"Hz"</text:span><text:span text:style-name="highlight_br0">)</text:span><text:span text:style-name="highlight_sy0">;</text:span><text:line-break/><text:tab/><text:tab/><text:span text:style-name="highlight_co1">//</text:span><text:line-break/><text:tab/><text:tab/>Delay_ms<text:span text:style-name="highlight_br0">(</text:span><text:span text:style-name="highlight_nu0">500</text:span><text:span text:style-name="highlight_br0">)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<draw:frame draw:style-name="media" draw:name="7" text:anchor-type="as-char" draw:z-index="7" svg:width="13.229166666667cm" svg:height="9.921875cm"><draw:image xlink:href="Pictures/83b576ff78618c420e1b703b5cb42897.png" xlink:type="simple" xlink:show="embed" xlink:actuate="onLoad"/></draw:frame></text:p>
      <text:p text:style-name="Text_20_body">手持ちの水晶発信器でいろいろと試してみました。
<draw:frame draw:style-name="media" draw:name="8" text:anchor-type="as-char" draw:z-index="8" svg:width="9.525cm" style:rel-width="100%" svg:height="7.14375cm" style:rel-height="scale"><draw:image xlink:href="Pictures/aac2a3da51cb92cc5c707bf8f6c4dff4.png" xlink:type="simple" xlink:show="embed" xlink:actuate="onLoad"/></draw:frame><draw:frame draw:style-name="media" draw:name="9" text:anchor-type="as-char" draw:z-index="9" svg:width="9.525cm" style:rel-width="100%" svg:height="7.14375cm" style:rel-height="scale"><draw:image xlink:href="Pictures/d1cb4dae83f7a4c2cb3fe1bd4f8a934d.png" xlink:type="simple" xlink:show="embed" xlink:actuate="onLoad"/></draw:frame></text:p>
      <text:p text:style-name="Text_20_body">左側:60MHz(プリスケーラ値は1/8です)
右側:40MHz(プリスケーラ値は1/8です)
<draw:frame draw:style-name="media" draw:name="10" text:anchor-type="as-char" draw:z-index="10" svg:width="9.525cm" style:rel-width="100%" svg:height="7.14375cm" style:rel-height="scale"><draw:image xlink:href="Pictures/c4e629b98c7817aafe895a0b3ac1dbfa.png" xlink:type="simple" xlink:show="embed" xlink:actuate="onLoad"/></draw:frame><draw:frame draw:style-name="media" draw:name="11" text:anchor-type="as-char" draw:z-index="11" svg:width="9.525cm" style:rel-width="100%" svg:height="7.14375cm" style:rel-height="scale"><draw:image xlink:href="Pictures/6341024910d1d3cfc93227230d1aef79.png" xlink:type="simple" xlink:show="embed" xlink:actuate="onLoad"/></draw:frame></text:p>
      <text:p text:style-name="Text_20_body">左側:32MHz(プリスケーラ値は1/8です)
右側:20MHz(プリスケーラ値は1/8です)
<draw:frame draw:style-name="media" draw:name="12" text:anchor-type="as-char" draw:z-index="12" svg:width="9.525cm" style:rel-width="100%" svg:height="7.14375cm" style:rel-height="scale"><draw:image xlink:href="Pictures/5a9f2c97b46349474df1e7a6f0e275fb.png" xlink:type="simple" xlink:show="embed" xlink:actuate="onLoad"/></draw:frame><draw:frame draw:style-name="media" draw:name="13" text:anchor-type="as-char" draw:z-index="13" svg:width="9.525cm" style:rel-width="100%" svg:height="7.14375cm" style:rel-height="scale"><draw:image xlink:href="Pictures/182be0ba65b13161d3d565b232eb9857.png" xlink:type="simple" xlink:show="embed" xlink:actuate="onLoad"/></draw:frame></text:p>
      <text:p text:style-name="Text_20_body">左側:12MHz(プリスケーラ値は1/8です)
右側:6MHz(プリスケーラ値は1/1です)
<draw:frame draw:style-name="media" draw:name="14" text:anchor-type="as-char" draw:z-index="14" svg:width="9.525cm" style:rel-width="100%" svg:height="7.14375cm" style:rel-height="scale"><draw:image xlink:href="Pictures/182a120c92cf5671899f869939ace163.png" xlink:type="simple" xlink:show="embed" xlink:actuate="onLoad"/></draw:frame><draw:frame draw:style-name="media" draw:name="15" text:anchor-type="as-char" draw:z-index="15" svg:width="9.525cm" style:rel-width="100%" svg:height="7.14375cm" style:rel-height="scale"><draw:image xlink:href="Pictures/f4147903c0c88d1e8bba6acb30262696.png" xlink:type="simple" xlink:show="embed" xlink:actuate="onLoad"/></draw:frame></text:p>
      <text:p text:style-name="Text_20_body">如何ですか?
こんな簡単な回路で60MHzまでを測定できるんですねえ。。。{<draw:frame draw:style-name="media" draw:name="16" text:anchor-type="as-char" draw:z-index="16" svg:width="" svg:rel-width="100%" svg:height="0cm"><draw:image xlink:href="Pictures/cb908b0fa886f04bb60ce270e7b76ba7.svg" xlink:type="simple" xlink:show="embed" xlink:actuate="onLoad"/></draw:frame>}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9::17:03</meta:creation-date>
    <dc:creator>Generated</dc:creator>
    <dc:date>2026-09-14T09::17:03</dc:date>
    <dc:language>en-US</dc:language>
    <meta:editing-cycles>1</meta:editing-cycles>
    <meta:editing-duration>PT0S</meta:editing-duration>
    <dc:title>elechobby:picdic:otherpic:171</dc:title>
  </office:meta>
</office:document-meta>
</file>