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f459cc737314e3cfe457fbcd050f8e.png"/>
  <manifest:file-entry manifest:media-type="image/png" manifest:full-path="Pictures/1fd98a9daafa44dd4ae8170f3d20125e.png"/>
  <manifest:file-entry manifest:media-type="image/png" manifest:full-path="Pictures/261e3ea2aef5c5b198211303cce3edaf.png"/>
  <manifest:file-entry manifest:media-type="image/png" manifest:full-path="Pictures/3c8dbfa6a2c7354d3da0088839c880c5.png"/>
  <manifest:file-entry manifest:media-type="image/png" manifest:full-path="Pictures/48515a36da9138ad9915b8d9e0e5a8bf.png"/>
  <manifest:file-entry manifest:media-type="image/png" manifest:full-path="Pictures/4e78022a8c41d40efe0e382fbc2864b3.png"/>
  <manifest:file-entry manifest:media-type="image/png" manifest:full-path="Pictures/18c3cbeaa584000388789424554580a2.png"/>
  <manifest:file-entry manifest:media-type="image/png" manifest:full-path="Pictures/0ffb5b082d339c419ccfa8990ea2aaf6.png"/>
  <manifest:file-entry manifest:media-type="image/png" manifest:full-path="Pictures/f9b18f2e7fb98b74e0f0d83b9b5c61e5.png"/>
  <manifest:file-entry manifest:media-type="image/png" manifest:full-path="Pictures/5288a0d605539405cda1f697510d31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0"/><text:bookmark-start text:name="__RefHeading___アナログデータ記録再生ユニット_pic16f877_1"/><text:bookmark-start text:name="アナログデータ記録再生ユニット_pic16f877"/>アナログデータ記録再生ユニット(PIC16F877)<text:bookmark-end text:name="__RefHeading___アナログデータ記録再生ユニット_pic16f877_1"/><text:bookmark-end text:name="アナログデータ記録再生ユニット_pic16f877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アナログデータを記録し、再生するユニットを製作しました。
記録する容量は、約8kバイト(正確には、8192バイト)で、精度は8ビットです。
電池駆動にして、外で計測したデータを持ち帰って分析するのに都合が良いと思いま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記録する媒体には、TC5588P(S-RAM)を使用しました。<text:line-break/>読み込みと書き込みのタイミングは下図のようになります。<text:line-break/>今回は、CE(ChipEnable)端子はPICで制御せずに固定配線としました。<text:line-break/><draw:frame draw:style-name="media" draw:name="0" text:anchor-type="as-char" draw:z-index="0" svg:width="13.229166666667cm" svg:height="6.7799479166667cm"><draw:image xlink:href="Pictures/aaf459cc737314e3cfe457fbcd050f8e.png" xlink:type="simple" xlink:show="embed" xlink:actuate="onLoad"/></draw:frame><text:line-break/><draw:frame draw:style-name="media" draw:name="1" text:anchor-type="as-char" draw:z-index="1" svg:width="13.229166666667cm" svg:height="7.8272569444444cm"><draw:image xlink:href="Pictures/1fd98a9daafa44dd4ae8170f3d20125e.png" xlink:type="simple" xlink:show="embed" xlink:actuate="onLoad"/></draw:frame></text:p>
        </text:list-item>
        <text:list-item>
          <text:p text:style-name="List_20_1_Content"> TC5588Pのアドレスは13本必要となり、PICだけではI/O端子が足りないので、TC4040(バイナリカウンタ)を使用しました。</text:p>
        </text:list-item>
        <text:list-item>
          <text:p text:style-name="List_20_1_Content"> D/A変換は馴染みの「R-2R型抵抗ラダー」を使用しました。</text:p>
        </text:list-item>
        <text:list-item>
          <text:p text:style-name="List_20_1_Content_Last"> プログラム上では、REC-SWによる、記録処理とPLAY-SWによる再生処理を行います。尚、S-RAMの制御は汎用性を考えサブルーチン化しました。</text:p>
        </text:list-item>
      </text:list>
      <text:p text:style-name="Text_20_body">TC5588P(8K×8バイトのS-RAM)です。鈴商で確か150円~200円で販売していたと思います。
<draw:frame draw:style-name="media" draw:name="2" text:anchor-type="as-char" draw:z-index="2" svg:width="13.229166666667cm" svg:height="9.921875cm"><draw:image xlink:href="Pictures/261e3ea2aef5c5b198211303cce3edaf.png" xlink:type="simple" xlink:show="embed" xlink:actuate="onLoad"/></draw:frame></text:p>
      <text:p text:style-name="Text_20_body">TC4040(12ステージのバイナリカウンタ)です。
<draw:frame draw:style-name="media" draw:name="3" text:anchor-type="as-char" draw:z-index="3" svg:width="13.229166666667cm" svg:height="9.921875cm"><draw:image xlink:href="Pictures/3c8dbfa6a2c7354d3da0088839c880c5.png" xlink:type="simple" xlink:show="embed" xlink:actuate="onLoad"/></draw:frame>
<draw:frame draw:style-name="media" draw:name="4" text:anchor-type="as-char" draw:z-index="4" svg:width="13.229166666667cm" svg:height="5.6040219907407cm"><draw:image xlink:href="Pictures/48515a36da9138ad9915b8d9e0e5a8bf.png" xlink:type="simple" xlink:show="embed" xlink:actuate="onLoad"/></draw:frame></text:p>
      <text:p text:style-name="Text_20_body">TC5588P、TC4040、PIC16F877Aの大きさを比較してみました。
<draw:frame draw:style-name="media" draw:name="5" text:anchor-type="as-char" draw:z-index="5" svg:width="13.229166666667cm" svg:height="9.921875cm"><draw:image xlink:href="Pictures/4e78022a8c41d40efe0e382fbc2864b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6" text:anchor-type="as-char" draw:z-index="6" svg:width="16.933333333333cm" svg:height="19.314583333333cm"><draw:image xlink:href="Pictures/18c3cbeaa584000388789424554580a2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LED<text:tab/><text:tab/>PORTA.F1</text:span><text:line-break/> <text:line-break/><text:span text:style-name="highlight_co2">#define<text:tab/><text:tab/>BANK<text:tab/>PORTD.F4</text:span><text:line-break/><text:span text:style-name="highlight_co2">#define<text:tab/><text:tab/>CLOCK<text:tab/>PORTD.F1</text:span><text:line-break/><text:span text:style-name="highlight_co2">#define<text:tab/><text:tab/>RESET<text:tab/>PORTD.F0</text:span><text:line-break/><text:span text:style-name="highlight_co2">#define<text:tab/><text:tab/>WE<text:tab/><text:tab/>PORTD.F3</text:span><text:line-break/><text:span text:style-name="highlight_co2">#define<text:tab/><text:tab/>OE<text:tab/><text:tab/>PORTD.F2</text:span><text:line-break/> <text:line-break/><text:span text:style-name="highlight_co2">#define<text:tab/><text:tab/>REC<text:tab/><text:tab/>PORTA.F4</text:span><text:line-break/><text:span text:style-name="highlight_co2">#define<text:tab/><text:tab/>PLAY<text:tab/>PORTA.F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ram_reset<text:span text:style-name="highlight_br0">(</text:span><text:span text:style-name="highlight_br0">)</text:span><text:line-break/><text:span text:style-name="highlight_br0">{</text:span><text:line-break/><text:tab/>BANK <text:span text:style-name="highlight_sy0">=</text:span> <text:span text:style-name="highlight_nu0">0</text:span><text:span text:style-name="highlight_sy0">;</text:span><text:line-break/><text:tab/>RESET <text:span text:style-name="highlight_sy0">=</text:span> <text:span text:style-name="highlight_nu0">1</text:span><text:span text:style-name="highlight_sy0">;</text:span><text:line-break/><text:tab/>RESET <text:span text:style-name="highlight_sy0">=</text:span> <text:span text:style-name="highlight_nu0">0</text:span><text:span text:style-name="highlight_sy0">;</text:span><text:line-break/><text:tab/>CLOCK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sram_increment<text:span text:style-name="highlight_br0">(</text:span><text:span text:style-name="highlight_br0">)</text:span><text:line-break/><text:span text:style-name="highlight_br0">{</text:span><text:line-break/><text:tab/>CLOCK <text:span text:style-name="highlight_sy0">=</text:span> <text:span text:style-name="highlight_nu0">0</text:span><text:span text:style-name="highlight_sy0">;</text:span><text:line-break/><text:tab/>CLOCK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sram_bank0<text:span text:style-name="highlight_br0">(</text:span><text:span text:style-name="highlight_br0">)</text:span><text:line-break/><text:span text:style-name="highlight_br0">{</text:span><text:line-break/><text:tab/>BANK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sram_bank1<text:span text:style-name="highlight_br0">(</text:span><text:span text:style-name="highlight_br0">)</text:span><text:line-break/><text:span text:style-name="highlight_br0">{</text:span><text:line-break/><text:tab/>BANK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sram_setData<text:span text:style-name="highlight_br0">(</text:span><text:span text:style-name="highlight_kw4">unsigned</text:span> <text:span text:style-name="highlight_kw4">char</text:span> data<text:span text:style-name="highlight_br0">)</text:span><text:line-break/><text:span text:style-name="highlight_br0">{</text:span><text:line-break/><text:tab/>WE <text:span text:style-name="highlight_sy0">=</text:span> <text:span text:style-name="highlight_nu0">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PORTC <text:span text:style-name="highlight_sy0">=</text:span> data<text:span text:style-name="highlight_sy0">;</text:span><text:line-break/><text:tab/>WE <text:span text:style-name="highlight_sy0">=</text:span> <text:span text:style-name="highlight_nu0">1</text:span><text:span text:style-name="highlight_sy0">;</text:span><text:line-break/><text:tab/>sram_increment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kw4">unsigned</text:span><text:tab/><text:span text:style-name="highlight_kw4">char</text:span><text:tab/>sram_getData<text:span text:style-name="highlight_br0">(</text:span><text:span text:style-name="highlight_br0">)</text:span><text:line-break/><text:span text:style-name="highlight_br0">{</text:span><text:line-break/><text:tab/>TRISC <text:span text:style-name="highlight_sy0">=</text:span> <text:span text:style-name="highlight_nu6">0b11111111</text:span><text:span text:style-name="highlight_sy0">;</text:span><text:line-break/><text:tab/>OE <text:span text:style-name="highlight_sy0">=</text:span> <text:span text:style-name="highlight_nu0">0</text:span><text:span text:style-name="highlight_sy0">;</text:span><text:line-break/><text:tab/>OE <text:span text:style-name="highlight_sy0">=</text:span> <text:span text:style-name="highlight_nu0">1</text:span><text:span text:style-name="highlight_sy0">;</text:span><text:line-break/><text:tab/>sram_increment<text:span text:style-name="highlight_br0">(</text:span><text:span text:style-name="highlight_br0">)</text:span><text:span text:style-name="highlight_sy0">;</text:span><text:line-break/><text:tab/><text:span text:style-name="highlight_kw1">return</text:span><text:span text:style-name="highlight_br0">(</text:span>PORTC<text:span text:style-name="highlight_br0">)</text:span><text:span text:style-name="highlight_sy0">;</text:span><text:line-break/><text:span text:style-name="highlight_br0">}</text:span><text:line-break/> <text:line-break/><text:span text:style-name="highlight_kw4">char</text:span><text:tab/>sram_check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sram_bank0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sram_setData<text:span text:style-name="highlight_br0">(</text:span><text:span text:style-name="highlight_nu12">0xA5</text:span><text:span text:style-name="highlight_br0">)</text:span><text:span text:style-name="highlight_sy0">;</text:span><text:line-break/><text:tab/><text:span text:style-name="highlight_br0">}</text:span><text:line-break/><text:tab/>sram_bank1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sram_setData<text:span text:style-name="highlight_br0">(</text:span><text:span text:style-name="highlight_nu12">0xA5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ram_bank0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ram_getData<text:span text:style-name="highlight_br0">(</text:span><text:span text:style-name="highlight_br0">)</text:span> <text:span text:style-name="highlight_sy0">!=</text:span> <text:span text:style-name="highlight_nu12">0xA5</text:span><text:span text:style-name="highlight_br0">)</text:span><text:line-break/><text:tab/><text:tab/><text:tab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sram_bank1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ram_getData<text:span text:style-name="highlight_br0">(</text:span><text:span text:style-name="highlight_br0">)</text:span> <text:span text:style-name="highlight_sy0">!=</text:span> <text:span text:style-name="highlight_nu12">0xA5</text:span><text:span text:style-name="highlight_br0">)</text:span><text:line-break/><text:tab/><text:tab/><text:tab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cnt<text:span text:style-name="highlight_sy0">,</text:span> ad0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1000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1111111</text:span><text:span text:style-name="highlight_sy0">;</text:span><text:line-break/><text:tab/>TRISD <text:span text:style-name="highlight_sy0">=</text:span> <text:span text:style-name="highlight_nu6">0b00000000</text:span><text:span text:style-name="highlight_sy0">;</text:span><text:line-break/><text:tab/>TRISE <text:span text:style-name="highlight_sy0">=</text:span> <text:span text:style-name="highlight_nu6">0b00000000</text:span><text:span text:style-name="highlight_sy0">;</text:span><text:line-break/><text:tab/>ADCON1.<text:span text:style-name="highlight_me1">PCFG0</text:span> <text:span text:style-name="highlight_sy0">=</text:span> <text:span text:style-name="highlight_nu0">0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CMCON.<text:span text:style-name="highlight_me1">CM0</text:span> <text:span text:style-name="highlight_sy0">=</text:span> <text:span text:style-name="highlight_nu0">1</text:span><text:span text:style-name="highlight_sy0">;</text:span><text:line-break/><text:tab/>CMCON.<text:span text:style-name="highlight_me1">CM1</text:span> <text:span text:style-name="highlight_sy0">=</text:span> <text:span text:style-name="highlight_nu0">1</text:span><text:span text:style-name="highlight_sy0">;</text:span><text:line-break/><text:tab/>CMCON.<text:span text:style-name="highlight_me1">CM2</text:span> <text:span text:style-name="highlight_sy0">=</text:span> <text:span text:style-name="highlight_nu0">1</text:span><text:span text:style-name="highlight_sy0">;</text:span><text:line-break/><text:tab/>WE <text:span text:style-name="highlight_sy0">=</text:span> <text:span text:style-name="highlight_nu0">1</text:span><text:span text:style-name="highlight_sy0">;</text:span><text:line-break/><text:tab/>OE <text:span text:style-name="highlight_sy0">=</text:span> <text:span text:style-name="highlight_nu0">1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sram_rese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sram_check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REC <text:span text:style-name="highlight_sy0">==</text:span> <text:span text:style-name="highlight_nu0">0</text:span><text:span text:style-name="highlight_br0">)</text:span> <text:span text:style-name="highlight_br0">{</text:span><text:line-break/><text:tab/><text:tab/><text:tab/>sram_bank0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sram_setData<text:span text:style-name="highlight_br0">(</text:span>ad0 <text:span text:style-name="highlight_sy0">&gt;&gt;</text:span> <text:span text:style-name="highlight_nu0">2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sram_bank1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sram_setData<text:span text:style-name="highlight_br0">(</text:span>ad0 <text:span text:style-name="highlight_sy0">&gt;&gt;</text:span> <text:span text:style-name="highlight_nu0">2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PLAY <text:span text:style-name="highlight_sy0">==</text:span> <text:span text:style-name="highlight_nu0">0</text:span><text:span text:style-name="highlight_br0">)</text:span> <text:span text:style-name="highlight_br0">{</text:span><text:line-break/><text:tab/><text:tab/><text:tab/>sram_bank0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sram_getData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sram_bank1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sram_getData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結構配線が多いので出来るだけ交差しないような配置にしました。
黄色のプッシュスイッチが、記録(REC)用です。
緑色のプッシュスイッチが、再生(PLAY)用です。
<draw:frame draw:style-name="media" draw:name="7" text:anchor-type="as-char" draw:z-index="7" svg:width="13.229166666667cm" svg:height="9.921875cm"><draw:image xlink:href="Pictures/0ffb5b082d339c419ccfa8990ea2aaf6.png" xlink:type="simple" xlink:show="embed" xlink:actuate="onLoad"/></draw:frame></text:p>
      <text:p text:style-name="Text_20_body">100Hzの正弦波(半波)を入力し、記録(REC)したものを再生(PLAY)してみました。
<draw:frame draw:style-name="media" draw:name="8" text:anchor-type="as-char" draw:z-index="8" svg:width="9.525cm" style:rel-width="100%" svg:height="7.14375cm" style:rel-height="scale"><draw:image xlink:href="Pictures/f9b18f2e7fb98b74e0f0d83b9b5c61e5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5288a0d605539405cda1f697510d31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08:49</meta:creation-date>
    <dc:creator>Generated</dc:creator>
    <dc:date>2026-09-14T08::08:49</dc:date>
    <dc:language>en-US</dc:language>
    <meta:editing-cycles>1</meta:editing-cycles>
    <meta:editing-duration>PT0S</meta:editing-duration>
    <dc:title>elechobby:picdic:otherpic:170</dc:title>
  </office:meta>
</office:document-meta>
</file>