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98b5686ac3acef9b3b574e84aa5d2b.png"/>
  <manifest:file-entry manifest:media-type="image/png" manifest:full-path="Pictures/c4d6e285e281bdb2a26b6c89378f288d.png"/>
  <manifest:file-entry manifest:media-type="image/png" manifest:full-path="Pictures/301aee088c70791302d60da45851a9b8.png"/>
  <manifest:file-entry manifest:media-type="image/png" manifest:full-path="Pictures/9c448502c86c4907a21887b470608e05.png"/>
  <manifest:file-entry manifest:media-type="image/png" manifest:full-path="Pictures/83946ab31b3a5920fa4e455cb5afbaf5.png"/>
  <manifest:file-entry manifest:media-type="image/png" manifest:full-path="Pictures/df574b8ccea247c79ea1eccd34d051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66"/><text:bookmark-start text:name="__RefHeading___チャンネルデータロガー_mcp3208_pic18f1320_1"/><text:bookmark-start text:name="チャンネルデータロガー_mcp3208_pic18f1320"/>8チャンネルデータロガー(MCP3208)(PIC18F1320)<text:bookmark-end text:name="__RefHeading___チャンネルデータロガー_mcp3208_pic18f1320_1"/><text:bookmark-end text:name="チャンネルデータロガー_mcp3208_pic18f1320"/></text:h>
      <text:h text:style-name="Heading_20_2" text:outline-level="2"><text:bookmark-start text:name="__RefHeading___概要_2"/><text:bookmark-start text:name="概要"/>概要<text:bookmark-end text:name="__RefHeading___概要_2"/><text:bookmark-end text:name="概要"/></text:h>
      <text:p text:style-name="Text_20_body">秋月電子通商で購入した、12ビット精度の8chのADコンバータ [MCP3208]を使用してみました。
現時点(2007年6月)で、400円で購入できます。
下図は、機能ブロック図です。このICの制御は3線式なのでとてもシンプルな構成です。
<draw:frame draw:style-name="media" draw:name="0" text:anchor-type="as-char" draw:z-index="0" svg:width="11.932708333333cm" svg:height="10.715625cm"><draw:image xlink:href="Pictures/7598b5686ac3acef9b3b574e84aa5d2b.png" xlink:type="simple" xlink:show="embed" xlink:actuate="onLoad"/></draw:frame></text:p>
      <text:p text:style-name="Text_20_body">【特徴】</text:p>
      <text:list text:style-name="List_20_1" text:continue-numbering="false">
        <text:list-item>
          <text:p text:style-name="List_20_1_Content_First"> 12 ビットの分解能</text:p>
        </text:list-item>
        <text:list-item>
          <text:p text:style-name="List_20_1_Content"> DNL 最大± 1 LSB</text:p>
        </text:list-item>
        <text:list-item>
          <text:p text:style-name="List_20_1_Content"> INL 最大± 1 LSB (MCP3204/3208-B)</text:p>
        </text:list-item>
        <text:list-item>
          <text:p text:style-name="List_20_1_Content"> INL 最大± 2 LSB (MCP3204/3208-C)</text:p>
        </text:list-item>
        <text:list-item>
          <text:p text:style-name="List_20_1_Content"> 4 入力チャンネル(MCP3204) または8入力チャンネル(MCP3208)</text:p>
        </text:list-item>
        <text:list-item>
          <text:p text:style-name="List_20_1_Content"> アナログ入力はシングルエンドあるいは疑似差動入力ペアとしてプログラム可能</text:p>
        </text:list-item>
        <text:list-item>
          <text:p text:style-name="List_20_1_Content"> オンチップのサンプル&amp; ホールド</text:p>
        </text:list-item>
        <text:list-item>
          <text:p text:style-name="List_20_1_Content"> SPIR シリアル・インターフェース( モード0,0および1,1)</text:p>
        </text:list-item>
        <text:list-item>
          <text:p text:style-name="List_20_1_Content"> 単一電源動作: 2.7 ~ 5.5V</text:p>
        </text:list-item>
        <text:list-item>
          <text:p text:style-name="List_20_1_Content"> 100ksps max サンプリング速度(VDD = 5V 時)</text:p>
        </text:list-item>
        <text:list-item>
          <text:p text:style-name="List_20_1_Content"> 50ksps max サンプリング速度(VDD = 2.7V 時)</text:p>
        </text:list-item>
        <text:list-item>
          <text:p text:style-name="List_20_1_Content"> 低電力CMOS 技術</text:p>
          <text:list text:style-name="List_20_1">
            <text:list-item>
              <text:p text:style-name="List_20_1_Content"> 待機電流500 nA typ ( 最高2μA)</text:p>
            </text:list-item>
            <text:list-item>
              <text:p text:style-name="List_20_1_Content"> 動作電流400 μA max (5V 時)</text:p>
            </text:list-item>
          </text:list>
        </text:list-item>
        <text:list-item>
          <text:p text:style-name="List_20_1_Content"> 広い温度範囲: -40 ~ +85 ℃</text:p>
        </text:list-item>
        <text:list-item>
          <text:p text:style-name="List_20_1_Content_Last"> PDIP、SOIC およびTSSOP パッケージで利用可能</text:p>
        </text:list-item>
      </text:list>
      <text:p text:style-name="Text_20_body">【用途】</text:p>
      <text:list text:style-name="List_20_1" text:continue-numbering="false">
        <text:list-item>
          <text:p text:style-name="List_20_1_Content_First"> センサー・インターフェース</text:p>
        </text:list-item>
        <text:list-item>
          <text:p text:style-name="List_20_1_Content"> プロセス制御</text:p>
        </text:list-item>
        <text:list-item>
          <text:p text:style-name="List_20_1_Content"> データ収集</text:p>
        </text:list-item>
        <text:list-item>
          <text:p text:style-name="List_20_1_Content_Last"> バッテリー駆動システム</text:p>
        </text:list-item>
      </text:list>
      <text:p text:style-name="Text_20_body">通信タイミングチャートです。
<draw:frame draw:style-name="media" draw:name="1" text:anchor-type="as-char" draw:z-index="1" svg:width="13.229166666667cm" svg:height="7.62744140625cm"><draw:image xlink:href="Pictures/c4d6e285e281bdb2a26b6c89378f288d.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特に難しい箇所はありません。
PICとMCP3208を4本(CLK、Dout、Din、CS)で接続し、タイミングチャートに従って制御するだけです。
そのAD変換したデータを文字列に変換してRS232CでPCへ送信します。</text:p>
      <text:h text:style-name="Heading_20_2" text:outline-level="2"><text:bookmark-start text:name="__RefHeading___回路図_4"/><text:bookmark-start text:name="回路図"/>回路図<text:bookmark-end text:name="__RefHeading___回路図_4"/><text:bookmark-end text:name="回路図"/></text:h>
      <text:p text:style-name="Text_20_body">とてもシンプルな回路になりました。
<draw:frame draw:style-name="media" draw:name="2" text:anchor-type="as-char" draw:z-index="2" svg:width="16.933333333333cm" svg:height="10.583333333333cm"><draw:image xlink:href="Pictures/301aee088c70791302d60da45851a9b8.png" xlink:type="simple" xlink:show="embed" xlink:actuate="onLoad"/></draw:frame>
PICからのTX出力は、RS232Cレベル変換ユニットを経由して、パソコンへRS232C経由で出力します。</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MCP3208の制御部分(Read部分)は関数化しました。</text:p>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MCP3208_CS<text:tab/><text:tab/>PORTA.F0<text:tab/>// output</text:span><text:line-break/><text:span text:style-name="highlight_co2">#define<text:tab/>MCP3208_CLK<text:tab/><text:tab/>PORTA.F1<text:tab/>// output</text:span><text:line-break/><text:span text:style-name="highlight_co2">#define<text:tab/>MCP3208_DIN<text:tab/><text:tab/>PORTA.F4<text:tab/>// output</text:span><text:line-break/><text:span text:style-name="highlight_co2">#define<text:tab/>MCP3208_DOUT<text:tab/>PORTA.F5<text:tab/>// input</text:span><text:line-break/>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tatic</text:span><text:tab/><text:span text:style-name="highlight_kw4">int</text:span><text:tab/>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Usart_Write<text:span text:style-name="highlight_br0">(</text:span>buf<text:span text:style-name="highlight_br0">[</text:span>i<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unsigned</text:span><text:tab/><text:span text:style-name="highlight_kw4">int</text:span><text:tab/>Adc_Read_mcp3208<text:span text:style-name="highlight_br0">(</text:span><text:span text:style-name="highlight_kw4">unsigned</text:span> <text:span text:style-name="highlight_kw4">char</text:span> ch<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4">unsigned</text:span><text:tab/><text:span text:style-name="highlight_kw4">int</text:span><text:tab/><text:tab/>data<text:span text:style-name="highlight_sy0">;</text:span><text:line-break/><text:tab/><text:span text:style-name="highlight_co1">//</text:span><text:line-break/><text:tab/>MCP3208_CS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nu0">1</text:span><text:span text:style-name="highlight_sy0">;</text:span><text:tab/><text:span text:style-name="highlight_co1">// start</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nu0">1</text:span><text:span text:style-name="highlight_sy0">;</text:span><text:tab/><text:span text:style-name="highlight_co1">// single</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br0">(</text:span>ch <text:span text:style-name="highlight_sy0">&gt;&gt;</text:span> <text:span text:style-name="highlight_nu0">2</text:span><text:span text:style-name="highlight_br0">)</text:span> <text:span text:style-name="highlight_sy0">&amp;</text:span> <text:span text:style-name="highlight_nu12">0x01</text:span><text:span text:style-name="highlight_sy0">;</text:span><text:tab/><text:span text:style-name="highlight_co1">// D2</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br0">(</text:span>ch <text:span text:style-name="highlight_sy0">&gt;&gt;</text:span> <text:span text:style-name="highlight_nu0">1</text:span><text:span text:style-name="highlight_br0">)</text:span> <text:span text:style-name="highlight_sy0">&amp;</text:span> <text:span text:style-name="highlight_nu12">0x01</text:span><text:span text:style-name="highlight_sy0">;</text:span><text:tab/><text:span text:style-name="highlight_co1">// D1</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ch <text:span text:style-name="highlight_sy0">&amp;</text:span> <text:span text:style-name="highlight_nu12">0x01</text:span><text:span text:style-name="highlight_sy0">;</text:span><text:tab/><text:span text:style-name="highlight_co1">// D0</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nu0">0</text:span><text:span text:style-name="highlight_sy0">;</text:span><text:tab/><text:span text:style-name="highlight_co1">// sample</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nu0">0</text:span><text:span text:style-name="highlight_sy0">;</text:span><text:tab/><text:span text:style-name="highlight_co1">// null</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data <text:span text:style-name="highlight_sy0">=</text:span> <text:span text:style-name="highlight_nu0">0</text:span><text:span text:style-name="highlight_sy0">;</text:span><text:tab/><text:tab/><text:tab/><text:span text:style-name="highlight_co1">// data</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2</text:span><text:span text:style-name="highlight_sy0">;</text:span> cnt<text:span text:style-name="highlight_sy0">++</text:span><text:span text:style-name="highlight_br0">)</text:span> <text:span text:style-name="highlight_br0">{</text:span><text:line-break/><text:tab/><text:tab/>MCP3208_DIN <text:span text:style-name="highlight_sy0">=</text:span> <text:span text:style-name="highlight_nu0">0</text:span><text:span text:style-name="highlight_sy0">;</text:span><text:line-break/><text:tab/><text:tab/>MCP3208_CLK <text:span text:style-name="highlight_sy0">=</text:span> <text:span text:style-name="highlight_nu0">1</text:span><text:span text:style-name="highlight_sy0">;</text:span><text:line-break/><text:tab/><text:tab/><text:span text:style-name="highlight_kw1">if</text:span> <text:span text:style-name="highlight_br0">(</text:span>MCP3208_DOUT <text:span text:style-name="highlight_sy0">==</text:span> <text:span text:style-name="highlight_nu0">1</text:span><text:span text:style-name="highlight_br0">)</text:span> <text:span text:style-name="highlight_br0">{</text:span><text:line-break/><text:tab/><text:tab/><text:tab/>data <text:span text:style-name="highlight_sy0">|=</text:span> <text:span text:style-name="highlight_nu12">0x01</text:span><text:span text:style-name="highlight_sy0">;</text:span><text:line-break/><text:tab/><text:tab/><text:span text:style-name="highlight_br0">}</text:span> <text:span text:style-name="highlight_kw1">else</text:span> <text:span text:style-name="highlight_br0">{</text:span><text:line-break/><text:tab/><text:tab/><text:tab/>data <text:span text:style-name="highlight_sy0">|=</text:span> <text:span text:style-name="highlight_nu12">0x00</text:span><text:span text:style-name="highlight_sy0">;</text:span><text:line-break/><text:tab/><text:tab/><text:span text:style-name="highlight_br0">}</text:span><text:line-break/><text:tab/><text:tab/>data <text:span text:style-name="highlight_sy0">=</text:span> data <text:span text:style-name="highlight_sy0">&lt;&lt;</text:span> <text:span text:style-name="highlight_nu0">1</text:span><text:span text:style-name="highlight_sy0">;</text:span><text:line-break/><text:tab/><text:tab/>MCP3208_CLK <text:span text:style-name="highlight_sy0">=</text:span> <text:span text:style-name="highlight_nu0">0</text:span><text:span text:style-name="highlight_sy0">;</text:span><text:line-break/><text:tab/><text:span text:style-name="highlight_br0">}</text:span><text:line-break/><text:tab/><text:span text:style-name="highlight_co1">//</text:span><text:line-break/><text:tab/>MCP3208_CS <text:span text:style-name="highlight_sy0">=</text:span> <text:span text:style-name="highlight_nu0">1</text:span><text:span text:style-name="highlight_sy0">;</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data <text:span text:style-name="highlight_sy0">=</text:span> data <text:span text:style-name="highlight_sy0">&gt;&gt;</text:span> <text:span text:style-name="highlight_nu0">1</text:span><text:span text:style-name="highlight_sy0">;</text:span><text:line-break/><text:tab/><text:span text:style-name="highlight_co1">//</text:span><text:line-break/><text:tab/><text:span text:style-name="highlight_kw1">return</text:span><text:span text:style-name="highlight_br0">(</text:span>data<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 cnt<text:span text:style-name="highlight_sy0">;</text:span><text:line-break/><text:tab/><text:span text:style-name="highlight_kw4">unsigned</text:span><text:tab/><text:span text:style-name="highlight_kw4">int</text:span><text:tab/><text:tab/>data<text:span text:style-name="highlight_sy0">;</text:span><text:line-break/><text:tab/>OSCCON.<text:span text:style-name="highlight_me1">IRCF2</text:span> <text:span text:style-name="highlight_sy0">=</text:span> <text:span text:style-name="highlight_nu0">1</text:span><text:span text:style-name="highlight_sy0">;</text:span><text:line-break/><text:tab/>OSCCON.<text:span text:style-name="highlight_me1">IRCF1</text:span> <text:span text:style-name="highlight_sy0">=</text:span> <text:span text:style-name="highlight_nu0">1</text:span><text:span text:style-name="highlight_sy0">;</text:span><text:line-break/><text:tab/>OSCCON.<text:span text:style-name="highlight_me1">IRCF0</text:span> <text:span text:style-name="highlight_sy0">=</text:span> <text:span text:style-name="highlight_nu0">1</text:span><text:span text:style-name="highlight_sy0">;</text:span><text:line-break/><text:tab/>ADCON1 <text:span text:style-name="highlight_sy0">=</text:span> <text:span text:style-name="highlight_nu6">0b11111111</text:span><text:span text:style-name="highlight_sy0">;</text:span><text:line-break/><text:tab/>TRISA <text:span text:style-name="highlight_sy0">=</text:span> <text:span text:style-name="highlight_nu6">0b00100000</text:span><text:span text:style-name="highlight_sy0">;</text:span><text:line-break/><text:tab/>TRISB.<text:span text:style-name="highlight_me1">F1</text:span> <text:span text:style-name="highlight_sy0">=</text:span> <text:span text:style-name="highlight_nu0">0</text:span><text:span text:style-name="highlight_sy0">;</text:span><text:line-break/><text:tab/>TRISB.<text:span text:style-name="highlight_me1">F4</text:span> <text:span text:style-name="highlight_sy0">=</text:span> <text:span text:style-name="highlight_nu0">1</text:span><text:span text:style-name="highlight_sy0">;</text:span><text:line-break/><text:tab/>T0CON.<text:span text:style-name="highlight_me1">T0CS</text:span> <text:span text:style-name="highlight_sy0">=</text:span> <text:span text:style-name="highlight_nu0">0</text:span><text:span text:style-name="highlight_sy0">;</text:span><text:line-break/><text:tab/><text:span text:style-name="highlight_co1">//</text:span><text:line-break/><text:tab/>Usart_Init<text:span text:style-name="highlight_br0">(</text:span><text:span text:style-name="highlight_nu0">960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line-break/><text:tab/><text:span text:style-name="highlight_co1">//</text:span><text:line-break/><text:tab/>MCP3208_CS <text:span text:style-name="highlight_sy0">=</text:span> <text:span text:style-name="highlight_nu0">1</text:span><text:span text:style-name="highlight_sy0">;</text:span><text:line-break/><text:tab/>MCP3208_CLK <text:span text:style-name="highlight_sy0">=</text:span> <text:span text:style-name="highlight_nu0">0</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8</text:span><text:span text:style-name="highlight_sy0">;</text:span> cnt<text:span text:style-name="highlight_sy0">++</text:span><text:span text:style-name="highlight_br0">)</text:span> <text:span text:style-name="highlight_br0">{</text:span><text:line-break/><text:tab/><text:tab/><text:tab/>data <text:span text:style-name="highlight_sy0">=</text:span> Adc_Read_mcp3208<text:span text:style-name="highlight_br0">(</text:span>cnt<text:span text:style-name="highlight_br0">)</text:span><text:span text:style-name="highlight_sy0">;</text:span><text:line-break/><text:tab/><text:tab/><text:tab/>data <text:span text:style-name="highlight_sy0">=</text:span> data <text:span text:style-name="highlight_sy0">*</text:span> <text:span text:style-name="highlight_nu16">1.2</text:span><text:span text:style-name="highlight_sy0">;</text:span><text:line-break/><text:tab/><text:tab/><text:tab/>IntToStr<text:span text:style-name="highlight_br0">(</text:span>data<text:span text:style-name="highlight_sy0">,</text:span> buf<text:span text:style-name="highlight_br0">)</text:span><text:span text:style-name="highlight_sy0">;</text:span><text:line-break/><text:tab/><text:tab/><text:tab/>Usart_Write_String<text:span text:style-name="highlight_br0">(</text:span><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Usart_Write_String<text:span text:style-name="highlight_br0">(</text:span><text:span text:style-name="highlight_st0">"mv"</text:span><text:span text:style-name="highlight_br0">)</text:span><text:span text:style-name="highlight_sy0">;</text:span><text:line-break/><text:tab/><text:tab/><text:span text:style-name="highlight_br0">}</text:span><text:line-break/><text:tab/><text:tab/>Usart_Write_String<text:span text:style-name="highlight_br0">(</text:span><text:span text:style-name="highlight_st0">"<text:span text:style-name="highlight_es1">\r</text:span><text:span text:style-name="highlight_es1">\n</text:span>"</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PICとMCP3208の間は、4本線なので、とてもすっきりしています。
<draw:frame draw:style-name="media" draw:name="3" text:anchor-type="as-char" draw:z-index="3" svg:width="13.229166666667cm" svg:height="9.921875cm"><draw:image xlink:href="Pictures/9c448502c86c4907a21887b470608e05.png" xlink:type="simple" xlink:show="embed" xlink:actuate="onLoad"/></draw:frame>
<draw:frame draw:style-name="media" draw:name="4" text:anchor-type="as-char" draw:z-index="4" svg:width="13.229166666667cm" svg:height="9.921875cm"><draw:image xlink:href="Pictures/83946ab31b3a5920fa4e455cb5afbaf5.png" xlink:type="simple" xlink:show="embed" xlink:actuate="onLoad"/></draw:frame></text:p>
      <text:p text:style-name="Text_20_body">PCのハイパーターミナルでデータを受信し表示しました。
1行に左からCH0、CH1、CH2…..CH7の順に表示しています。
<draw:frame draw:style-name="media" draw:name="5" text:anchor-type="as-char" draw:z-index="5" svg:width="13.229166666667cm" svg:height="10.446332254585cm"><draw:image xlink:href="Pictures/df574b8ccea247c79ea1eccd34d0511f.png" xlink:type="simple" xlink:show="embed" xlink:actuate="onLoad"/></draw:frame></text:p>
      <text:p text:style-name="Text_20_body">◎高速なAD変換を要する場合は、高速AD変換ユニット(AD7820)を…(但し8ビット分解能)
◎PICの標準では10ビット分解能を…
◎分解能が更に必要であれば、今回のMCP3208の12ビットを…
如何ですか?夫々、用途に応じて使い分けをして頂ければ宜しいかと。</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11::59:02</meta:creation-date>
    <dc:creator>Generated</dc:creator>
    <dc:date>2026-09-15T11::59:02</dc:date>
    <dc:language>en-US</dc:language>
    <meta:editing-cycles>1</meta:editing-cycles>
    <meta:editing-duration>PT0S</meta:editing-duration>
    <dc:title>elechobby:picdic:otherpic:166</dc:title>
  </office:meta>
</office:document-meta>
</file>