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cf2295ddbf090cb53d90485d9389bd.png"/>
  <manifest:file-entry manifest:media-type="image/png" manifest:full-path="Pictures/025751d7160007472e98e99ecfe19caf.png"/>
  <manifest:file-entry manifest:media-type="image/png" manifest:full-path="Pictures/4629eb29034d97fda6badd71e44e74e0.png"/>
  <manifest:file-entry manifest:media-type="image/png" manifest:full-path="Pictures/84a487d18111f88e04e2bdabe33a38be.png"/>
  <manifest:file-entry manifest:media-type="image/png" manifest:full-path="Pictures/ae9f3f66ead49dce216f6f2fa5cf3914.png"/>
  <manifest:file-entry manifest:media-type="image/png" manifest:full-path="Pictures/f27e235aa81b154dfe6d608ca381c5bd.png"/>
  <manifest:file-entry manifest:media-type="image/png" manifest:full-path="Pictures/25acfb6dab123cd19192f5faf2a5e9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59"/><text:bookmark-start text:name="__RefHeading___チャンネルデータロガー_pic18f2320_1"/><text:bookmark-start text:name="チャンネルデータロガー_pic18f2320"/>10チャンネルデータロガー(PIC18F2320)<text:bookmark-end text:name="__RefHeading___チャンネルデータロガー_pic18f2320_1"/><text:bookmark-end text:name="チャンネルデータロガー_pic18f23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初めてPIC18シリーズを使用しました。PIC18F2320を使用して、単純にAD変換したデータをRS232C経由でPC
に送るだけのものを作成しました。
尚、計測モードは次の2種類としました。</text:p>
      <text:list text:style-name="List_20_1" text:continue-numbering="false">
        <text:list-item>
          <text:p text:style-name="List_20_1_Content_First"> 1秒間に1回、AD変換(10チャンネル分)してPCにデータを送る。</text:p>
        </text:list-item>
        <text:list-item>
          <text:p text:style-name="List_20_1_Content_Last"> 1秒間に15回、AD変換(10チャンネル分)してPCにデータを送る。</text:p>
        </text:list-item>
      </text:list>
      <text:p text:style-name="Text_20_body">AD変換の精度は10ビットです。なので最小単位は約5mvとなります。
精度を高めるには、電源電圧VCCを1023*5mv=5115mvと安定化する必要があります。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0" text:anchor-type="as-char" draw:z-index="0" svg:width="16.933333333333cm" svg:height="23.8125cm"><draw:image xlink:href="Pictures/39cf2295ddbf090cb53d90485d9389bd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「１０チャンネルデータロガー」 <text:line-break/> <text:line-break/><text:tab/>・１０チャンネルのアナログデータをＡ／Ｄ変換し、ＲＳ２３２Ｃで送信し<text:line-break/><text:tab/>　ます。 （秒間約5回のサンプリング） <text:line-break/> <text:line-break/>*/</text:span><text:line-break/><text:span text:style-name="highlight_co1">//********************************************************************** </text:span><text:line-break/> <text:line-break/><text:span text:style-name="highlight_co2">#define<text:tab/>LED<text:tab/><text:tab/>PORTC.F4</text:span><text:line-break/><text:span text:style-name="highlight_co2">#define<text:tab/>SW<text:tab/><text:tab/>PORTB.F7<text:tab/>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startCount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~LED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tartCount <text:span text:style-name="highlight_sy0">&gt;</text:span> <text:span text:style-name="highlight_nu0">0</text:span><text:span text:style-name="highlight_br0">)</text:span><text:line-break/><text:tab/><text:tab/><text:tab/>startCount<text:span text:style-name="highlight_sy0">--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0<text:span text:style-name="highlight_sy0">,</text:span> ad1<text:span text:style-name="highlight_sy0">,</text:span> ad2<text:span text:style-name="highlight_sy0">,</text:span> ad3<text:span text:style-name="highlight_sy0">,</text:span> ad4<text:span text:style-name="highlight_sy0">,</text:span> ad8<text:span text:style-name="highlight_sy0">,</text:span> ad9<text:span text:style-name="highlight_sy0">,</text:span> ad10<text:span text:style-name="highlight_sy0">,</text:span> ad11<text:span text:style-name="highlight_sy0">,</text:span> ad12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.<text:span text:style-name="highlight_me1">IRCF2</text:span><text:span text:style-name="highlight_sy0">=</text:span><text:span text:style-name="highlight_nu0">1</text:span><text:span text:style-name="highlight_sy0">;</text:span><text:line-break/><text:tab/>OSCCON.<text:span text:style-name="highlight_me1">IRCF1</text:span><text:span text:style-name="highlight_sy0">=</text:span><text:span text:style-name="highlight_nu0">1</text:span><text:span text:style-name="highlight_sy0">;</text:span><text:line-break/><text:tab/>OSCCON.<text:span text:style-name="highlight_me1">IRCF0</text:span><text:span text:style-name="highlight_sy0">=</text:span><text:span text:style-name="highlight_nu0">1</text:span><text:span text:style-name="highlight_sy0">;</text:span><text:line-break/><text:tab/><text:span text:style-name="highlight_co1">//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1111111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s text:c="4"/><text:span text:style-name="highlight_co1">//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s text:c="4"/><text:span text:style-name="highlight_co1">//</text:span><text:line-break/><text:tab/>startCount <text:span text:style-name="highlight_sy0">=</text:span> <text:span text:style-name="highlight_nu0">4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s text:c="4"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Usart_Write_String<text:span text:style-name="highlight_br0">(</text:span><text:span text:style-name="highlight_st0">"DataLogger(10channel)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SW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tartCount <text:span text:style-name="highlight_sy0">!=</text:span> <text:span text:style-name="highlight_nu0">0</text:span><text:span text:style-name="highlight_br0">)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cnt<text:span text:style-name="highlight_sy0">++;</text:span><text:line-break/><text:tab/><text:tab/>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Usart_Write_String<text:span text:style-name="highlight_br0">(</text:span><text:span text:style-name="highlight_st0">": "</text:span><text:span text:style-name="highlight_br0">)</text:span><text:span text:style-name="highlight_sy0">;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2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ad3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tab/><text:tab/>ad4 <text:span text:style-name="highlight_sy0">=</text:span> Adc_Read<text:span text:style-name="highlight_br0">(</text:span><text:span text:style-name="highlight_nu0">4</text:span><text:span text:style-name="highlight_br0">)</text:span><text:span text:style-name="highlight_sy0">;</text:span><text:line-break/><text:tab/><text:tab/>ad8 <text:span text:style-name="highlight_sy0">=</text:span> Adc_Read<text:span text:style-name="highlight_br0">(</text:span><text:span text:style-name="highlight_nu0">8</text:span><text:span text:style-name="highlight_br0">)</text:span><text:span text:style-name="highlight_sy0">;</text:span><text:line-break/><text:tab/><text:tab/>ad9 <text:span text:style-name="highlight_sy0">=</text:span> Adc_Read<text:span text:style-name="highlight_br0">(</text:span><text:span text:style-name="highlight_nu0">9</text:span><text:span text:style-name="highlight_br0">)</text:span><text:span text:style-name="highlight_sy0">;</text:span><text:line-break/><text:tab/><text:tab/>ad10 <text:span text:style-name="highlight_sy0">=</text:span> Adc_Read<text:span text:style-name="highlight_br0">(</text:span><text:span text:style-name="highlight_nu0">10</text:span><text:span text:style-name="highlight_br0">)</text:span><text:span text:style-name="highlight_sy0">;</text:span><text:line-break/><text:tab/><text:tab/>ad11 <text:span text:style-name="highlight_sy0">=</text:span> Adc_Read<text:span text:style-name="highlight_br0">(</text:span><text:span text:style-name="highlight_nu0">11</text:span><text:span text:style-name="highlight_br0">)</text:span><text:span text:style-name="highlight_sy0">;</text:span><text:line-break/><text:tab/><text:tab/>ad12 <text:span text:style-name="highlight_sy0">=</text:span> Adc_Read<text:span text:style-name="highlight_br0">(</text:span><text:span text:style-name="highlight_nu0">12</text:span><text:span text:style-name="highlight_br0">)</text:span><text:span text:style-name="highlight_sy0">;</text:span><text:line-break/><text:tab/><text:tab/>WordToStr<text:span text:style-name="highlight_br0">(</text:span>ad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2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3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4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8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9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0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1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WordToStr<text:span text:style-name="highlight_br0">(</text:span>ad12 <text:span text:style-name="highlight_sy0">*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Usart_Write_String<text:span text:style-name="highlight_br0">(</text:span>buf<text:span text:style-name="highlight_br0">)</text:span><text:span text:style-name="highlight_sy0">;</text:span><text:line-break/><text:tab/><text:tab/>Us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startCount <text:span text:style-name="highlight_sy0">=</text:span> <text:span text:style-name="highlight_nu0">4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今回は部品点数がとても少ないのでブレッドボードに組んで確認しました。
PCとの接続には以前に作成したRS232Cレベル変換ユニットを使用しています。
<draw:frame draw:style-name="media" draw:name="1" text:anchor-type="as-char" draw:z-index="1" svg:width="8.4666666666667cm" style:rel-width="100%" svg:height="6.35cm" style:rel-height="scale"><draw:image xlink:href="Pictures/025751d7160007472e98e99ecfe19caf.png" xlink:type="simple" xlink:show="embed" xlink:actuate="onLoad"/></draw:frame><draw:frame draw:style-name="media" draw:name="2" text:anchor-type="as-char" draw:z-index="2" svg:width="8.4666666666667cm" style:rel-width="100%" svg:height="6.35cm" style:rel-height="scale"><draw:image xlink:href="Pictures/4629eb29034d97fda6badd71e44e74e0.png" xlink:type="simple" xlink:show="embed" xlink:actuate="onLoad"/></draw:frame>
<draw:frame draw:style-name="media" draw:name="3" text:anchor-type="as-char" draw:z-index="3" svg:width="8.4666666666667cm" style:rel-width="100%" svg:height="6.35cm" style:rel-height="scale"><draw:image xlink:href="Pictures/84a487d18111f88e04e2bdabe33a38be.png" xlink:type="simple" xlink:show="embed" xlink:actuate="onLoad"/></draw:frame><draw:frame draw:style-name="media" draw:name="4" text:anchor-type="as-char" draw:z-index="4" svg:width="8.4666666666667cm" style:rel-width="100%" svg:height="6.35cm" style:rel-height="scale"><draw:image xlink:href="Pictures/ae9f3f66ead49dce216f6f2fa5cf3914.png" xlink:type="simple" xlink:show="embed" xlink:actuate="onLoad"/></draw:frame></text:p>
      <text:p text:style-name="Text_20_body">Windowsに標準で付いているターミナルソフト(ハイパーターミナル)を使用してデータを表示します。
一番左のデータは、単なるカウント値です。その右からCH1~CH10の順番です。
<draw:frame draw:style-name="media" draw:name="5" text:anchor-type="as-char" draw:z-index="5" svg:width="13.229166666667cm" svg:height="11.946210916799cm"><draw:image xlink:href="Pictures/f27e235aa81b154dfe6d608ca381c5bd.png" xlink:type="simple" xlink:show="embed" xlink:actuate="onLoad"/></draw:frame></text:p>
      <text:p text:style-name="Text_20_body">取り込んだデータをExcelを使用してグラフ表示させてみました。
入力端子をオープン状態にして計測しましたのでノイズ(商用の60Hz)が乗っています。
入力端子を100kΩ位の抵抗でプルダウンすると良いと思います。
<draw:frame draw:style-name="media" draw:name="6" text:anchor-type="as-char" draw:z-index="6" svg:width="12.911666666667cm" svg:height="7.699375cm"><draw:image xlink:href="Pictures/25acfb6dab123cd19192f5faf2a5e9f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50:58</meta:creation-date>
    <dc:creator>Generated</dc:creator>
    <dc:date>2026-09-14T07::50:58</dc:date>
    <dc:language>en-US</dc:language>
    <meta:editing-cycles>1</meta:editing-cycles>
    <meta:editing-duration>PT0S</meta:editing-duration>
    <dc:title>elechobby:picdic:otherpic:159</dc:title>
  </office:meta>
</office:document-meta>
</file>