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:pic"/><text:bookmark-start text:name="__RefHeading___pic_1"/><text:bookmark-start text:name="pic"/>PIC<text:bookmark-end text:name="__RefHeading___pic_1"/><text:bookmark-end text:name="pic"/></text:h>
      <text:p text:style-name="Text_20_body">PICマイコンについて記述しようと思っていますが、もっと偉大なサイトが星の数ほどあるので、国内では情報が少ないMikroCについて記述していく予定です。</text:p>
      <text:p text:style-name="Text_20_body">20201.07.03 追記
MikroCは7.6.0が最新版になりますが、新しいICに追加されている機能をフルコントロールすることはできません。</text:p>
      <text:p text:style-name="Text_20_body">例えばPIC16F1の新モデルには、従来使用する機能に合わせて制御できるピンが決まっていたけど、それを自由に変更できるPPSという機能があります。
これ専用のRemappableライブラリがあるのですが、どうもうまく動きません。MikroCサポートフォーラムを読むと、
「MPLAB XとMCC(設定するだけでソースコードを吐き出す便利な公式拡張ツール)で出力されるコード参照するとよい」
と書かれていたりで、簡単に開発するためのツールだったのが、逆に面倒な状態になりつつあります。</text:p>
      <text:p text:style-name="Text_20_body">さらに書き込みツールもPickit3等を使う場合は、結局MPLAB Xをインストールしたときに一緒にインストールされる
IPEを使わないと、最新のPICには書き込みができません。</text:p>
      <text:p text:style-name="Text_20_body">ソースコードもほぼ似たような書き方で動作するので、MikroCのソースコードが全く無意味ではないので、
今後はMPLAB Xでも少しずつ使っていこうと思います。</text:p>
      <text:h text:style-name="Heading_20_3" text:outline-level="3"><text:bookmark-start text:name="__RefHeading___mikroc_リンク_2"/><text:bookmark-start text:name="mikroc_リンク"/>MikroC リンク<text:bookmark-end text:name="__RefHeading___mikroc_リンク_2"/><text:bookmark-end text:name="mikroc_リンク"/></text:h>
      <text:p text:style-name="Text_20_body"><text:a xlink:type="simple" xlink:href="https://www.mikroe.com/mikroc-pic" text:style-name="Internet_20_link" text:visited-style-name="Visited_20_Internet_20_Link">mikroC PRO for PIC | Mikroe</text:a>
<text:a xlink:type="simple" xlink:href="http://www.microtechnica-shop.jp/shopbrand/ct3/" text:style-name="Internet_20_link" text:visited-style-name="Visited_20_Internet_20_Link">PICマイコン関連 | マイクロテクニカ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10::02:20</meta:creation-date>
    <dc:creator>Generated</dc:creator>
    <dc:date>2026-09-14T10::02:20</dc:date>
    <dc:language>en-US</dc:language>
    <meta:editing-cycles>1</meta:editing-cycles>
    <meta:editing-duration>PT0S</meta:editing-duration>
    <dc:title>elechobby:pic:pic</dc:title>
  </office:meta>
</office:document-meta>
</file>