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1keyremote"/><text:bookmark-start text:name="__RefHeading___キーリモコン_1"/><text:bookmark-start text:name="キーリモコン"/>1キーリモコン<text:bookmark-end text:name="__RefHeading___キーリモコン_1"/><text:bookmark-end text:name="キーリモコン"/></text:h>
      <text:h text:style-name="Heading_20_2" text:outline-level="2"><text:bookmark-start text:name="__RefHeading___概要_2"/><text:bookmark-start text:name="概要"/>概要<text:bookmark-end text:name="__RefHeading___概要_2"/><text:bookmark-end text:name="概要"/></text:h>
      <text:p text:style-name="Text_20_body">実家の古い台所についていた天吊り照明が古くなったので、新しいものに交換しました。ただし、元々のはひもで引っ張ってONOFF切り替える照明で、新しいのはリモコン式にしました。
リモコンは小さいカードサイズなのですが、わざわざホルダーからリモコンを取り出してON/OFFするのは、普段使いとしては大変です。
なので、部屋の入り口に専用のリモコンを作成することにしました。</text:p>
      <text:h text:style-name="Heading_20_1" text:outline-level="1"><text:bookmark-start text:name="__RefHeading___設計仕様_3"/><text:bookmark-start text:name="設計仕様"/>設計仕様<text:bookmark-end text:name="__RefHeading___設計仕様_3"/><text:bookmark-end text:name="設計仕様"/></text:h>
      <text:p text:style-name="Text_20_body">小さなスイッチを高齢者が暗くなったら見分けられないので、ユーザビリティを考慮して大きめのボタン1つで操作するようにして、
ONの信号とOFFの信号を押下するたびに切り替えて送信するようにします。
また、どこに取り付けてもよいように、リモコンのLEDは最大3つを別角度て取り付けます。
木製の柱に付けるので、サイズとしては同様にカードリモコンサイズ、マイコン含めてコイン電池の3Vで動かします。
小さくする必要があるので、目標として秋月電子のFRISK基板を参考に、FRISKの容器にはいるようにします。</text:p>
      <text:p text:style-name="Text_20_body">この設計で重要なのは、コイン電池で動かすの為、待機状態の消費電流をいかに小さくするかが重要になります。
昔の参考書だと、OSCCONを未使用時にはLC(32.768kHz)にして、使用する時にHS(4～16MHz)に一時的に変更して処理するという方法です。
ただネットで探していると、コイン電池で動かしている方がおられたので、参考にさせていただきました。
<text:a xlink:type="simple" xlink:href="https://qiita.com/minter1999/items/fbb8a391d80e21c11e76" text:style-name="Internet_20_link" text:visited-style-name="Visited_20_Internet_20_Link">PICを使った小型赤外線学習リモコン - Qiita</text:a></text:p>
      <text:p text:style-name="Text_20_body">もう1つ重要なのは、いかにLEDの出力を上げられるかです。
というのも、コイン電池3Vで動作させているので、出力が大きいとLED点灯時に電圧が落ちてマイコンの動作電圧を下回ってBORになってしまいます。
とりあえず100uFのチップコンデンサをLED毎につける事にしましたが、こればかりは基板が届いてから追加検証が必要です。</text:p>
      <text:h text:style-name="Heading_20_2" text:outline-level="2"><text:bookmark-start text:name="__RefHeading___回路図_4"/><text:bookmark-start text:name="回路図"/>回路図<text:bookmark-end text:name="__RefHeading___回路図_4"/><text:bookmark-end text:name="回路図"/></text:h>
      <text:p text:style-name="Text_20_body">（作成中）</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うちの照明もリモコン式ですが、元々はリモコンなんてないものなので、取り付けたらつきっぱなしになってしまう照明を、
町の電器屋で購入した下記の装置を間に挟んでいます。製品型番はOCR-CRS01Wとなっています。
<text:a xlink:type="simple" xlink:href="https://www.ohm-electric.co.jp/product/c01/c0110/33835/" text:style-name="Internet_20_link" text:visited-style-name="Visited_20_Internet_20_Link">リモコンスイッチ 天井照明器具専用 [品番]04-9447｜株式会社オーム電機</text:a></text:p>
      <text:p text:style-name="Text_20_body">開発環境
MPLAB X v5.50
XC8 V2.31
MPLAB Code Configurator 4</text:p>
      <table:table table:style-name="Table">
        <table:table-column table:style-name="odt_auto_style_table_column_1_1"/>
        <table:table-row>
          <table:table-cell office:value-type="string" table:style-name="tablecell">
            <text:p text:style-name="Preformatted_20_Text"><text:span text:style-name="highlight_co1">// CONFIG1</text:span><text:line-break/><text:span text:style-name="highlight_co2">#pragma config FOSC = INTOSC<text:s text:c="4"/>// Oscillator Selection-&gt;INTOSC oscillator: I/O function on CLKIN pin</text:span><text:line-break/><text:span text:style-name="highlight_co2">#pragma config WDTE = OFF<text:s text:c="4"/>// Watchdog Timer Enable-&gt;WDT disabled</text:span><text:line-break/><text:span text:style-name="highlight_co2">#pragma config PWRTE = ON<text:s text:c="4"/>// Power-up Timer Enable-&gt;PWRT enabled</text:span><text:line-break/><text:span text:style-name="highlight_co2">#pragma config MCLRE = OFF<text:s text:c="4"/>// MCLR Pin Function Select-&gt;MCLR/VPP pin function is digital input</text:span><text:line-break/><text:span text:style-name="highlight_co2">#pragma config CP = OFF<text:s text:c="4"/>// Flash Program Memory Code Protection-&gt;Program memory code protection is disabled</text:span><text:line-break/><text:span text:style-name="highlight_co2">#pragma config CPD = OFF<text:s text:c="4"/>// Data Memory Code Protection-&gt;Data memory code protection is disabled</text:span><text:line-break/><text:span text:style-name="highlight_co2">#pragma config BOREN = ON<text:s text:c="4"/>// Brown-out Reset Enable-&gt;Brown-out Reset enabled</text:span><text:line-break/><text:span text:style-name="highlight_co2">#pragma config CLKOUTEN = OFF<text:s text:c="4"/>// Clock Out Enable-&gt;CLKOUT function is disabled. I/O or oscillator function on the CLKOUT pin</text:span><text:line-break/><text:span text:style-name="highlight_co2">#pragma config IESO = OFF<text:s text:c="4"/>// Internal/External Switchover-&gt;Internal/External Switchover mode is disabled</text:span><text:line-break/><text:span text:style-name="highlight_co2">#pragma config FCMEN = ON<text:s text:c="4"/>// Fail-Safe Clock Monitor Enable-&gt;Fail-Safe Clock Monitor is enabled</text:span><text:line-break/> <text:line-break/><text:span text:style-name="highlight_co1">// CONFIG2</text:span><text:line-break/><text:span text:style-name="highlight_co2">#pragma config WRT = OFF<text:s text:c="4"/>// Flash Memory Self-Write Protection-&gt;Write protection off</text:span><text:line-break/><text:span text:style-name="highlight_co2">#pragma config PLLEN = OFF<text:s text:c="4"/>// PLL Enable-&gt;4x PLL disabled</text:span><text:line-break/><text:span text:style-name="highlight_co2">#pragma config STVREN = ON<text:s text:c="4"/>// Stack Overflow/Underflow Reset Enable-&gt;Stack Overflow or Underflow will cause a Reset</text:span><text:line-break/><text:span text:style-name="highlight_co2">#pragma config BORV = LO<text:s text:c="4"/>// Brown-out Reset Voltage Selection-&gt;Brown-out Reset Voltage (Vbor), low trip point selected.</text:span><text:line-break/><text:span text:style-name="highlight_co2">#pragma config LVP = OFF</text:span></text:p>
          </table:table-cell>
        </table:table-row>
      </table:table>
      <table:table table:style-name="Table">
        <table:table-column table:style-name="odt_auto_style_table_column_2_1"/>
        <table:table-row>
          <table:table-cell office:value-type="string" table:style-name="tablecell">
            <text:p text:style-name="Preformatted_20_Text">LATA <text:span text:style-name="highlight_sy0">=</text:span> <text:span text:style-name="highlight_nu12">0x00</text:span><text:span text:style-name="highlight_sy0">;</text:span><text:line-break/>TRISA <text:span text:style-name="highlight_sy0">=</text:span> <text:span text:style-name="highlight_nu12">0x3F</text:span><text:span text:style-name="highlight_sy0">;</text:span><text:line-break/>ANSELA <text:span text:style-name="highlight_sy0">=</text:span> <text:span text:style-name="highlight_nu12">0x17</text:span><text:span text:style-name="highlight_sy0">;</text:span><text:line-break/>WPUA <text:span text:style-name="highlight_sy0">=</text:span> <text:span text:style-name="highlight_nu12">0x00</text:span><text:span text:style-name="highlight_sy0">;</text:span><text:line-break/>OPTION_REGbits.<text:span text:style-name="highlight_me1">nWPUEN</text:span> <text:span text:style-name="highlight_sy0">=</text:span> <text:span text:style-name="highlight_nu0">1</text:span><text:span text:style-name="highlight_sy0">;</text:span><text:line-break/>APFCON <text:span text:style-name="highlight_sy0">=</text:span> <text:span text:style-name="highlight_nu12">0x01</text:span><text:span text:style-name="highlight_sy0">;</text:span></text:p>
          </table:table-cell>
        </table:table-row>
      </table:table>
      <table:table table:style-name="Table">
        <table:table-column table:style-name="odt_auto_style_table_column_3_1"/>
        <table:table-row>
          <table:table-cell office:value-type="string" table:style-name="tablecell">
            <text:p text:style-name="Preformatted_20_Text">WDTCON <text:span text:style-name="highlight_sy0">=</text:span> <text:span text:style-name="highlight_nu12">0x16</text:span><text:span text:style-name="highlight_sy0">;</text:span></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co2">#include "mcc_generated_files/mcc.h"</text:span><text:line-break/> <text:line-break/><text:span text:style-name="highlight_kw4">char</text:span> IR_ON<text:span text:style-name="highlight_br0">[</text:span><text:span text:style-name="highlight_nu0">1</text:span><text:span text:style-name="highlight_br0">]</text:span> <text:span text:style-name="highlight_sy0">=</text:span> <text:span text:style-name="highlight_br0">{</text:span><text:span text:style-name="highlight_nu12">0x87</text:span><text:span text:style-name="highlight_br0">}</text:span><text:span text:style-name="highlight_sy0">;</text:span><text:line-break/><text:span text:style-name="highlight_kw4">char</text:span> IR_OFF<text:span text:style-name="highlight_br0">[</text:span><text:span text:style-name="highlight_nu0">1</text:span><text:span text:style-name="highlight_br0">]</text:span> <text:span text:style-name="highlight_sy0">=</text:span> <text:span text:style-name="highlight_br0">{</text:span><text:span text:style-name="highlight_nu12">0x4B</text:span><text:span text:style-name="highlight_br0">}</text:span><text:span text:style-name="highlight_sy0">;</text:span><text:line-break/><text:span text:style-name="highlight_kw4">unsigned</text:span> <text:span text:style-name="highlight_kw4">int</text:span> arnum<text:span text:style-name="highlight_sy0">;</text:span><text:line-break/> <text:line-break/><text:span text:style-name="highlight_co1">//IR信号送信処理</text:span><text:line-break/><text:span text:style-name="highlight_kw4">void</text:span> SendIR <text:span text:style-name="highlight_br0">(</text:span><text:span text:style-name="highlight_kw4">char</text:span> <text:span text:style-name="highlight_sy0">*</text:span>s<text:span text:style-name="highlight_sy0">,</text:span> <text:span text:style-name="highlight_kw4">int</text:span> snum<text:span text:style-name="highlight_br0">)</text:span> <text:span text:style-name="highlight_br0">{</text:span><text:line-break/> <text:line-break/><text:s text:c="4"/><text:span text:style-name="highlight_co1">//一時処理のデータ箱</text:span><text:line-break/><text:s text:c="4"/><text:span text:style-name="highlight_kw4">int</text:span> i<text:span text:style-name="highlight_sy0">,</text:span>j<text:span text:style-name="highlight_sy0">;</text:span><text:line-break/><text:s text:c="4"/><text:span text:style-name="highlight_kw4">char</text:span> w<text:span text:style-name="highlight_sy0">;</text:span><text:line-break/> <text:line-break/><text:s text:c="4"/><text:span text:style-name="highlight_co1">//動作確認用LED</text:span><text:line-break/><text:s text:c="4"/>RA2 <text:span text:style-name="highlight_sy0">=</text:span> <text:span text:style-name="highlight_nu0">1</text:span><text:span text:style-name="highlight_sy0">;</text:span><text:line-break/><text:s text:c="4"/>TMR2 <text:span text:style-name="highlight_sy0">=</text:span> <text:span text:style-name="highlight_nu0">0</text:span><text:span text:style-name="highlight_sy0">;</text:span><text:line-break/> <text:line-break/><text:s text:c="4"/><text:span text:style-name="highlight_co1">//リーダーコードを送信する</text:span><text:line-break/><text:s text:c="4"/>TMR2ON <text:span text:style-name="highlight_sy0">=</text:span> <text:span text:style-name="highlight_nu0">1</text:span><text:span text:style-name="highlight_sy0">;</text:span><text:line-break/><text:s text:c="4"/>__delay_us<text:span text:style-name="highlight_br0">(</text:span><text:span text:style-name="highlight_nu0">2560</text:span><text:span text:style-name="highlight_br0">)</text:span><text:span text:style-name="highlight_sy0">;</text:span><text:line-break/><text:s text:c="4"/>TMR2ON <text:span text:style-name="highlight_sy0">=</text:span> <text:span text:style-name="highlight_nu0">0</text:span><text:span text:style-name="highlight_sy0">;</text:span><text:line-break/><text:s text:c="4"/>__delay_us<text:span text:style-name="highlight_br0">(</text:span><text:span text:style-name="highlight_nu0">2640</text:span><text:span text:style-name="highlight_br0">)</text:span><text:span text:style-name="highlight_sy0">;</text:span><text:line-break/> <text:line-break/><text:s text:c="4"/><text:span text:style-name="highlight_co1">//カスタマーコードとデータ送信</text:span><text:line-break/><text:s text:c="4"/><text:span text:style-name="highlight_kw1">for</text:span> <text:span text:style-name="highlight_br0">(</text:span>i<text:span text:style-name="highlight_sy0">=</text:span><text:span text:style-name="highlight_nu0">0</text:span><text:span text:style-name="highlight_sy0">;</text:span>i<text:span text:style-name="highlight_sy0">&lt;</text:span><text:span text:style-name="highlight_nu0">1</text:span><text:span text:style-name="highlight_sy0">;</text:span>i<text:span text:style-name="highlight_sy0">++</text:span><text:span text:style-name="highlight_br0">)</text:span> <text:span text:style-name="highlight_br0">{</text:span><text:line-break/> <text:line-break/><text:s text:c="8"/>w <text:span text:style-name="highlight_sy0">=</text:span> s<text:span text:style-name="highlight_br0">[</text:span>i<text:span text:style-name="highlight_br0">]</text:span><text:span text:style-name="highlight_sy0">;</text:span> <text:span text:style-name="highlight_co1">//1バイトずつ取り出す</text:span><text:line-break/> <text:line-break/><text:s text:c="8"/><text:span text:style-name="highlight_co1">//取り出したデータを1ビットずつ処理する</text:span><text:line-break/><text:s text:c="8"/><text:span text:style-name="highlight_kw1">for</text:span> <text:span text:style-name="highlight_br0">(</text:span>j<text:span text:style-name="highlight_sy0">=</text:span><text:span text:style-name="highlight_nu0">0</text:span><text:span text:style-name="highlight_sy0">;</text:span>j<text:span text:style-name="highlight_sy0">&lt;</text:span><text:span text:style-name="highlight_nu0">8</text:span><text:span text:style-name="highlight_sy0">;</text:span>j<text:span text:style-name="highlight_sy0">++</text:span><text:span text:style-name="highlight_br0">)</text:span> <text:span text:style-name="highlight_br0">{</text:span><text:line-break/> <text:line-break/><text:s text:c="12"/>TMR2ON <text:span text:style-name="highlight_sy0">=</text:span> <text:span text:style-name="highlight_nu0">1</text:span><text:span text:style-name="highlight_sy0">;</text:span><text:line-break/><text:s text:c="12"/>__delay_us<text:span text:style-name="highlight_br0">(</text:span><text:span text:style-name="highlight_nu0">840</text:span><text:span text:style-name="highlight_br0">)</text:span><text:span text:style-name="highlight_sy0">;</text:span><text:line-break/><text:s text:c="12"/>TMR2ON <text:span text:style-name="highlight_sy0">=</text:span> <text:span text:style-name="highlight_nu0">0</text:span><text:span text:style-name="highlight_sy0">;</text:span><text:line-break/> <text:line-break/><text:s text:c="12"/><text:span text:style-name="highlight_co1">//データ0と1とはOFF時間の長さが異なるので分ける</text:span><text:line-break/><text:s text:c="12"/><text:span text:style-name="highlight_kw1">if</text:span> <text:span text:style-name="highlight_br0">(</text:span>w <text:span text:style-name="highlight_sy0">&amp;</text:span> <text:span text:style-name="highlight_br0">(</text:span><text:span text:style-name="highlight_nu6">0b00000001</text:span> <text:span text:style-name="highlight_sy0">&lt;&lt;</text:span> j<text:span text:style-name="highlight_br0">)</text:span><text:span text:style-name="highlight_br0">)</text:span> <text:span text:style-name="highlight_br0">{</text:span><text:line-break/> <text:line-break/><text:s text:c="16"/>__delay_us<text:span text:style-name="highlight_br0">(</text:span><text:span text:style-name="highlight_nu0">840</text:span><text:span text:style-name="highlight_br0">)</text:span><text:span text:style-name="highlight_sy0">;</text:span> <text:span text:style-name="highlight_co1">//ビット1のとき</text:span><text:line-break/> <text:line-break/><text:s text:c="12"/><text:span text:style-name="highlight_br0">}</text:span> <text:span text:style-name="highlight_kw1">else</text:span> <text:span text:style-name="highlight_br0">{</text:span><text:line-break/> <text:line-break/><text:s text:c="16"/>__delay_us<text:span text:style-name="highlight_br0">(</text:span><text:span text:style-name="highlight_nu0">1840</text:span><text:span text:style-name="highlight_br0">)</text:span><text:span text:style-name="highlight_sy0">;</text:span> <text:span text:style-name="highlight_co1">//ビット0のとき</text:span><text:line-break/><text:s text:c="12"/><text:span text:style-name="highlight_br0">}</text:span><text:line-break/><text:s text:c="8"/><text:span text:style-name="highlight_br0">}</text:span><text:line-break/> <text:line-break/><text:s text:c="4"/><text:span text:style-name="highlight_br0">}</text:span><text:line-break/> <text:line-break/><text:s text:c="4"/><text:span text:style-name="highlight_co1">//ストップビットの送信</text:span><text:line-break/><text:s text:c="4"/>TMR2ON <text:span text:style-name="highlight_sy0">=</text:span> <text:span text:style-name="highlight_nu0">1</text:span><text:span text:style-name="highlight_sy0">;</text:span><text:line-break/><text:s text:c="4"/>__delay_us<text:span text:style-name="highlight_br0">(</text:span><text:span text:style-name="highlight_nu0">840</text:span><text:span text:style-name="highlight_br0">)</text:span><text:span text:style-name="highlight_sy0">;</text:span><text:line-break/><text:s text:c="4"/>TMR2ON <text:span text:style-name="highlight_sy0">=</text:span> <text:span text:style-name="highlight_nu0">0</text:span><text:span text:style-name="highlight_sy0">;</text:span><text:line-break/><text:s text:c="4"/>__delay_ms<text:span text:style-name="highlight_br0">(</text:span><text:span text:style-name="highlight_nu0">36</text:span><text:span text:style-name="highlight_br0">)</text:span><text:span text:style-name="highlight_sy0">;</text:span> <text:span text:style-name="highlight_co1">//タイムアウト</text:span><text:line-break/> <text:line-break/><text:s text:c="4"/><text:span text:style-name="highlight_co1">//動作確認用LED</text:span><text:line-break/><text:s text:c="4"/>RA2 <text:span text:style-name="highlight_sy0">=</text:span> <text:span text:style-name="highlight_nu0">0</text:span><text:span text:style-name="highlight_sy0">;</text:span><text:line-break/> <text:line-break/><text:span text:style-name="highlight_br0">}</text:span><text:line-break/> <text:line-break/><text:span text:style-name="highlight_kw4">void</text:span> main<text:span text:style-name="highlight_br0">(</text:span><text:span text:style-name="highlight_kw4">void</text:span><text:span text:style-name="highlight_br0">)</text:span><text:line-break/><text:span text:style-name="highlight_br0">{</text:span><text:line-break/><text:s text:c="4"/><text:span text:style-name="highlight_kw4">unsigned</text:span> <text:span text:style-name="highlight_kw4">short</text:span> mode <text:span text:style-name="highlight_sy0">=</text:span> <text:span text:style-name="highlight_nu0">1</text:span><text:span text:style-name="highlight_sy0">;</text:span> <text:span text:style-name="highlight_co1">//スイッチが押されたら送信するコードを選択</text:span><text:line-break/> <text:line-break/><text:s text:c="4"/><text:span text:style-name="highlight_co1">// initialize the device</text:span><text:line-break/><text:s text:c="4"/>SYSTEM_Initialize<text:span text:style-name="highlight_br0">(</text:span><text:span text:style-name="highlight_br0">)</text:span><text:span text:style-name="highlight_sy0">;</text:span><text:line-break/> <text:line-break/><text:s text:c="4"/>OSCCON <text:span text:style-name="highlight_sy0">=</text:span> <text:span text:style-name="highlight_nu6">0b01101010</text:span><text:span text:style-name="highlight_sy0">;</text:span> <text:span text:style-name="highlight_co1">//内部オシレーター 4MHz</text:span><text:line-break/><text:s text:c="4"/>APFCON <text:span text:style-name="highlight_sy0">=</text:span> <text:span text:style-name="highlight_nu6">0b00000001</text:span><text:span text:style-name="highlight_sy0">;</text:span> <text:span text:style-name="highlight_co1">//CCP1=RA5</text:span><text:line-break/><text:s text:c="4"/>TRISA <text:span text:style-name="highlight_sy0">=</text:span> <text:span text:style-name="highlight_nu6">0b00001000</text:span><text:span text:style-name="highlight_sy0">;</text:span> <text:span text:style-name="highlight_co1">//RA3のみ入力</text:span><text:line-break/><text:s text:c="4"/>ANSELA <text:span text:style-name="highlight_sy0">=</text:span> <text:span text:style-name="highlight_nu0">0</text:span><text:span text:style-name="highlight_sy0">;</text:span> <text:span text:style-name="highlight_co1">//アナログを使用しない</text:span><text:line-break/><text:s text:c="4"/>WPUA <text:span text:style-name="highlight_sy0">=</text:span> <text:span text:style-name="highlight_nu6">0b00001000</text:span><text:span text:style-name="highlight_sy0">;</text:span> <text:span text:style-name="highlight_co1">//RA3のみプルアップ</text:span><text:line-break/> <text:line-break/><text:s text:c="4"/><text:span text:style-name="highlight_co1">//割り込み設定</text:span><text:line-break/><text:s text:c="4"/>INTCON <text:span text:style-name="highlight_sy0">=</text:span> <text:span text:style-name="highlight_nu0">0</text:span><text:span text:style-name="highlight_sy0">;</text:span> <text:span text:style-name="highlight_co1">//割り込み無効</text:span><text:line-break/><text:s text:c="4"/>IOCAN <text:span text:style-name="highlight_sy0">=</text:span> <text:span text:style-name="highlight_nu6">0b00001000</text:span><text:span text:style-name="highlight_sy0">;</text:span> <text:span text:style-name="highlight_co1">//RA3の立下り検出</text:span><text:line-break/> <text:line-break/><text:s text:c="4"/><text:span text:style-name="highlight_co1">//PWMキャリアの設定</text:span><text:line-break/><text:s text:c="4"/>PR2 <text:span text:style-name="highlight_sy0">=</text:span> <text:span text:style-name="highlight_nu6">0b00011001</text:span><text:span text:style-name="highlight_sy0">;</text:span> <text:span text:style-name="highlight_co1">//38khz</text:span><text:line-break/><text:s text:c="4"/>T2CON <text:span text:style-name="highlight_sy0">=</text:span> <text:span text:style-name="highlight_nu6">0b00001000</text:span><text:span text:style-name="highlight_sy0">;</text:span> <text:span text:style-name="highlight_co1">//ポストスケーラー1:2 Timer2 = OFF プリスケーラー1</text:span><text:line-break/><text:s text:c="4"/>CCP1CON <text:span text:style-name="highlight_sy0">=</text:span> <text:span text:style-name="highlight_nu6">0b00111100</text:span><text:span text:style-name="highlight_sy0">;</text:span> <text:span text:style-name="highlight_co1">//デューティサイクル0b11、PWM</text:span><text:line-break/><text:s text:c="4"/>CCPR1L <text:span text:style-name="highlight_sy0">=</text:span> <text:span text:style-name="highlight_nu12">0x08</text:span><text:span text:style-name="highlight_sy0">;</text:span> <text:span text:style-name="highlight_co1">//デューティーサイクル35%</text:span><text:line-break/> <text:line-break/><text:s text:c="4"/><text:span text:style-name="highlight_kw1">while</text:span> <text:span text:style-name="highlight_br0">(</text:span><text:span text:style-name="highlight_nu0">1</text:span><text:span text:style-name="highlight_br0">)</text:span> <text:span text:style-name="highlight_br0">{</text:span><text:line-break/> <text:line-break/><text:s text:c="8"/><text:span text:style-name="highlight_co1">//ボタンが押下されたら実行</text:span><text:line-break/><text:s text:c="8"/><text:span text:style-name="highlight_kw1">if</text:span> <text:span text:style-name="highlight_br0">(</text:span>RA3 <text:span text:style-name="highlight_sy0">==</text:span> <text:span text:style-name="highlight_nu0">0</text:span><text:span text:style-name="highlight_br0">)</text:span> <text:span text:style-name="highlight_br0">{</text:span><text:line-break/> <text:line-break/><text:s text:c="12"/><text:span text:style-name="highlight_co1">//配列をポインタに置き換えると、正しい要素数が計算できなくなる。</text:span><text:line-break/><text:s text:c="12"/><text:span text:style-name="highlight_co1">//https://www.sejuku.net/blog/24793</text:span><text:line-break/><text:s text:c="12"/><text:span text:style-name="highlight_co1">//「関数に配列を渡すときの注意点」を参照。</text:span><text:line-break/><text:s text:c="12"/><text:span text:style-name="highlight_co1">//対策として、arnumで計算した値を一緒に渡す。</text:span><text:line-break/> <text:line-break/><text:s text:c="12"/><text:span text:style-name="highlight_kw1">if</text:span> <text:span text:style-name="highlight_br0">(</text:span>mode <text:span text:style-name="highlight_sy0">==</text:span> <text:span text:style-name="highlight_nu0">0</text:span><text:span text:style-name="highlight_br0">)</text:span> <text:span text:style-name="highlight_br0">{</text:span><text:line-break/> <text:line-break/><text:s text:c="16"/>arnum <text:span text:style-name="highlight_sy0">=</text:span> <text:span text:style-name="highlight_kw4">sizeof</text:span><text:span text:style-name="highlight_br0">(</text:span>IR_OFF<text:span text:style-name="highlight_br0">)</text:span><text:span text:style-name="highlight_sy0">;</text:span><text:line-break/><text:s text:c="16"/>SendIR<text:span text:style-name="highlight_br0">(</text:span><text:span text:style-name="highlight_sy0">&amp;</text:span>IR_OFF<text:span text:style-name="highlight_sy0">,</text:span>arnum<text:span text:style-name="highlight_br0">)</text:span><text:span text:style-name="highlight_sy0">;</text:span><text:line-break/><text:s text:c="16"/>__delay_ms<text:span text:style-name="highlight_br0">(</text:span><text:span text:style-name="highlight_nu0">60</text:span><text:span text:style-name="highlight_br0">)</text:span><text:span text:style-name="highlight_sy0">;</text:span><text:line-break/><text:s text:c="16"/>SendIR<text:span text:style-name="highlight_br0">(</text:span><text:span text:style-name="highlight_sy0">&amp;</text:span>IR_OFF<text:span text:style-name="highlight_sy0">,</text:span>arnum<text:span text:style-name="highlight_br0">)</text:span><text:span text:style-name="highlight_sy0">;</text:span><text:line-break/><text:s text:c="16"/>mode <text:span text:style-name="highlight_sy0">=</text:span> <text:span text:style-name="highlight_nu0">1</text:span><text:span text:style-name="highlight_sy0">;</text:span><text:line-break/> <text:line-break/><text:s text:c="12"/><text:span text:style-name="highlight_br0">}</text:span> <text:span text:style-name="highlight_kw1">else</text:span> <text:span text:style-name="highlight_br0">{</text:span><text:line-break/> <text:line-break/><text:s text:c="16"/>arnum <text:span text:style-name="highlight_sy0">=</text:span> <text:span text:style-name="highlight_kw4">sizeof</text:span><text:span text:style-name="highlight_br0">(</text:span>IR_ON<text:span text:style-name="highlight_br0">)</text:span><text:span text:style-name="highlight_sy0">;</text:span><text:line-break/><text:s text:c="16"/>SendIR<text:span text:style-name="highlight_br0">(</text:span><text:span text:style-name="highlight_sy0">&amp;</text:span>IR_ON<text:span text:style-name="highlight_sy0">,</text:span>arnum<text:span text:style-name="highlight_br0">)</text:span><text:span text:style-name="highlight_sy0">;</text:span><text:line-break/><text:s text:c="16"/>__delay_ms<text:span text:style-name="highlight_br0">(</text:span><text:span text:style-name="highlight_nu0">60</text:span><text:span text:style-name="highlight_br0">)</text:span><text:span text:style-name="highlight_sy0">;</text:span><text:line-break/><text:s text:c="16"/>SendIR<text:span text:style-name="highlight_br0">(</text:span><text:span text:style-name="highlight_sy0">&amp;</text:span>IR_ON<text:span text:style-name="highlight_sy0">,</text:span>arnum<text:span text:style-name="highlight_br0">)</text:span><text:span text:style-name="highlight_sy0">;</text:span><text:line-break/><text:s text:c="16"/>mode <text:span text:style-name="highlight_sy0">=</text:span> <text:span text:style-name="highlight_nu0">0</text:span><text:span text:style-name="highlight_sy0">;</text:span><text:line-break/> <text:line-break/><text:s text:c="12"/><text:span text:style-name="highlight_br0">}</text:span><text:line-break/> <text:line-break/><text:s text:c="12"/><text:span text:style-name="highlight_co1">//チャタリング対策</text:span><text:line-break/><text:s text:c="12"/>__delay_ms<text:span text:style-name="highlight_br0">(</text:span><text:span text:style-name="highlight_nu0">100</text:span><text:span text:style-name="highlight_br0">)</text:span><text:span text:style-name="highlight_sy0">;</text:span> <text:span text:style-name="highlight_co1">//ちょっと待つ</text:span><text:line-break/><text:s text:c="12"/><text:span text:style-name="highlight_kw1">while</text:span> <text:span text:style-name="highlight_br0">(</text:span>RA3 <text:span text:style-name="highlight_sy0">==</text:span> <text:span text:style-name="highlight_nu0">0</text:span><text:span text:style-name="highlight_br0">)</text:span> <text:span text:style-name="highlight_br0">{</text:span><text:line-break/> <text:line-break/><text:s text:c="16"/>__delay_ms<text:span text:style-name="highlight_br0">(</text:span><text:span text:style-name="highlight_nu0">100</text:span><text:span text:style-name="highlight_br0">)</text:span><text:span text:style-name="highlight_sy0">;</text:span> <text:span text:style-name="highlight_co1">//押下されなくなるまで待つ</text:span><text:line-break/> <text:line-break/><text:s text:c="12"/><text:span text:style-name="highlight_br0">}</text:span><text:s text:c="21"/><text:line-break/><text:s text:c="8"/><text:span text:style-name="highlight_br0">}</text:span><text:line-break/> <text:line-break/><text:s text:c="8"/><text:span text:style-name="highlight_co1">//ボタン押下されるまで停止</text:span><text:line-break/> <text:line-break/><text:s text:c="8"/>IOCAF <text:span text:style-name="highlight_sy0">=</text:span> <text:span text:style-name="highlight_nu0">0</text:span><text:span text:style-name="highlight_sy0">;</text:span> <text:span text:style-name="highlight_co1">//各ピンの状態変化割り込みクリア</text:span><text:line-break/><text:s text:c="8"/>IOCIE <text:span text:style-name="highlight_sy0">=</text:span> <text:span text:style-name="highlight_nu0">1</text:span><text:span text:style-name="highlight_sy0">;</text:span> <text:span text:style-name="highlight_co1">//状態変化割り込みを有効</text:span><text:line-break/><text:s text:c="8"/>SLEEP<text:span text:style-name="highlight_br0">(</text:span><text:span text:style-name="highlight_br0">)</text:span><text:span text:style-name="highlight_sy0">;</text:span><text:line-break/><text:s text:c="8"/>NOP<text:span text:style-name="highlight_br0">(</text:span><text:span text:style-name="highlight_br0">)</text:span><text:span text:style-name="highlight_sy0">;</text:span><text:line-break/><text:s text:c="8"/>IOCIE <text:span text:style-name="highlight_sy0">=</text:span> <text:span text:style-name="highlight_nu0">0</text:span><text:span text:style-name="highlight_sy0">;</text:span><text:line-break/><text:s text:c="8"/>IOCAF <text:span text:style-name="highlight_sy0">=</text:span> <text:span text:style-name="highlight_nu0">0</text:span><text:span text:style-name="highlight_sy0">;</text:span><text:line-break/><text:s text:c="4"/><text:span text:style-name="highlight_br0">}</text:span><text:line-break/><text:span text:style-name="highlight_br0">}</text:span></text:p>
          </table:table-cell>
        </table:table-row>
      </table:table>
      <text:h text:style-name="Heading_20_2" text:outline-level="2"><text:bookmark-start text:name="__RefHeading___信号解析とデバックについて_6"/><text:bookmark-start text:name="信号解析とデバックについて"/>信号解析とデバックについて<text:bookmark-end text:name="__RefHeading___信号解析とデバックについて_6"/><text:bookmark-end text:name="信号解析とデバックについて"/></text:h>
      <text:p text:style-name="Text_20_body">リモコンといえば、NEC方式とか家電協方式とかあるのですが、最近の家電はそんな常識にとらわれない信号を出力するものがあると聞きます。
知識では知っていたものの、まさかこのリモコンもそれに該当するものとはおもってもみませんでした。
昔から愛用しているこの解析装置の値で設計すると、まったく動作しません。
<text:a xlink:type="simple" xlink:href="http://www.ne.jp/asahi/air/variable/picmel/impress/ir_decipher/index.html" text:style-name="Internet_20_link" text:visited-style-name="Visited_20_Internet_20_Link">ＰＩＣマルチメーカー対応赤外線リモコンコード解析器 PIC16F648A版</text:a></text:p>
      <text:p text:style-name="Text_20_body">なので最近はONとOFF時間をusで計測して、そのまま信号を送ったりするのがトレンドのようです。
数ある方法のうち、M5Atomと赤外線ユニットを使った方法で解析とデバックを行いました。
<text:a xlink:type="simple" xlink:href="http://deepsky.jp/wiki/lib/exe/fetch.php?media=imgpaste:202107:admin-20210703-180038.png_400" text:style-name="Internet_20_link" text:visited-style-name="Visited_20_Internet_20_Link">admin-20210703-180038.png_400</text:a></text:p>
      <text:p text:style-name="Text_20_body">（作成中）</text:p>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作成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0::02:23</meta:creation-date>
    <dc:creator>Generated</dc:creator>
    <dc:date>2026-09-14T10::02:23</dc:date>
    <dc:language>en-US</dc:language>
    <meta:editing-cycles>1</meta:editing-cycles>
    <meta:editing-duration>PT0S</meta:editing-duration>
    <dc:title>elechobby:pic:1keyremote</dc:title>
  </office:meta>
</office:document-meta>
</file>